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589d1fb91016e4c8ebcb9bff9d82eb.jpg"/>
  <manifest:file-entry manifest:media-type="image/jpeg" manifest:full-path="Pictures/f85ae339be7e1ac518e55de011d45bd2.jpg"/>
  <manifest:file-entry manifest:media-type="image/jpeg" manifest:full-path="Pictures/fb755aff89b8d3065f77899f07d459a4.jpg"/>
  <manifest:file-entry manifest:media-type="image/jpeg" manifest:full-path="Pictures/b595373158d4ad871c01dc75310c228e.jpg"/>
  <manifest:file-entry manifest:media-type="image/jpeg" manifest:full-path="Pictures/ee18a55fa8eecaf7a70c7ba54077b5aa.jpg"/>
  <manifest:file-entry manifest:media-type="image/jpeg" manifest:full-path="Pictures/a60f63060053c3ac128c456aa56837de.jpg"/>
  <manifest:file-entry manifest:media-type="image/jpeg" manifest:full-path="Pictures/903c524cb9a6d631ddc9769ed192dd3c.jpg"/>
  <manifest:file-entry manifest:media-type="image/jpeg" manifest:full-path="Pictures/f23eca11dd157b4d3e6282e912aa3de3.jpg"/>
  <manifest:file-entry manifest:media-type="image/jpeg" manifest:full-path="Pictures/15f0c5559a4e113c334f070faa2c235a.jpg"/>
  <manifest:file-entry manifest:media-type="image/jpeg" manifest:full-path="Pictures/8e3c6fff36e62aac6a02586ad47807fd.jpg"/>
  <manifest:file-entry manifest:media-type="image/jpeg" manifest:full-path="Pictures/aa706b9713c057aa1222118708eae683.jpg"/>
  <manifest:file-entry manifest:media-type="image/jpeg" manifest:full-path="Pictures/9d3d89bebafeb9c8c35c59e9dea651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win7:start"/><text:bookmark-start text:name="__RefHeading___comment_bloquer_les_sites_pour_adultes_sous_windows_7_reglage_de_l_os_1"/><text:bookmark-start text:name="comment_bloquer_les_sites_pour_adultes_sous_windows_7_reglage_de_l_os"/>Comment bloquer les sites pour adultes sous Windows 7 (réglage de l'OS)<text:bookmark-end text:name="__RefHeading___comment_bloquer_les_sites_pour_adultes_sous_windows_7_reglage_de_l_os_1"/><text:bookmark-end text:name="comment_bloquer_les_sites_pour_adultes_sous_windows_7_reglage_de_l_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<text:span text:style-name="Strong_20_Emphasis">menu Démarrer</text:span> en cliquant sur le logo de Windows dans le coin en bas à gauche de l'écran ou d'appuyer sur la touche <text:span text:style-name="Plugin_Keyboard___keyboard">Win</text:span> sur votre clavier.<draw:frame draw:style-name="mediacenter" draw:name="0" text:anchor-type="paragraph" draw:z-index="0" svg:width="10.583333333333cm" svg:height="5.9603937728938cm"><draw:image xlink:href="Pictures/bc589d1fb91016e4c8ebcb9bff9d82eb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Tapez windows live family safety</text:span> dans ce menu. Pendant que vous le tapez, vous devriez voir apparaitre des suggestions en dessous de la barre de recherches.<draw:frame draw:style-name="mediacenter" draw:name="1" text:anchor-type="paragraph" draw:z-index="1" svg:width="10.583333333333cm" svg:height="5.9603937728938cm"><draw:image xlink:href="Pictures/f85ae339be7e1ac518e55de011d45bd2.jpg" xlink:type="simple" xlink:show="embed" xlink:actuate="onLoad"/></draw:frame><text:span text:style-name="Strong_20_Emphasis">Cliquez sur l'icône de Windows Live Family Safety</text:span>. Elle devrait ressembler aux silhouettes de personnes dans un groupe. Cela permet d'ouvrir le programme correspondant.<draw:frame draw:style-name="mediacenter" draw:name="2" text:anchor-type="paragraph" draw:z-index="2" svg:width="10.583333333333cm" svg:height="5.9603937728938cm"><draw:image xlink:href="Pictures/fb755aff89b8d3065f77899f07d459a4.jpg" xlink:type="simple" xlink:show="embed" xlink:actuate="onLoad"/></draw:frame>Si vous ne l'avez pas encore téléchargé, vous devez le faire maintenant.<text:span text:style-name="Strong_20_Emphasis">Entrez votre adresse email et votre mot de passe</text:span>, dont vous vous servez pour vous connecter sur Windows 7 depuis votre compte Windows Live.<draw:frame draw:style-name="mediacenter" draw:name="3" text:anchor-type="paragraph" draw:z-index="3" svg:width="10.583333333333cm" svg:height="5.9603937728938cm"><draw:image xlink:href="Pictures/b595373158d4ad871c01dc75310c228e.jpg" xlink:type="simple" xlink:show="embed" xlink:actuate="onLoad"/></draw:frame><text:span text:style-name="Strong_20_Emphasis">Cliquez sur Se connecter</text:span>, sous le champ <text:span text:style-name="Strong_20_Emphasis">Mot de passe</text:span><draw:frame draw:style-name="mediacenter" draw:name="4" text:anchor-type="paragraph" draw:z-index="4" svg:width="10.583333333333cm" svg:height="5.9603937728938cm"><draw:image xlink:href="Pictures/ee18a55fa8eecaf7a70c7ba54077b5aa.jpg" xlink:type="simple" xlink:show="embed" xlink:actuate="onLoad"/></draw:frame><text:span text:style-name="Strong_20_Emphasis">Cochez la case à droite du compte</text:span>. Vous choisissez maintenant celui que vous voulez bloquer.<draw:frame draw:style-name="mediacenter" draw:name="5" text:anchor-type="paragraph" draw:z-index="5" svg:width="10.583333333333cm" svg:height="5.9603937728938cm"><draw:image xlink:href="Pictures/a60f63060053c3ac128c456aa56837de.jpg" xlink:type="simple" xlink:show="embed" xlink:actuate="onLoad"/></draw:frame><text:span text:style-name="Strong_20_Emphasis">Sélectionnez <text:span text:style-name="Plugin_Keyboard___keyboard">Enregistrer</text:span></text:span><draw:frame draw:style-name="mediacenter" draw:name="6" text:anchor-type="paragraph" draw:z-index="6" svg:width="10.583333333333cm" svg:height="5.9603937728938cm"><draw:image xlink:href="Pictures/903c524cb9a6d631ddc9769ed192dd3c.jpg" xlink:type="simple" xlink:show="embed" xlink:actuate="onLoad"/></draw:frame>en bas à droite. Le programme Windows Live Family Safety va commencer à restreindre le compte que vous avez sélectionné.<text:span text:style-name="Strong_20_Emphasis">Cliquez sur le lien familysafety.live.com</text:span>, au milieu de la page. Cela ouvre les paramètres de l'utilisateur en ligne.<draw:frame draw:style-name="mediacenter" draw:name="7" text:anchor-type="paragraph" draw:z-index="7" svg:width="10.583333333333cm" svg:height="5.9603937728938cm"><draw:image xlink:href="Pictures/f23eca11dd157b4d3e6282e912aa3de3.jpg" xlink:type="simple" xlink:show="embed" xlink:actuate="onLoad"/></draw:frame><text:span text:style-name="Strong_20_Emphasis">Sélectionnez Voir le rapport d'activité</text:span>, à droite du nom d'utilisateur.<draw:frame draw:style-name="mediacenter" draw:name="8" text:anchor-type="paragraph" draw:z-index="8" svg:width="10.583333333333cm" svg:height="5.9603937728938cm"><draw:image xlink:href="Pictures/15f0c5559a4e113c334f070faa2c235a.jpg" xlink:type="simple" xlink:show="embed" xlink:actuate="onLoad"/></draw:frame><text:span text:style-name="Strong_20_Emphasis">Cliquez le bouton Filtre Internet</text:span>, haut à gauche.<draw:frame draw:style-name="mediacenter" draw:name="9" text:anchor-type="paragraph" draw:z-index="9" svg:width="10.583333333333cm" svg:height="5.9603937728938cm"><draw:image xlink:href="Pictures/8e3c6fff36e62aac6a02586ad47807fd.jpg" xlink:type="simple" xlink:show="embed" xlink:actuate="onLoad"/></draw:frame>Cochez maintenant <text:span text:style-name="Strong_20_Emphasis">Activer le filtre Internet</text:span> pour l'activer. Vous devriez voir les options suivantes :<draw:frame draw:style-name="mediacenter" draw:name="10" text:anchor-type="paragraph" draw:z-index="10" svg:width="10.583333333333cm" svg:height="5.9603937728938cm"><draw:image xlink:href="Pictures/aa706b9713c057aa1222118708eae683.jpg" xlink:type="simple" xlink:show="embed" xlink:actuate="onLoad"/></draw:frame><text:span text:style-name="Strong_20_Emphasis">Strict</text:span> : il bloque tous les sites sauf ceux conçus pour les enfants.<text:span text:style-name="Strong_20_Emphasis">Basic</text:span> : il bloque seulement les sites pour adultes.<text:span text:style-name="Strong_20_Emphasis">Personnalisé</text:span> : cela vous permet d'autoriser ou de restreindre les quatre catégories de votre choix : « sites pour les enfants », « sites de réseaux sociaux », « contenu pour adultes » et « emails ».<text:span text:style-name="Strong_20_Emphasis">Cliquez sur l'option de filtre</text:span> pour le régler comme paramètre de navigation par défaut de l'utilisateur.Si vous choisissez « Personnalisé », assurez-vous que la case « Contenu pour adultes » n'est pas cochée.<draw:frame draw:style-name="mediacenter" draw:name="11" text:anchor-type="paragraph" draw:z-index="11" svg:width="10.583333333333cm" svg:height="5.9603937728938cm"><draw:image xlink:href="Pictures/9d3d89bebafeb9c8c35c59e9dea65100.jpg" xlink:type="simple" xlink:show="embed" xlink:actuate="onLoad"/></draw:frame><text:span text:style-name="Strong_20_Emphasis">Cliquez sur <text:span text:style-name="Plugin_Keyboard___keyboard">Enregistrer</text:span></text:span>, en haut de la page pour sauvegarder vos paramètres et de les appliquer au compte sélectionné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wikis.frapp.fr/doku.php?id=fr.wikihow.com_bloquer-les-sites-pour-adultes" text:style-name="Internet_20_link" text:visited-style-name="Visited_20_Internet_20_Link">Comment bloquer les sites pour adultes</text:a></text:p>
      <text:p text:style-name="Horizontal_20_Line"/>
      <text:p text:style-name="Text_20_body"><text:span text:style-name="Emphasis">Basé sur « <text:a xlink:type="simple" xlink:href="https://doc.wikis.frapp.fr/doku.php?id=fr.wikihow.com_bloquer-les-sites-pour-adultes" text:style-name="Internet_20_link" text:visited-style-name="Visited_20_Internet_20_Link">Comment bloquer les sites pour adultes</text:a> » par Wiki-H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6:42</meta:creation-date>
    <dc:creator>Generated</dc:creator>
    <dc:date>2026-09-15T12::36:42</dc:date>
    <dc:language>en-US</dc:language>
    <meta:editing-cycles>1</meta:editing-cycles>
    <meta:editing-duration>PT0S</meta:editing-duration>
    <dc:title>tutoriel:securite:blocage:win7:start</dc:title>
  </office:meta>
</office:document-meta>
</file>