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5c29f3c643938d521875d7a7405752d.png"/>
  <manifest:file-entry manifest:media-type="image/png" manifest:full-path="Pictures/b79034d896d04a5144394a85e3f6c837.png"/>
  <manifest:file-entry manifest:media-type="image/png" manifest:full-path="Pictures/6f8440b46335bc9ea8a2e69f0fa99bbd.png"/>
  <manifest:file-entry manifest:media-type="image/png" manifest:full-path="Pictures/98aa1a1ea9dd3dda4a33f7db14ef1bb0.png"/>
  <manifest:file-entry manifest:media-type="image/png" manifest:full-path="Pictures/e0e7e1f7149a327cd7a232ab36445db9.png"/>
  <manifest:file-entry manifest:media-type="image/png" manifest:full-path="Pictures/2b670a56d0a0757f398ad811c1d834a7.png"/>
  <manifest:file-entry manifest:media-type="image/png" manifest:full-path="Pictures/79cebca676398a652ec8b592ab504c88.png"/>
  <manifest:file-entry manifest:media-type="image/png" manifest:full-path="Pictures/643445de8d5ea5848aae02d1ff1e867c.png"/>
  <manifest:file-entry manifest:media-type="image/png" manifest:full-path="Pictures/07fec568fc3f7b0490375adc885eb32c.png"/>
  <manifest:file-entry manifest:media-type="image/png" manifest:full-path="Pictures/692370e5a0e2b4eeb975a0e3d7f22a0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ecurite:blocage:opendns:box:start"/><text:bookmark-start text:name="__RefHeading___controle_parentalconfigurer_votre_freebox_avec_opendns_pour_proteger_vos_enfants_1"/><text:bookmark-start text:name="controle_parentalconfigurer_votre_freebox_avec_opendns_pour_proteger_vos_enfants"/>Contrôle parental : Configurer votre freebox avec OpenDNS pour protéger vos enfants<text:bookmark-end text:name="__RefHeading___controle_parentalconfigurer_votre_freebox_avec_opendns_pour_proteger_vos_enfants_1"/><text:bookmark-end text:name="controle_parentalconfigurer_votre_freebox_avec_opendns_pour_proteger_vos_enfants"/></text:h>
      <text:p text:style-name="Text_20_body">Nous allons configurer une freebox pour rediriger les appels DNS vers OpenDNS préalablement configuré selon notre besoin.</text:p>
      <text:p text:style-name="Text_20_body">Un DNS (Domain Name System) transforme une adresse internet (ex: fr.wikipedia.org) en une adresse, de la forme 91.198.174.192</text:p>
      <text:p text:style-name="Text_20_body"><text:span text:style-name="Strong_20_Emphasis">Open DNS</text:span> permet de filtrer les serveurs que nous autorisons. OpenDNS vérifie si le serveur en question est autorisé et si ce n'est pas le cas, envoyer une page comme ça :<draw:frame draw:style-name="mediacenter" draw:name="0" text:anchor-type="paragraph" draw:z-index="0" svg:width="10.583333333333cm" svg:height="8.7107688256977cm"><draw:image xlink:href="Pictures/85c29f3c643938d521875d7a7405752d.png" xlink:type="simple" xlink:show="embed" xlink:actuate="onLoad"/></draw:frame></text:p>
      <text:p text:style-name="Text_20_body"><text:span text:style-name="Strong_20_Emphasis">Avantages</text:span> :</text:p>
      <text:p text:style-name="Text_20_body">gratuitPas besoin d'installer un contrôle parental sur tous les écrans de la famille.Solution indépendante des types d'écran : PC, MAC, Android, iPhone, iPad, etc., ça marche. Tout le monde passe par OpenDNS.<text:span text:style-name="Strong_20_Emphasis">Inconvénients</text:span> : un ado un peu malin peut trouver le moyen de reconfigurer le DNS de sa machine et contourner le problème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Nous allons retrouver les serveurs DNS de OpenDNS</text:p>
      <text:p text:style-name="Text_20_body"><text:span text:style-name="Strong_20_Emphasis">Ouvrez</text:span> <text:a xlink:type="simple" xlink:href="https://www.opendns.com" text:style-name="Internet_20_link" text:visited-style-name="Visited_20_Internet_20_Link">https://www.opendns.com</text:a><text:span text:style-name="Strong_20_Emphasis">Cliquez sur <text:span text:style-name="Plugin_Keyboard___keyboard">CONSUMER</text:span></text:span> (onglet en haut)Dans la zone <text:span text:style-name="Strong_20_Emphasis">OpenDNS HOME</text:span>, cliquez sur le bouton <text:span text:style-name="Strong_20_Emphasis"><text:span text:style-name="Plugin_Keyboard___keyboard">SIGNUP</text:span></text:span> :<draw:frame draw:style-name="mediacenter" draw:name="1" text:anchor-type="paragraph" draw:z-index="1" svg:width="10.583333333333cm" svg:height="7.8734879032258cm"><draw:image xlink:href="Pictures/b79034d896d04a5144394a85e3f6c837.png" xlink:type="simple" xlink:show="embed" xlink:actuate="onLoad"/></draw:frame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ur un blocage des sites porno,même chose avec la zone <text:span text:style-name="Strong_20_Emphasis">OpenDNS Family Shield</text:span></text:p></table:table-cell></table:table-row></table:table></draw:text-box></draw:frame></text:p>
      <text:h text:style-name="Heading_20_3" text:outline-level="3"><text:bookmark-start text:name="__RefHeading___sans_compte_opendns_4"/><text:bookmark-start text:name="sans_compte_opendns"/>Sans compte OpenDNS<text:bookmark-end text:name="__RefHeading___sans_compte_opendns_4"/><text:bookmark-end text:name="sans_compte_opendns"/></text:h>
      <text:p text:style-name="Text_20_body">Dans la page pour créer un compte, <text:note text:id="ftn0" text:note-class="footnote"><text:note-citation text:label="1)">1)</text:note-citation><text:note-body><text:p text:style-name="Text_20_body">nécessaire pour régler le niveau sévérité du filtrage</text:p></text:note-body></text:note> cliquez sur <text:span text:style-name="Strong_20_Emphasis">Just want DNS without creating an account? Go right ahead!</text:span> :<draw:frame draw:style-name="mediacenter" draw:name="2" text:anchor-type="paragraph" draw:z-index="2" svg:width="10.583333333333cm" svg:height="5.9030544488712cm"><draw:image xlink:href="Pictures/6f8440b46335bc9ea8a2e69f0fa99bbd.png" xlink:type="simple" xlink:show="embed" xlink:actuate="onLoad"/></draw:frame>Repérez les adresses IP des serveurs de nom d'OpenDNS :<draw:frame draw:style-name="mediacenter" draw:name="3" text:anchor-type="paragraph" draw:z-index="3" svg:width="10.583333333333cm" svg:height="4.8173883853642cm"><draw:image xlink:href="Pictures/98aa1a1ea9dd3dda4a33f7db14ef1bb0.png" xlink:type="simple" xlink:show="embed" xlink:actuate="onLoad"/></draw:frame></text:p>
      <text:h text:style-name="Heading_20_3" text:outline-level="3"><text:bookmark-start text:name="__RefHeading___avec_un_compte_opendns_5"/><text:bookmark-start text:name="avec_un_compte_opendns"/>Avec un compte OpenDNS<text:bookmark-end text:name="__RefHeading___avec_un_compte_opendns_5"/><text:bookmark-end text:name="avec_un_compte_opendns"/></text:h>
      <text:p text:style-name="Text_20_body">Dans la page<draw:frame draw:style-name="mediacenter" draw:name="4" text:anchor-type="paragraph" draw:z-index="4" svg:width="10.583333333333cm" svg:height="7.3261225827597cm"><draw:image xlink:href="Pictures/e0e7e1f7149a327cd7a232ab36445db9.png" xlink:type="simple" xlink:show="embed" xlink:actuate="onLoad"/></draw:frame>Deux cas :
</text:p>
      <text:p text:style-name="Text_20_body"><text:span text:style-name="Strong_20_Emphasis">Si vous avez un compte openDNS</text:span>, cliquez sur <text:span text:style-name="Strong_20_Emphasis">Already have an account? Sign in</text:span><text:span text:style-name="Strong_20_Emphasis">Si vous n'avez pas de compte</text:span>, créez-en un :renseignez et confirmez votre e-mailrenseignez et confirmez un mot de passeCliquez sur <text:span text:style-name="Plugin_Keyboard___keyboard">GET A FREE ACCOUNT</text:span></text:p>
      <text:h text:style-name="Heading_20_3" text:outline-level="3"><text:bookmark-start text:name="__RefHeading___en_configurant_la_box_freebox_6"/><text:bookmark-start text:name="en_configurant_la_box_freebox"/>En configurant la box (Freebox)<text:bookmark-end text:name="__RefHeading___en_configurant_la_box_freebox_6"/><text:bookmark-end text:name="en_configurant_la_box_freebox"/></text:h>
      <text:p text:style-name="Text_20_body">Nous allons configurer notre Freebox pour que les machines de la maison passent forcément par OpenDNS.
</text:p>
      <text:p text:style-name="Text_20_body"><text:span text:style-name="Strong_20_Emphasis">Connectez-vous à votre Freebox</text:span> : <text:a xlink:type="simple" xlink:href="http://mafreebox.free.fr" text:style-name="Internet_20_link" text:visited-style-name="Visited_20_Internet_20_Link">http://mafreebox.free.fr</text:a>.<text:span text:style-name="Strong_20_Emphasis">cliquez sur</text:span> <draw:frame draw:style-name="media" draw:name="5" text:anchor-type="as-char" draw:z-index="5" svg:width="0.84666666666667cm" svg:height="0.94826666666667cm"><draw:image xlink:href="Pictures/2b670a56d0a0757f398ad811c1d834a7.png" xlink:type="simple" xlink:show="embed" xlink:actuate="onLoad"/></draw:frame><text:span text:style-name="Strong_20_Emphasis">puis sur DHCP</text:span> :<draw:frame draw:style-name="mediacenter" draw:name="6" text:anchor-type="paragraph" draw:z-index="6" svg:width="10.583333333333cm" svg:height="3.8411590524535cm"><draw:image xlink:href="Pictures/79cebca676398a652ec8b592ab504c88.png" xlink:type="simple" xlink:show="embed" xlink:actuate="onLoad"/></draw:frame>Dans la fenêtre qui s'ouvre, remplacez les paramètres <text:span text:style-name="Strong_20_Emphasis">Serveur DNS 1:</text:span> et <text:span text:style-name="Strong_20_Emphasis">Serveur DNS 2:</text:span> par les adresses IP des serveurs d'OpenDNS :<draw:frame draw:style-name="mediacenter" draw:name="7" text:anchor-type="paragraph" draw:z-index="7" svg:width="10.583333333333cm" svg:height="7.5618320610687cm"><draw:image xlink:href="Pictures/643445de8d5ea5848aae02d1ff1e867c.png" xlink:type="simple" xlink:show="embed" xlink:actuate="onLoad"/></draw:frame><text:span text:style-name="Strong_20_Emphasis">Cliquez sur <text:span text:style-name="Plugin_Keyboard___keyboard">Appliquer</text:span> puis <text:span text:style-name="Plugin_Keyboard___keyboard">Ok</text:span></text:span>.</text:p>
      <text:h text:style-name="Heading_20_2" text:outline-level="2"><text:bookmark-start text:name="__RefHeading___autres_etapes_7"/><text:bookmark-start text:name="autres_etapes"/>Autres étapes<text:bookmark-end text:name="__RefHeading___autres_etapes_7"/><text:bookmark-end text:name="autres_etapes"/></text:h>
      <text:h text:style-name="Heading_20_3" text:outline-level="3"><text:bookmark-start text:name="__RefHeading___en_configurant_votre_compte_opendns_8"/><text:bookmark-start text:name="en_configurant_votre_compte_opendns"/>En configurant votre compte OpenDNS<text:bookmark-end text:name="__RefHeading___en_configurant_votre_compte_opendns_8"/><text:bookmark-end text:name="en_configurant_votre_compte_opendns"/></text:h>
      <text:p text:style-name="Text_20_body"><text:span text:style-name="Strong_20_Emphasis">Connectez-vous</text:span> sur <text:a xlink:type="simple" xlink:href="https://login.opendns.com/?return_to=https%3A%2F%2Fdashboard.opendns.com%2Fsettings%2F" text:style-name="Internet_20_link" text:visited-style-name="Visited_20_Internet_20_Link">https://login.opendns.com/?return_to=https%3A%2F%2Fdashboard.opendns.com%2Fsettings%2F</text:a>.<text:span text:style-name="Strong_20_Emphasis">Entrez votre mail (nom de compte) et votre mot de passe</text:span>. Vous accédez à la page gestion du service :<draw:frame draw:style-name="mediacenter" draw:name="8" text:anchor-type="paragraph" draw:z-index="8" svg:width="10.583333333333cm" svg:height="2.7624293785311cm"><draw:image xlink:href="Pictures/07fec568fc3f7b0490375adc885eb32c.png" xlink:type="simple" xlink:show="embed" xlink:actuate="onLoad"/></draw:frame>Sous <text:span text:style-name="Strong_20_Emphasis">Settings</text:span>, cliquez sur <text:span text:style-name="Strong_20_Emphasis">Add Networks</text:span>. Si vous faites l'opération de chez vous, l'adresse IP de votre Freebox sera automatiquement reconnueCliquez sur <text:span text:style-name="Strong_20_Emphasis">Add this network</text:span><text:span text:style-name="Strong_20_Emphasis">Nommez</text:span> cette config.Décochez <text:span text:style-name="Strong_20_Emphasis">Yes, it is dynamic</text:span> (les adresses IP attribuées par Free sont fixes)Terminez par <text:span text:style-name="Strong_20_Emphasis">Done</text:span></text:p>
      <text:p text:style-name="Text_20_body">Dans <text:span text:style-name="Strong_20_Emphasis">Settings for</text:span>, sélectionnez votre config puis choisissez le niveau de sévérité que vous désirez :<draw:frame draw:style-name="mediacenter" draw:name="9" text:anchor-type="paragraph" draw:z-index="9" svg:width="10.583333333333cm" svg:height="8.35205453149cm"><draw:image xlink:href="Pictures/692370e5a0e2b4eeb975a0e3d7f22a05.png" xlink:type="simple" xlink:show="embed" xlink:actuate="onLoad"/></draw:frame></text:p>
      <text:p text:style-name="Text_20_body">Faites <text:span text:style-name="Strong_20_Emphasis">Apply</text:span> pour appliquer votre sélection. C'est fini ! </text:p>
      <text:h text:style-name="Heading_20_2" text:outline-level="2"><text:bookmark-start text:name="__RefHeading___conclusion_9"/><text:bookmark-start text:name="conclusion"/>Conclusion<text:bookmark-end text:name="__RefHeading___conclusion_9"/><text:bookmark-end text:name="conclusion"/></text:h>
      <text:h text:style-name="Heading_20_2" text:outline-level="2"><text:bookmark-start text:name="__RefHeading___problemes_connus_10"/><text:bookmark-start text:name="problemes_connus"/>Problèmes connus<text:bookmark-end text:name="__RefHeading___problemes_connus_10"/><text:bookmark-end text:name="problemes_connus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fr)</text:span> <text:a xlink:type="simple" xlink:href="https://pensebetedelad.blogspot.com/2015/10/controle-parental-configurer-votre.html" text:style-name="Internet_20_link" text:visited-style-name="Visited_20_Internet_20_Link">Contrôle parental : Configurer votre freebox avec OpenDNS pour protéger vos enfants.</text:a></text:p>
      <text:p text:style-name="Horizontal_20_Line"/>
      <text:p text:style-name="Text_20_body"><text:span text:style-name="Emphasis">Basé sur « <text:a xlink:type="simple" xlink:href="https://pensebetedelad.blogspot.com/2015/10/controle-parental-configurer-votre.html" text:style-name="Internet_20_link" text:visited-style-name="Visited_20_Internet_20_Link">Contrôle parental : Configurer votre freebox avec OpenDNS pour protéger vos enfants.</text:a> » par lad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37:11</meta:creation-date>
    <dc:creator>Generated</dc:creator>
    <dc:date>2026-09-15T12::37:11</dc:date>
    <dc:language>en-US</dc:language>
    <meta:editing-cycles>1</meta:editing-cycles>
    <meta:editing-duration>PT0S</meta:editing-duration>
    <dc:title>tutoriel:securite:blocage:opendns:box:start</dc:title>
  </office:meta>
</office:document-meta>
</file>