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b5c9f265a31f1f1660c9ba9a9df8f06.png"/>
  <manifest:file-entry manifest:media-type="image/png" manifest:full-path="Pictures/905f01231a54c86f516b9d8aef1999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http:serveur:nginx:ssl:autosigne:start"/><text:bookmark-start text:name="__RefHeading___ssl_pour_nginxmettre_en_place_un_certificat_ssl_auto-signe_1"/><text:bookmark-start text:name="ssl_pour_nginxmettre_en_place_un_certificat_ssl_auto-signe"/>SSL pour Nginx : mettre en place un certificat SSL auto-signé<text:bookmark-end text:name="__RefHeading___ssl_pour_nginxmettre_en_place_un_certificat_ssl_auto-signe_1"/><text:bookmark-end text:name="ssl_pour_nginxmettre_en_place_un_certificat_ssl_auto-signe"/></text:h>
      <text:p text:style-name="Text_20_body">Les protocoles Web <text:span text:style-name="Strong_20_Emphasis">TLS</text:span> (et son prédécesseur <text:span text:style-name="Strong_20_Emphasis">SSL</text:span>) englobent le trafic dans un contenant protégé et chiffré pour :
</text:p>
      <text:p text:style-name="Text_20_body">échanger en toute sécurité sans que les messages soient interceptés par un tiers.permettre aux utilisateurs de vérifier l'identité des sites auxquels ils se connectent.</text:p>
      <text:p text:style-name="Text_20_body">Nous allons configurer un certificat SSL auto-signé pour un serveur Web Nginx sous Ubuntu.</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 certificat auto-signé ne valide pas l'identité du votre serveur pour les utilisateurs car il n'est pas signé par une autorité de certification de confiance de leur navigateur Web.</text:p><text:p text:style-name="Text_20_body">Il permet cependant de crypter les communications avec vos clients Web.</text:p><text:p text:style-name="Text_20_body">Au lieu d'un certificat auto-signé, vous pouvez utiliser <text:span text:style-name="Strong_20_Emphasis">Let's Encrypt</text:span>, une autorité de certification qui émet des certificats SSL/TLS gratuits approuvés par la plupart des navigateurs Web.</text:p><text:p text:style-name="Text_20_body">Consultez le tutoriel <text:span text:style-name="Strong_20_Emphasis"><text:a xlink:type="simple" xlink:href="https://doc.wikis.frapp.fr/doku.php?id=tutoriel:reseau:http:serveur:nginx:ssl:letsencrypt:start" text:style-name="Internet_20_link" text:visited-style-name="Visited_20_Internet_20_Link">SSL pour Nginx : mettre en place un certificat SSL Let's Encrypt avec Certbot</text:a></text:span></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un serveur Web Nginx installé :<text:span text:style-name="Strong_20_Emphasis"><text:a xlink:type="simple" xlink:href="https://doc.wikis.frapp.fr/doku.php?id=tutoriel:reseau:http:serveur:lemp:start" text:style-name="Internet_20_link" text:visited-style-name="Visited_20_Internet_20_Link">LEMP - un serveur avec Linux, Nginx, MariaDB, PHP</text:a></text:span>ou <text:span text:style-name="Strong_20_Emphasis"><text:a xlink:type="simple" xlink:href="https://doc.wikis.frapp.fr/doku.php?id=logiciel:reseau:http:serveur:nginx:start" text:style-name="Internet_20_link" text:visited-style-name="Visited_20_Internet_20_Link">Nginx - le serveur Web hautes performances (LEMP)</text:a></text:span></text:p>
      <text:h text:style-name="Heading_20_2" text:outline-level="2"><text:bookmark-start text:name="__RefHeading___premiere_etapecreer_le_dossier_pour_mettre_les_certificats_ssl_3"/><text:bookmark-start text:name="premiere_etapecreer_le_dossier_pour_mettre_les_certificats_ssl"/>Première étape : créer le dossier pour mettre les certificats SSL<text:bookmark-end text:name="__RefHeading___premiere_etapecreer_le_dossier_pour_mettre_les_certificats_ssl_3"/><text:bookmark-end text:name="premiere_etapecreer_le_dossier_pour_mettre_les_certificats_ssl"/></text:h>
      <text:p text:style-name="Text_20_body">Créez le répertoire <text:span text:style-name="Strong_20_Emphasis">/etc/nginx/ssl</text:span> pour les certificats SSL et allez-y :</text:p>
      <text:p text:style-name="Command Line Interface"><text:span text:style-name="PluginODTAutoStyle_span_5">USER@MACHINE:~$ </text:span><text:span text:style-name="PluginODTAutoStyle_span_6">sudo mkdir -p /etc/nginx/ssl</text:span><text:line-break/><text:span text:style-name="PluginODTAutoStyle_span_7">USER@MACHINE:~$ </text:span><text:span text:style-name="PluginODTAutoStyle_span_8">cd /etc/nginx/ssl</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la_cle_et_le_certificat_5"/><text:bookmark-start text:name="creer_la_cle_et_le_certificat"/>Créer la clé et le certificat<text:bookmark-end text:name="__RefHeading___creer_la_cle_et_le_certificat_5"/><text:bookmark-end text:name="creer_la_cle_et_le_certificat"/></text:h>
      <text:p text:style-name="Text_20_body">Créez en une seule commande la clé SSL <text:span text:style-name="Strong_20_Emphasis">/etc/nginx/ssl/monsite.fr.key</text:span> et le fichier de certificat <text:span text:style-name="Strong_20_Emphasis">/etc/nginx/ssl/monsite.fr.crt</text:span> :</text:p>
      <text:p text:style-name="Command Line Interface"><text:span text:style-name="PluginODTAutoStyle_span_9">USER@MACHINE:/etc/nginx/ssl$ </text:span><text:span text:style-name="PluginODTAutoStyle_span_10">sudo openssl req -x509 -nodes -days 365 -newkey rsa:2048 -keyout monsite.fr.key -out monsite.fr.crt</text:span><text:line-break/><text:span text:style-name="PluginODTAutoStyle_span_11"/><text:line-break/><text:span text:style-name="PluginODTAutoStyle_span_12">Generating a RSA private key</text:span><text:line-break/><text:span text:style-name="PluginODTAutoStyle_span_13">&lt;...&gt;</text:span><text:line-break/><text:span text:style-name="PluginODTAutoStyle_span_14">writing new private key to 'monsite.fr.key'</text:span><text:line-break/><text:span text:style-name="PluginODTAutoStyle_span_15">&lt;...&gt;</text:span><text:line-break/><text:span text:style-name="PluginODTAutoStyle_span_16">-----</text:span><text:line-break/><text:span text:style-name="PluginODTAutoStyle_span_17">Country Name (2 letter code) [AU]:FR</text:span><text:line-break/><text:span text:style-name="PluginODTAutoStyle_span_18">State or Province Name (full name) [Some-State]:.</text:span><text:line-break/><text:span text:style-name="PluginODTAutoStyle_span_19">Locality Name (eg, city) []:.</text:span><text:line-break/><text:span text:style-name="PluginODTAutoStyle_span_20">Organization Name (eg, company) [Internet Widgits Pty Ltd]:.</text:span><text:line-break/><text:span text:style-name="PluginODTAutoStyle_span_21">Organizational Unit Name (eg, section) []:.</text:span><text:line-break/><text:span text:style-name="PluginODTAutoStyle_span_22">Common Name (e.g. server FQDN or YOUR name) []:monsite.fr</text:span><text:line-break/><text:span text:style-name="PluginODTAutoStyle_span_23">Email Address []:.</text:span><text:line-break/><text:span text:style-name="PluginODTAutoStyle_span_24">...@...:/etc/nginx/ssl $ </text:span><text:span text:style-name="PluginODTAutoStyle_span_25">ll</text:span><text:line-break/><text:span text:style-name="PluginODTAutoStyle_span_26">&lt;...&gt;</text:span><text:line-break/><text:span text:style-name="PluginODTAutoStyle_span_27">-rw------- 1 root root 1,7K juil.<text:s text:c="2"/>8 20:29 monsite.fr.key</text:span><text:line-break/><text:span text:style-name="PluginODTAutoStyle_span_28">-rw-r--r-- 1 root root 1,5K juil.<text:s text:c="2"/>8 20:32 monsite.fr.crt</text:span></text:p>
      <text:p text:style-name="Text_20_body"><draw:frame draw:style-name="PluginODTAutoStyle_Frame_29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Réponses à fournir</text:span> :
</text:p><text:p text:style-name="Text_20_body"><text:span text:style-name="Strong_20_Emphasis">Country Name (2 letter code) [AU]</text:span> : FR<text:span text:style-name="Strong_20_Emphasis">Common Name (e.g. server FQDN or YOUR name) []:</text:span> : monsite.fr (nom ou IP de votre site)<text:span text:style-name="Strong_20_Emphasis">Les autres lignes</text:span> : auxquelles vous répondez par un point (.) seront laissées vides.</text:p></table:table-cell></table:table-row></table:table></draw:text-box></draw:frame></text:p>
      <text:p text:style-name="Text_20_body"><draw:frame draw:style-name="PluginODTAutoStyle_Frame_33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ext:span text:style-name="Strong_20_Emphasis">Explication de la commande</text:span> :
</text:p><text:p text:style-name="Text_20_body"><text:span text:style-name="Strong_20_Emphasis">openssl</text:span> : commande pour créer et gérer les certificats, clés et autres fichiers.<text:span text:style-name="Strong_20_Emphasis">req -x509</text:span> : le type de certificat à créer = certificat auto-signé<text:span text:style-name="Strong_20_Emphasis">-days 365</text:span> : durée de validité du certificat, ici un an<text:span text:style-name="Strong_20_Emphasis">-nodes</text:span> : sauter la sécurisation du certificat avec une phrase secrète. Nginx doit pouvoir lire le fichier sans intervention de l'utilisateur, au démarrage du serveur. Un mot de passe l'empêcherait car nous devrions le saisir après chaque redémarrage.<text:span text:style-name="Strong_20_Emphasis">-newkey rsa:2048</text:span> : générer un nouveau certificat et une nouvelle clé en même temps<text:span text:style-name="Strong_20_Emphasis">rsa:2048</text:span> : de créer une clé RSA de 2048 bits<text:span text:style-name="Strong_20_Emphasis">-keyout</text:span> : fichier de clé privée<text:span text:style-name="Strong_20_Emphasis">-out</text:span> : fichier du certificat</text:p></table:table-cell></table:table-row></table:table></draw:text-box></draw:frame></text:p>
      <text:h text:style-name="Heading_20_3" text:outline-level="3"><text:bookmark-start text:name="__RefHeading___configurer_nginx_pour_utiliser_ssl_6"/><text:bookmark-start text:name="configurer_nginx_pour_utiliser_ssl"/>Configurer Nginx pour utiliser SSL<text:bookmark-end text:name="__RefHeading___configurer_nginx_pour_utiliser_ssl_6"/><text:bookmark-end text:name="configurer_nginx_pour_utiliser_ssl"/></text:h>
      <text:p text:style-name="Text_20_body">Il nous reste à modifier les blocs <text:span text:style-name="Strong_20_Emphasis">server</text:span> des fichiers de configuration de Nginx.</text:p>
      <text:p text:style-name="Text_20_body">Nginx peut activer SSL dans le même bloc server que le trafic HTTP normal.</text:p>
      <text:p text:style-name="Text_20_body">Cela simplifie la configuration du site.</text:p>
      <text:p text:style-name="Text_20_body">Pour que SSL fonctionne sur un bloc serveur, tout en autorisant les connexions HTTP régulières, éditez avec les droits d'administration le fichier <text:span text:style-name="Strong_20_Emphasis">/etc/nginx/sites-available/monsite.fr</text:span> et ajoutez les lignes suivantes au bloc server :</text:p>
      <text:p text:style-name="Preformatted_20_Text">server {<text:line-break/><text:s text:c="4"/>&lt;...&gt;<text:line-break/><text:s text:c="4"/>listen 443 ssl;<text:line-break/><text:s text:c="4"/>&lt;...&gt;<text:line-break/><text:s text:c="4"/>ssl_certificate /etc/nginx/ssl/monsite.fr.crt;<text:line-break/><text:s text:c="4"/>ssl_certificate_key /etc/nginx/ssl/monsite.fr.key;<text:line-break/><text:s text:c="4"/>&lt;...&gt;<text:line-break/>}</text:p>
      <text:p text:style-name="Text_20_body">Ce qui peut donner par exemple :</text:p>
      <text:p text:style-name="Preformatted_20_Text">server {<text:line-break/><text:s text:c="4"/>listen 80 defaultserver;<text:line-break/><text:s text:c="4"/>listen [::]:80 defaultserver ipv6only=on;<text:line-break/><text:s text:c="4"/>listen 443 ssl;<text:line-break/><text:line-break/><text:s text:c="4"/>root /var/www/html/monsite;<text:line-break/><text:s text:c="4"/>index index.html index.htm;<text:line-break/><text:line-break/><text:s text:c="4"/>server_name monsite.fr;<text:line-break/><text:line-break/><text:s text:c="4"/>ssl_certificate /etc/nginx/ssl/monsite.fr.crt;<text:line-break/><text:s text:c="4"/>ssl_certificate_key /etc/nginx/ssl/monsite.fr.key;<text:line-break/><text:line-break/><text:s text:c="4"/>location / {<text:line-break/><text:s text:c="8"/>try_files $uri $uri/ =404;<text:line-break/><text:s text:c="4"/>}<text:line-break/>}</text:p>
      <text:p text:style-name="Text_20_body">Redémarrez Nginx :</text:p>
      <text:p text:style-name="Command Line Interface"><text:span text:style-name="PluginODTAutoStyle_span_37">USER@MACHINE:~$ </text:span><text:span text:style-name="PluginODTAutoStyle_span_38">sudo nginx -s reload</text:span></text:p>
      <text:p text:style-name="Text_20_body">Votre site répond désormais aux demandes HTTP et HTTPS (SSL).</text:p>
      <text:h text:style-name="Heading_20_3" text:outline-level="3"><text:bookmark-start text:name="__RefHeading___tester_votre_configuration_7"/><text:bookmark-start text:name="tester_votre_configuration"/>Tester votre configuration<text:bookmark-end text:name="__RefHeading___tester_votre_configuration_7"/><text:bookmark-end text:name="tester_votre_configuration"/></text:h>
      <text:p text:style-name="Text_20_body"><text:span text:style-name="Strong_20_Emphasis">Ouvrez en hhtp</text:span> le nom de domaine <text:a xlink:type="simple" xlink:href="http://monsite.fr" text:style-name="Internet_20_link" text:visited-style-name="Visited_20_Internet_20_Link">http://monsite.fr</text:a> ou l'adresse IP <text:a xlink:type="simple" xlink:href="http://IP_du_serveur" text:style-name="Internet_20_link" text:visited-style-name="Visited_20_Internet_20_Link">http://IP_du_serveur</text:a> de votre serveur. Vous devriez voir votre site Web normal : votre serveur traite toujours correctement les requêtes HTTP.<text:span text:style-name="Strong_20_Emphasis">Ouvrez en hhtps</text:span> (donc utilisez SSL) le nom de domaine <text:a xlink:type="simple" xlink:href="https://monsite.fr" text:style-name="Internet_20_link" text:visited-style-name="Visited_20_Internet_20_Link">https://monsite.fr</text:a> ou l'adresse IP <text:a xlink:type="simple" xlink:href="https://IP_du_serveur" text:style-name="Internet_20_link" text:visited-style-name="Visited_20_Internet_20_Link">https://IP_du_serveur</text:a> de votre serveur.<text:line-break/>Vous recevrez probablement un avertissement :<draw:frame draw:style-name="mediacenter" draw:name="0" text:anchor-type="paragraph" draw:z-index="0" svg:width="10.583333333333cm" svg:height="3.1502229654404cm"><draw:image xlink:href="Pictures/3b5c9f265a31f1f1660c9ba9a9df8f06.png" xlink:type="simple" xlink:show="embed" xlink:actuate="onLoad"/></draw:frame>C'est logique car vous avez créé un certificat auto-signé : le navigateur ne peut pas vérifier l'identité du serveur auquel vous essayez de vous connecter, car il n'est pas signé par une autorité de certification connue du navigateur.<text:line-break/>Cliquez sur <text:span text:style-name="Plugin_Keyboard___keyboard">Avancé…</text:span><draw:frame draw:style-name="mediacenter" draw:name="1" text:anchor-type="paragraph" draw:z-index="1" svg:width="10.583333333333cm" svg:height="6.9006193693694cm"><draw:image xlink:href="Pictures/905f01231a54c86f516b9d8aef199911.png" xlink:type="simple" xlink:show="embed" xlink:actuate="onLoad"/></draw:frame>puis sur <text:span text:style-name="Plugin_Keyboard___keyboard">Accepter le risque et poursuivre</text:span>.<text:line-break/>Vous devriez revoir votre site.</text:p>
      <text:h text:style-name="Heading_20_2" text:outline-level="2"><text:bookmark-start text:name="__RefHeading___conclusion_8"/><text:bookmark-start text:name="conclusion"/>Conclusion<text:bookmark-end text:name="__RefHeading___conclusion_8"/><text:bookmark-end text:name="conclusion"/></text:h>
      <text:p text:style-name="Text_20_body">Vous avez configuré votre serveur Nginx pour gérer à la fois les requêtes HTTP et SSL.</text:p>
      <text:p text:style-name="Text_20_body">Cela vous aidera à communiquer avec vos clients en toute sécurité et à éviter que des tiers ne puissent lire votre trafic.</text:p>
      <text:p text:style-name="Text_20_body">Si vous envisagez d'utiliser SSL pour un site Web public, vous devriez probablement acheter un certificat SSL auprès d'une autorité de certification de confiance pour éviter que les avertissements impressionnants ne soient montrés à chacun de vos visiteurs.</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igitalocean.com/community/tutorials/how-to-create-an-ssl-certificate-on-nginx-for-ubuntu-14-04" text:style-name="Internet_20_link" text:visited-style-name="Visited_20_Internet_20_Link">How To Create an SSL Certificate on Nginx for Ubuntu 14.04</text:a></text:p>
      <text:p text:style-name="Horizontal_20_Line"/>
      <text:p text:style-name="Text_20_body"><text:span text:style-name="Emphasis">Basé sur « <text:a xlink:type="simple" xlink:href="https://www.digitalocean.com/community/tutorials/how-to-create-an-ssl-certificate-on-nginx-for-ubuntu-14-04" text:style-name="Internet_20_link" text:visited-style-name="Visited_20_Internet_20_Link">How To Create an SSL Certificate on Nginx for Ubuntu 14.04</text:a> »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40:21</meta:creation-date>
    <dc:creator>Generated</dc:creator>
    <dc:date>2026-09-15T14::40:21</dc:date>
    <dc:language>en-US</dc:language>
    <meta:editing-cycles>1</meta:editing-cycles>
    <meta:editing-duration>PT0S</meta:editing-duration>
    <dc:title>tutoriel:reseau:http:serveur:nginx:ssl:autosigne:start</dc:title>
  </office:meta>
</office:document-meta>
</file>