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ecd36281fdce66fc8e0f24d5df782e3.png"/>
  <manifest:file-entry manifest:media-type="image/png" manifest:full-path="Pictures/75a551658c750843990c08c0110806bc.png"/>
  <manifest:file-entry manifest:media-type="image/png" manifest:full-path="Pictures/416e69dba31593bdf2884f05613659f2.png"/>
  <manifest:file-entry manifest:media-type="image/png" manifest:full-path="Pictures/605e713c81dd7bae1bb036a1badd6d34.png"/>
  <manifest:file-entry manifest:media-type="image/png" manifest:full-path="Pictures/17063f141ffbe8b6d31b1547dadb4692.png"/>
  <manifest:file-entry manifest:media-type="image/png" manifest:full-path="Pictures/9f8378d5b1f1ea3e19f88fc8b479ae67.png"/>
  <manifest:file-entry manifest:media-type="image/png" manifest:full-path="Pictures/3a5074602690d28e43e322e5d7b9666d.png"/>
  <manifest:file-entry manifest:media-type="image/png" manifest:full-path="Pictures/c032cebb23da0ebfd0663b974e5da1e6.png"/>
  <manifest:file-entry manifest:media-type="image/png" manifest:full-path="Pictures/e4334dcfc171f6fe869b7ea2e12c7e1b.png"/>
  <manifest:file-entry manifest:media-type="image/png" manifest:full-path="Pictures/4ca646762966ab34cf39aea4bcfb5532.png"/>
  <manifest:file-entry manifest:media-type="image/png" manifest:full-path="Pictures/214192f3e7f8e70bc899d86127c3d314.png"/>
  <manifest:file-entry manifest:media-type="image/png" manifest:full-path="Pictures/898ed5c89c8ef5efa276de5f8eafcf7e.png"/>
  <manifest:file-entry manifest:media-type="image/png" manifest:full-path="Pictures/12b253f669b2400e7ebceca1fbe0f32c.png"/>
  <manifest:file-entry manifest:media-type="image/png" manifest:full-path="Pictures/253711d8cfb583bd2bff38ad961ef699.png"/>
  <manifest:file-entry manifest:media-type="image/png" manifest:full-path="Pictures/9e719382227efef673571c8b4c789e3c.png"/>
  <manifest:file-entry manifest:media-type="image/png" manifest:full-path="Pictures/11b74ed68cedb80e72a50c608d913d63.png"/>
  <manifest:file-entry manifest:media-type="image/png" manifest:full-path="Pictures/1cbf001c84889f763aebe6d6f00062da.png"/>
  <manifest:file-entry manifest:media-type="image/png" manifest:full-path="Pictures/cd45ed02a408a23da802cada569043fb.png"/>
  <manifest:file-entry manifest:media-type="image/png" manifest:full-path="Pictures/e772d51d6d0083f2515d923abe461dac.png"/>
  <manifest:file-entry manifest:media-type="image/png" manifest:full-path="Pictures/b9ae4ade0f2b111ca4cf87f7c43a1379.png"/>
  <manifest:file-entry manifest:media-type="image/png" manifest:full-path="Pictures/8ced97e1d1b604e322214cc1d1c91a84.png"/>
  <manifest:file-entry manifest:media-type="image/png" manifest:full-path="Pictures/cb1a26bf32b05a667c743dd33ee8153b.png"/>
  <manifest:file-entry manifest:media-type="image/png" manifest:full-path="Pictures/abf8e1cd20e04cdf1692c683d4bf76f0.png"/>
  <manifest:file-entry manifest:media-type="image/png" manifest:full-path="Pictures/4f5c1743d61a334d7f431882be5819fb.png"/>
  <manifest:file-entry manifest:media-type="image/png" manifest:full-path="Pictures/0323e74fca8d8019194959b6b3c971c0.png"/>
  <manifest:file-entry manifest:media-type="image/png" manifest:full-path="Pictures/f248d5e75afafd3d1d4bc310c42f7e59.png"/>
  <manifest:file-entry manifest:media-type="image/png" manifest:full-path="Pictures/0873928ea5360410b3aa50f630385b17.png"/>
  <manifest:file-entry manifest:media-type="image/png" manifest:full-path="Pictures/39bbcf3cb15372bceb42cb24eedf42c5.png"/>
  <manifest:file-entry manifest:media-type="image/png" manifest:full-path="Pictures/121d698268d4c1f13f73d760cf399a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reseau:crm:dolibarr:install:amen:start"/><text:bookmark-start text:name="__RefHeading___dolibarr_-_installation_gratuite_chez_amen.fr_hebergement_offert_1"/><text:bookmark-start text:name="dolibarr_-_installation_gratuite_chez_amen.fr_hebergement_offert"/>Dolibarr - installation gratuite chez Amen.fr (hébergement offert)<text:bookmark-end text:name="__RefHeading___dolibarr_-_installation_gratuite_chez_amen.fr_hebergement_offert_1"/><text:bookmark-end text:name="dolibarr_-_installation_gratuite_chez_amen.fr_hebergement_offert"/></text:h>
      <text:p text:style-name="Text_20_body">La vidéo : </text:p>
      <text:p text:style-name="Text_20_body">Ce tutoriel montre comment installer <text:span text:style-name="Strong_20_Emphasis">Dolibarr</text:span> sur un hébergement gratuit offert par Amen.fr.</text:p>
      <text:p text:style-name="Text_20_body"><text:span text:style-name="Strong_20_Emphasis">L'offre de Amen.fr</text:span> avec un nom de domaine .fr à un euro et un micro hébergement offert : Voir la vidéo <text:a xlink:type="simple" xlink:href="https://www.youtube.com/watch?v=BLbTt45e85Y&amp;t=0s" text:style-name="Internet_20_link" text:visited-style-name="Visited_20_Internet_20_Link">https://www.youtube.com/watch?v=BLbTt45e85Y&amp;t=0s</text:a> <text:span text:style-name="Strong_20_Emphasis">Pour vous procurer le pack domaine chez Amen.fr</text:span> : <text:a xlink:type="simple" xlink:href="https://sf66.eu/amenfr" text:style-name="Internet_20_link" text:visited-style-name="Visited_20_Internet_20_Link">https://sf66.eu/amenfr</text:a><text:span text:style-name="Strong_20_Emphasis">Pourquoi pas une installation locale par exemple avec Doliwamp</text:span> ?Avec <text:span text:style-name="Strong_20_Emphasis">Doliwamp</text:span>, vous aurez du mal à faire évoluer les versions des composants du serveur ou de <text:span text:style-name="Strong_20_Emphasis">Dolibarr</text:span>.<text:span text:style-name="Strong_20_Emphasis">Il est conseillé de faire une installation sur un serveur distant</text:span> comme le micro hébergement proposé par Amen.fr.Mais une installation locale permet les tests de mise à jour, de plugins, etc. : les tests de sauvegarde restauration, etc. devront être faits sur une installation locale.Mais cela pourra intervenir dans un second temps et vous pourrez utiliser l'hébergement de Amen.fr pour vous familiariser avec l'utilisation d'un serveur web distant.<text:span text:style-name="Strong_20_Emphasis">Quelle version installer ?</text:span> :Dernière version disponible à l'heure de ce tuto : version 13.Mais nous allons installer une version antérieure (la dernière version mineure de la version 12) pour ne pas subir d'éventuels bugs résiduels de la dernière version.<text:span text:style-name="Strong_20_Emphasis">Les étapes de la procédure d'installation</text:span> :<text:span text:style-name="Strong_20_Emphasis">Créer la base de données chez Amen.fr</text:span><text:span text:style-name="Strong_20_Emphasis">Télécharger Dolibarr</text:span> (avant-dernière version) sur le site github de dolibarr<text:span text:style-name="Strong_20_Emphasis">Via FTP, transférer sur le serveur de Amen.fr les fichiers téléchargés</text:span>, préalablement décompressés<text:span text:style-name="Strong_20_Emphasis">Installer Dolibarr</text:span> en se connectant au domaine<text:span text:style-name="Strong_20_Emphasis">Verrouiller l'installation</text:span> pour empêcher une installation tierce éventuellement malveillant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creer_la_base_de_donnees_chez_amen.fr_3"/><text:bookmark-start text:name="premiere_etapecreer_la_base_de_donnees_chez_amen.fr"/>Première étape : Créer la base de données chez Amen.fr<text:bookmark-end text:name="__RefHeading___premiere_etapecreer_la_base_de_donnees_chez_amen.fr_3"/><text:bookmark-end text:name="premiere_etapecreer_la_base_de_donnees_chez_amen.fr"/></text:h>
      <text:p text:style-name="Text_20_body"><text:span text:style-name="Strong_20_Emphasis">Connectez-vous sur l'interface cpanel de Amen.fr</text:span> avec vos identifiants :<draw:frame draw:style-name="mediacenter" draw:name="0" text:anchor-type="paragraph" draw:z-index="0" svg:width="10.583333333333cm" svg:height="8.8194444444444cm"><draw:image xlink:href="Pictures/6ecd36281fdce66fc8e0f24d5df782e3.png" xlink:type="simple" xlink:show="embed" xlink:actuate="onLoad"/></draw:frame><text:span text:style-name="Strong_20_Emphasis">dans la rubrique base de données</text:span>, cliquez sur l'<text:span text:style-name="Strong_20_Emphasis">assistant de base de données</text:span> :<draw:frame draw:style-name="mediacenter" draw:name="1" text:anchor-type="paragraph" draw:z-index="1" svg:width="10.583333333333cm" svg:height="8.7970134874759cm"><draw:image xlink:href="Pictures/75a551658c750843990c08c0110806bc.png" xlink:type="simple" xlink:show="embed" xlink:actuate="onLoad"/></draw:frame><text:span text:style-name="Strong_20_Emphasis">Donnez un nom de base de données</text:span> :le nom de la base de données est toujours précédé de l'identifiant cpanel (lisible en haut à droite)Principe de nommage :<text:span text:style-name="Strong_20_Emphasis">deux premières lettres : db</text:span> comme dolibarr<text:span text:style-name="Strong_20_Emphasis">deux suivantes : an</text:span> (première et dernière lettres du nom de domaine acop.phon)<text:span text:style-name="Strong_20_Emphasis">et 1</text:span> (c'est la première installation de dolibarr que je fais)<text:span text:style-name="Strong_20_Emphasis">Cliquez sur <text:span text:style-name="Plugin_Keyboard___keyboard">Étape suivante</text:span></text:span><draw:frame draw:style-name="mediacenter" draw:name="2" text:anchor-type="paragraph" draw:z-index="2" svg:width="10.583333333333cm" svg:height="8.82966396292cm"><draw:image xlink:href="Pictures/416e69dba31593bdf2884f05613659f2.png" xlink:type="simple" xlink:show="embed" xlink:actuate="onLoad"/></draw:frame><text:span text:style-name="Strong_20_Emphasis">Créez l'utilisateur</text:span> de la base de données :<text:span text:style-name="Strong_20_Emphasis">Nom d'utilisateur</text:span> : le même que celui de la base de données, avec dban1<text:span text:style-name="Strong_20_Emphasis">Mot de passe</text:span><text:span text:style-name="Strong_20_Emphasis">Confirmation du mot de passe</text:span><text:span text:style-name="Strong_20_Emphasis">Cliquez sur <text:span text:style-name="Plugin_Keyboard___keyboard">Créer un utilisateur</text:span></text:span><draw:frame draw:style-name="mediacenter" draw:name="3" text:anchor-type="paragraph" draw:z-index="3" svg:width="10.583333333333cm" svg:height="8.8194444444444cm"><draw:image xlink:href="Pictures/605e713c81dd7bae1bb036a1badd6d34.png" xlink:type="simple" xlink:show="embed" xlink:actuate="onLoad"/></draw:frame><text:span text:style-name="Strong_20_Emphasis">attribuer les droits à l'utilisateur</text:span> :Cochez <text:span text:style-name="Strong_20_Emphasis">TOUS LES PRIVILÈGES</text:span> pour lui donner tous les droitsCliquez sur <text:span text:style-name="Plugin_Keyboard___keyboard">Étape suivante</text:span><draw:frame draw:style-name="mediacenter" draw:name="4" text:anchor-type="paragraph" draw:z-index="4" svg:width="10.583333333333cm" svg:height="8.341724537037cm"><draw:image xlink:href="Pictures/17063f141ffbe8b6d31b1547dadb4692.png" xlink:type="simple" xlink:show="embed" xlink:actuate="onLoad"/></draw:frame><text:span text:style-name="Strong_20_Emphasis">Terminer la tâche</text:span> :la base de données et l'utilisateur ont été créésCliquez sur le lien <text:span text:style-name="Strong_20_Emphasis">Revenez aux bases de données MySQL</text:span> :<draw:frame draw:style-name="mediacenter" draw:name="5" text:anchor-type="paragraph" draw:z-index="5" svg:width="10.583333333333cm" svg:height="8.82966396292cm"><draw:image xlink:href="Pictures/9f8378d5b1f1ea3e19f88fc8b479ae67.png" xlink:type="simple" xlink:show="embed" xlink:actuate="onLoad"/></draw:frame><text:span text:style-name="Strong_20_Emphasis">Vérifier dans la liste des bases de données</text:span> de l'interface cpanel : je trouve la base de données que j'ai créée, l'utilisateur avec tous les droits, donc c'est ok<draw:frame draw:style-name="mediacenter" draw:name="6" text:anchor-type="paragraph" draw:z-index="6" svg:width="10.583333333333cm" svg:height="8.82966396292cm"><draw:image xlink:href="Pictures/3a5074602690d28e43e322e5d7b9666d.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deuxieme_etapetelecharger_dolibarr_5"/><text:bookmark-start text:name="deuxieme_etapetelecharger_dolibarr"/>Deuxième étape : Télécharger Dolibarr<text:bookmark-end text:name="__RefHeading___deuxieme_etapetelecharger_dolibarr_5"/><text:bookmark-end text:name="deuxieme_etapetelecharger_dolibarr"/></text:h>
      <text:p text:style-name="Text_20_body"><text:span text:style-name="Strong_20_Emphasis">Sur le navigateur, ouvrez</text:span> <text:a xlink:type="simple" xlink:href="https://github.com/Dolibarr/dolibarr/" text:style-name="Internet_20_link" text:visited-style-name="Visited_20_Internet_20_Link">https://github.com/Dolibarr/dolibarr/</text:a><text:span text:style-name="Strong_20_Emphasis">on est automatiquement sur la dernière branche</text:span> en cours de développement<draw:frame draw:style-name="mediacenter" draw:name="7" text:anchor-type="paragraph" draw:z-index="7" svg:width="10.583333333333cm" svg:height="8.82966396292cm"><draw:image xlink:href="Pictures/c032cebb23da0ebfd0663b974e5da1e6.png" xlink:type="simple" xlink:show="embed" xlink:actuate="onLoad"/></draw:frame>Or on ne veut pas la branche de développement, mais utiliser la version 12.<text:span text:style-name="Strong_20_Emphasis">Deux façons d'y accéder</text:span> : cliquez sur la flèche de l'onglet <text:span text:style-name="Strong_20_Emphasis">develop</text:span> et<text:span text:style-name="Strong_20_Emphasis">soit cliquez sur Branches</text:span> puis sur 12, ce qui donne la dernière version mineure de la version majeure 12<draw:frame draw:style-name="mediacenter" draw:name="8" text:anchor-type="paragraph" draw:z-index="8" svg:width="10.583333333333cm" svg:height="8.8092485549133cm"><draw:image xlink:href="Pictures/e4334dcfc171f6fe869b7ea2e12c7e1b.png" xlink:type="simple" xlink:show="embed" xlink:actuate="onLoad"/></draw:frame><text:span text:style-name="Strong_20_Emphasis">ou cliquez sur tag</text:span>, ce qui liste de toutes les versions mineures : cliquez sur la version que vous voulez télécharger (12.0.4)<draw:frame draw:style-name="mediacenter" draw:name="9" text:anchor-type="paragraph" draw:z-index="9" svg:width="10.583333333333cm" svg:height="8.8194444444444cm"><draw:image xlink:href="Pictures/4ca646762966ab34cf39aea4bcfb5532.png" xlink:type="simple" xlink:show="embed" xlink:actuate="onLoad"/></draw:frame><text:span text:style-name="Strong_20_Emphasis">Dans le répertoire de téléchargement, dézippez le fichier</text:span>, ce qui crée le répertoire décompressé de dolibarr 12.0.4</text:p>
      <text:h text:style-name="Heading_20_3" text:outline-level="3"><text:bookmark-start text:name="__RefHeading___troisieme_etapetransferer_les_fichiers_via_ftp_6"/><text:bookmark-start text:name="troisieme_etapetransferer_les_fichiers_via_ftp"/>Troisième étape : transférer les fichiers via FTP<text:bookmark-end text:name="__RefHeading___troisieme_etapetransferer_les_fichiers_via_ftp_6"/><text:bookmark-end text:name="troisieme_etapetransferer_les_fichiers_via_ftp"/></text:h>
      <text:p text:style-name="Text_20_body">Ayez sous la main :</text:p>
      <text:p text:style-name="Text_20_body">base de donnéesmot de passe</text:p>
      <text:p text:style-name="Text_20_body"><text:span text:style-name="Strong_20_Emphasis">Ouvrez Filezilla</text:span><text:span text:style-name="Strong_20_Emphasis">Connectez-vous au serveur de amen.fr</text:span> : collez l'URL, le nom d'utilisateur et le mot de passe et cliquez sur <text:span text:style-name="Plugin_Keyboard___keyboard">Connexion rapide</text:span>le site distant (l'hébergement chez amen.fr) s'affiche sur la droiteet, sur la gauche, le site local, c'est-à dire le répertoire de transfert contenant dolibarr<draw:frame draw:style-name="mediacenter" draw:name="10" text:anchor-type="paragraph" draw:z-index="10" svg:width="10.583333333333cm" svg:height="8.8914819136523cm"><draw:image xlink:href="Pictures/214192f3e7f8e70bc899d86127c3d314.png" xlink:type="simple" xlink:show="embed" xlink:actuate="onLoad"/></draw:frame><text:span text:style-name="Strong_20_Emphasis">Transférez le contenu du répertoire htdocs du site local vers le répertoire public_html de l'hébergement amen.fr</text:span> :sur le site distant, double cliquez sur public_html pour vous positionner dans ce répertoiresur le site local :sélectionnez tous les répertoires et fichiersun clic droit, envoyer : l'intégralité du contenu du répertoire htdocs se transfère dans le répertoire public_html<draw:frame draw:style-name="mediacenter" draw:name="11" text:anchor-type="paragraph" draw:z-index="11" svg:width="10.583333333333cm" svg:height="5.953125cm"><draw:image xlink:href="Pictures/898ed5c89c8ef5efa276de5f8eafcf7e.png" xlink:type="simple" xlink:show="embed" xlink:actuate="onLoad"/></draw:frame>sur le site distant, <text:span text:style-name="Strong_20_Emphasis">Créez le répertoire /dolibarr/documents</text:span> en dehors de ce qui est accessible au web :Remontez dans l'arborescence de l'hébergement jusqu'à la racine (/ ou home)Avec un clic droit, créez un répertoire nommé dolibarret dans ce répertoire, un répertoire documents<draw:frame draw:style-name="mediacenter" draw:name="12" text:anchor-type="paragraph" draw:z-index="12" svg:width="10.583333333333cm" svg:height="8.8194444444444cm"><draw:image xlink:href="Pictures/12b253f669b2400e7ebceca1fbe0f32c.png" xlink:type="simple" xlink:show="embed" xlink:actuate="onLoad"/></draw:frame></text:p>
      <text:h text:style-name="Heading_20_3" text:outline-level="3"><text:bookmark-start text:name="__RefHeading___quatrieme_etapeinstaller_dolibarr_7"/><text:bookmark-start text:name="quatrieme_etapeinstaller_dolibarr"/>Quatrième étape : Installer Dolibarr<text:bookmark-end text:name="__RefHeading___quatrieme_etapeinstaller_dolibarr_7"/><text:bookmark-end text:name="quatrieme_etapeinstaller_dolibarr"/></text:h>
      <text:p text:style-name="Text_20_body">Dans votre navigateur, ouvrez la page <text:a xlink:type="simple" xlink:href="https://doc.wikis.frapp.fr/doku.php?id=https:accope.fun_install" text:style-name="Internet_20_link" text:visited-style-name="Visited_20_Internet_20_Link">accope.fun/install</text:a> pour lancer l'installation :<text:span text:style-name="Strong_20_Emphasis">Langue par défaut</text:span> : laisser <text:span text:style-name="Strong_20_Emphasis">Détection automatique</text:span> <text:note text:id="ftn0" text:note-class="footnote"><text:note-citation text:label="1)">1)</text:note-citation><text:note-body><text:p text:style-name="Text_20_body">Vous pourriez choisir une autre langue si vous voulez</text:p></text:note-body></text:note><text:span text:style-name="Strong_20_Emphasis">Cliquez sur <text:span text:style-name="Plugin_Keyboard___keyboard">Étape suivante</text:span></text:span><draw:frame draw:style-name="mediacenter" draw:name="13" text:anchor-type="paragraph" draw:z-index="13" svg:width="10.583333333333cm" svg:height="8.8092485549133cm"><draw:image xlink:href="Pictures/253711d8cfb583bd2bff38ad961ef699.png" xlink:type="simple" xlink:show="embed" xlink:actuate="onLoad"/></draw:frame>Il fait un certain nombre de vérifications<text:span text:style-name="Strong_20_Emphasis">Ici, toutes les coches sont vertes sauf</text:span> : <text:span text:style-name="Strong_20_Emphasis">Votre installation de php ne supporte pas les fonctions intl</text:span> :<draw:frame draw:style-name="mediacenter" draw:name="14" text:anchor-type="paragraph" draw:z-index="14" svg:width="10.583333333333cm" svg:height="8.7725433526012cm"><draw:image xlink:href="Pictures/9e719382227efef673571c8b4c789e3c.png" xlink:type="simple" xlink:show="embed" xlink:actuate="onLoad"/></draw:frame><text:span text:style-name="Strong_20_Emphasis">Pour régler ce problème de php</text:span> sur l'hébergement de amen.fr :<text:span text:style-name="Strong_20_Emphasis">Retournez dans cPanel</text:span><text:span text:style-name="Strong_20_Emphasis">Dans le paragraphe LOGICIEL</text:span>, <text:note text:id="ftn1" text:note-class="footnote"><text:note-citation text:label="2)">2)</text:note-citation><text:note-body><text:p text:style-name="Text_20_body">descendez dans la page</text:p></text:note-body></text:note> cliquez sur <text:span text:style-name="Strong_20_Emphasis">Sélectionner une version de PHP</text:span><draw:frame draw:style-name="mediacenter" draw:name="15" text:anchor-type="paragraph" draw:z-index="15" svg:width="10.583333333333cm" svg:height="8.7990762124711cm"><draw:image xlink:href="Pictures/11b74ed68cedb80e72a50c608d913d63.png" xlink:type="simple" xlink:show="embed" xlink:actuate="onLoad"/></draw:frame><text:span text:style-name="Strong_20_Emphasis">Cherchez l'extension intl</text:span> : elle n'est pas cochée, ce qui veut dire qu'elle n'est pas installée <text:note text:id="ftn2" text:note-class="footnote"><text:note-citation text:label="3)">3)</text:note-citation><text:note-body><text:p text:style-name="Text_20_body">si vous avez un jour besoin d'installer d'autres fonctions php, c'est ici que ça se trouve donc dans cpanel, quel que soit l'hébergeur</text:p></text:note-body></text:note><text:span text:style-name="Strong_20_Emphasis">Cochez intl pour l'activer</text:span><draw:frame draw:style-name="mediacenter" draw:name="16" text:anchor-type="paragraph" draw:z-index="16" svg:width="10.583333333333cm" svg:height="8.7746343341032cm"><draw:image xlink:href="Pictures/1cbf001c84889f763aebe6d6f00062da.png" xlink:type="simple" xlink:show="embed" xlink:actuate="onLoad"/></draw:frame>La petite fenêtre verte en haut affiche : <text:span text:style-name="Strong_20_Emphasis">Success module intl saved</text:span>Revenez sur l'installation : toutes les coches sont vertes<draw:frame draw:style-name="mediacenter" draw:name="17" text:anchor-type="paragraph" draw:z-index="17" svg:width="10.583333333333cm" svg:height="8.7990762124711cm"><draw:image xlink:href="Pictures/cd45ed02a408a23da802cada569043fb.png" xlink:type="simple" xlink:show="embed" xlink:actuate="onLoad"/></draw:frame>Si vous avez d'autres coches rouges, il faut les corriger avant d'installer dolibarr, sinon dolibarr pourrait ne pas fonctionner correctement.Cliquez sur <text:span text:style-name="Plugin_Keyboard___keyboard">Démarrer</text:span><text:span text:style-name="Strong_20_Emphasis">La page de configuration de l'installation</text:span> s'affiche. Vérifiez et modifiez ce qui est nécessaire :<text:span text:style-name="Strong_20_Emphasis">Serveur web</text:span> :<text:span text:style-name="Strong_20_Emphasis">Répertoire contenant les pages web</text:span> : /home/mon_identifiant/public_html → c'est bien ce qui était dans Filezilla<text:span text:style-name="Strong_20_Emphasis">Répertoire devant contenir les documents générés (PDF, etc.)</text:span> <text:note text:id="ftn3" text:note-class="footnote"><text:note-citation text:label="4)">4)</text:note-citation><text:note-body><text:p text:style-name="Text_20_body">Si on ne l'avait pas créé, automatiquement ce répertoire-là serait créé dans public_html</text:p></text:note-body></text:note> : on a créé le répertoire documents non pas dans public_html mais dans un répertoire en dehors de ce qui est accessible sur le web et qu'on l'a appelé dolibarr → modifiez le nom du répertoire, soit ici : …/dolibarr/documents<text:span text:style-name="Strong_20_Emphasis">URL racine</text:span> : laisser <text:a xlink:type="simple" xlink:href="https://accope.fun" text:style-name="Internet_20_link" text:visited-style-name="Visited_20_Internet_20_Link">https://accope.fun</text:a>Cochez <text:span text:style-name="Strong_20_Emphasis">Forcer les connexions sécurisées HTTPS</text:span> : quand quelqu'un tape <text:a xlink:type="simple" xlink:href="http://accope.fun" text:style-name="Internet_20_link" text:visited-style-name="Visited_20_Internet_20_Link">http://accope.fun</text:a>, automatiquement il va être redirigé sur la version https. Si vous ne cochez pas ça, ça ne sera pas fait et il se connectera en http non sécurisé. Ce n'est pas souhaitable car la première chose qu'on saisit sur dolibarr quand on se connecte sur acop.phone, c'est un identifiant et un mot de passe. C'est pour ça que systématiquement j'active https sur l'hébergement et je coche ici cette case pour forcer l'utilisation d' https.<draw:frame draw:style-name="mediacenter" draw:name="18" text:anchor-type="paragraph" draw:z-index="18" svg:width="10.583333333333cm" svg:height="8.8092485549133cm"><draw:image xlink:href="Pictures/e772d51d6d0083f2515d923abe461dac.png" xlink:type="simple" xlink:show="embed" xlink:actuate="onLoad"/></draw:frame><text:span text:style-name="Strong_20_Emphasis">Base de données Dolibarr</text:span> :<text:span text:style-name="Strong_20_Emphasis">Nom de la base de données</text:span> : celui qu'on a rentré lors de la création de la base de données<text:span text:style-name="Strong_20_Emphasis">Type du pilote</text:span> : mysqli<text:span text:style-name="Strong_20_Emphasis">Serveur de base de données</text:span> : localhost<text:span text:style-name="Strong_20_Emphasis">Port</text:span> : 3306<text:span text:style-name="Strong_20_Emphasis">Préfixe des tables</text:span> : le changer pour une question de sécurité ; ici, an_ (première et dernière lettre)<text:span text:style-name="Strong_20_Emphasis">Créer la base de données</text:span> : ne pas cocher puisque la base de données est déjà créée<text:span text:style-name="Strong_20_Emphasis">Identifiant</text:span> : celui rentré lors de la création de la base de données<text:span text:style-name="Strong_20_Emphasis">Mot de passe</text:span> : celui rentré lors de la création de la base de données<text:span text:style-name="Strong_20_Emphasis">Créer le propriétaire ou lui affecter les droits à la base</text:span> : pas la peine de cocher puisqu'on a déjà créé l'utilisateur et qu'on lui a déjà attribué les droits<text:span text:style-name="Strong_20_Emphasis">Cliquez sur <text:span text:style-name="Plugin_Keyboard___keyboard">Étape suivante</text:span></text:span><draw:frame draw:style-name="mediacenter" draw:name="19" text:anchor-type="paragraph" draw:z-index="19" svg:width="10.583333333333cm" svg:height="8.8092485549133cm"><draw:image xlink:href="Pictures/b9ae4ade0f2b111ca4cf87f7c43a1379.png" xlink:type="simple" xlink:show="embed" xlink:actuate="onLoad"/></draw:frame><text:span text:style-name="Strong_20_Emphasis">toutes les coches sont vertes</text:span>, on va pouvoir continuer<text:span text:style-name="Strong_20_Emphasis">S'il y a une coche rouge</text:span>, revenez en arrière et modifiez une information que vous avez certainement mal renseignée<text:span text:style-name="Strong_20_Emphasis">Cliquez sur <text:span text:style-name="Plugin_Keyboard___keyboard">Étape suivante</text:span></text:span><draw:frame draw:style-name="mediacenter" draw:name="20" text:anchor-type="paragraph" draw:z-index="20" svg:width="10.583333333333cm" svg:height="8.7990762124711cm"><draw:image xlink:href="Pictures/8ced97e1d1b604e322214cc1d1c91a84.png" xlink:type="simple" xlink:show="embed" xlink:actuate="onLoad"/></draw:frame><text:span text:style-name="Strong_20_Emphasis">Vérification de connexion à la base de données</text:span> :la table est prête, on peut passer maintenant directement à l'installation.<text:span text:style-name="Strong_20_Emphasis">Cliquez sur <text:span text:style-name="Plugin_Keyboard___keyboard">Étape suivante</text:span></text:span><draw:frame draw:style-name="mediacenter" draw:name="21" text:anchor-type="paragraph" draw:z-index="21" svg:width="10.583333333333cm" svg:height="6.5702312138728cm"><draw:image xlink:href="Pictures/cb1a26bf32b05a667c743dd33ee8153b.png" xlink:type="simple" xlink:show="embed" xlink:actuate="onLoad"/></draw:frame><text:span text:style-name="Strong_20_Emphasis">Création du compte administrateur</text:span> de Dolibarr :<text:span text:style-name="Strong_20_Emphasis">Identifiant</text:span> : identifiant de l'administrateur de Dolibarr = un nom aléatoire + admin, ici <text:span text:style-name="Strong_20_Emphasis">carlitadmin</text:span> (pour un utilisateur, le même nom + util pour bien différencier le compte administrateur et le compte utilisateur)<text:span text:style-name="Strong_20_Emphasis">Mot de passe</text:span> : mot de passe de l'administrateur de dolibarr (Pour le mot de passe, évitez les caractères spéciaux)<text:span text:style-name="Strong_20_Emphasis">Vérification du mot de passe</text:span> : confirmez le mot de passe<text:span text:style-name="Strong_20_Emphasis">Cliquez sur <text:span text:style-name="Plugin_Keyboard___keyboard">Étape suivante</text:span></text:span><draw:frame draw:style-name="mediacenter" draw:name="22" text:anchor-type="paragraph" draw:z-index="22" svg:width="10.583333333333cm" svg:height="6.0738067744419cm"><draw:image xlink:href="Pictures/abf8e1cd20e04cdf1692c683d4bf76f0.png" xlink:type="simple" xlink:show="embed" xlink:actuate="onLoad"/></draw:frame>Cliquez sur <text:span text:style-name="Strong_20_Emphasis">Acéder à Dolibarr (espace de configuration)</text:span> pour commencer la configuration de Dolibarr.<draw:frame draw:style-name="mediacenter" draw:name="23" text:anchor-type="paragraph" draw:z-index="23" svg:width="10.583333333333cm" svg:height="8.7889273356401cm"><draw:image xlink:href="Pictures/4f5c1743d61a334d7f431882be5819fb.png" xlink:type="simple" xlink:show="embed" xlink:actuate="onLoad"/></draw:frame><text:span text:style-name="Strong_20_Emphasis">L'identifiant de l'administrateur est automatiquement renseigné</text:span>, il ne reste qu'à renseigner le mot de passe et à cliquer sur <text:span text:style-name="Plugin_Keyboard___keyboard">SE CONNECTER</text:span> :<draw:frame draw:style-name="mediacenter" draw:name="24" text:anchor-type="paragraph" draw:z-index="24" svg:width="10.583333333333cm" svg:height="8.8092485549133cm"><draw:image xlink:href="Pictures/0323e74fca8d8019194959b6b3c971c0.png" xlink:type="simple" xlink:show="embed" xlink:actuate="onLoad"/></draw:frame>Vous êtes connecté à l'administration de Dolibarr que vous venez d'installer sur l'hébergement amen.fr<draw:frame draw:style-name="mediacenter" draw:name="25" text:anchor-type="paragraph" draw:z-index="25" svg:width="10.583333333333cm" svg:height="8.8092485549133cm"><draw:image xlink:href="Pictures/f248d5e75afafd3d1d4bc310c42f7e59.png" xlink:type="simple" xlink:show="embed" xlink:actuate="onLoad"/></draw:frame></text:p>
      <text:h text:style-name="Heading_20_3" text:outline-level="3"><text:bookmark-start text:name="__RefHeading___cinquieme_etapeverrouiller_l_installation_8"/><text:bookmark-start text:name="cinquieme_etapeverrouiller_l_installation"/>Cinquième étape : verrouiller l'installation<text:bookmark-end text:name="__RefHeading___cinquieme_etapeverrouiller_l_installation_8"/><text:bookmark-end text:name="cinquieme_etapeverrouiller_l_installation"/></text:h>
      <text:p text:style-name="Text_20_body">Pour verrouiller l'installation, il faut mettre dans le répertoire documents un fichier nommé<text:span text:style-name="Strong_20_Emphasis"> install.lock</text:span>.</text:p>
      <text:p text:style-name="Text_20_body">Dans Filezilla, allez dans le répertoire /dolibarr/documentsFaîtes un clic droit → <text:span text:style-name="Strong_20_Emphasis">créer un nouveau fichier</text:span><draw:frame draw:style-name="mediacenter" draw:name="26" text:anchor-type="paragraph" draw:z-index="26" svg:width="10.583333333333cm" svg:height="8.8194444444444cm"><draw:image xlink:href="Pictures/0873928ea5360410b3aa50f630385b17.png" xlink:type="simple" xlink:show="embed" xlink:actuate="onLoad"/></draw:frame>que vous appelez install.lock et cliquez sur <text:span text:style-name="Plugin_Keyboard___keyboard">Ok</text:span><draw:frame draw:style-name="mediacenter" draw:name="27" text:anchor-type="paragraph" draw:z-index="27" svg:width="10.583333333333cm" svg:height="8.8092485549133cm"><draw:image xlink:href="Pictures/39bbcf3cb15372bceb42cb24eedf42c5.png" xlink:type="simple" xlink:show="embed" xlink:actuate="onLoad"/></draw:frame></text:p>
      <text:p text:style-name="Text_20_body">Le fichier est présent : les installations ou les mises à jour sont maintenant verrouillées.</text:p>
      <text:p text:style-name="Text_20_body">Si vous voulez par la suite faire une mise à jour, il faudra supprimer ce fichier install.lock.</text:p>
      <text:p text:style-name="Text_20_body">C'est une mesure de sécurité et on peut d'ailleurs le vérifier en retournant sur le domaine :
</text:p>
      <text:p text:style-name="Text_20_body">ouvrez une nouvelle fenêtre,tapez accope.fun/install : un message indique que le répertoire d'installation et de mise à jour est verrouillé.<draw:frame draw:style-name="mediacenter" draw:name="28" text:anchor-type="paragraph" draw:z-index="28" svg:width="10.583333333333cm" svg:height="2.6977124183007cm"><draw:image xlink:href="Pictures/121d698268d4c1f13f73d760cf399a8a.png" xlink:type="simple" xlink:show="embed" xlink:actuate="onLoad"/></draw:frame></text:p>
      <text:h text:style-name="Heading_20_2" text:outline-level="2"><text:bookmark-start text:name="__RefHeading___conclusion_9"/><text:bookmark-start text:name="conclusion"/>Conclusion<text:bookmark-end text:name="__RefHeading___conclusion_9"/><text:bookmark-end text:name="conclusion"/></text:h>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s://www.youtube.com/watch?v=cF4FjLmv90s" text:style-name="Internet_20_link" text:visited-style-name="Visited_20_Internet_20_Link">DOLIBARR : INSTALLATION gratuite chez AMEN.FR (hébergement OFFERT) (France / 2021)</text:a></text:p>
      <text:p text:style-name="Horizontal_20_Line"/>
      <text:p text:style-name="Text_20_body"><text:span text:style-name="Emphasis">Basé sur « <text:a xlink:type="simple" xlink:href="https://www.youtube.com/watch?v=cF4FjLmv90s" text:style-name="Internet_20_link" text:visited-style-name="Visited_20_Internet_20_Link">DOLIBARR : INSTALLATION gratuite chez AMEN.FR (hébergement OFFERT) (France / 2021)</text:a> » par Stéphane Brune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9:56</meta:creation-date>
    <dc:creator>Generated</dc:creator>
    <dc:date>2026-09-15T13::59:56</dc:date>
    <dc:language>en-US</dc:language>
    <meta:editing-cycles>1</meta:editing-cycles>
    <meta:editing-duration>PT0S</meta:editing-duration>
    <dc:title>tutoriel:reseau:crm:dolibarr:install:amen:start</dc:title>
  </office:meta>
</office:document-meta>
</file>