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152dec4710ec48eea14c63a7e6ec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licences:activersanscle:start"/><text:bookmark-start text:name="__RefHeading___activer_windows_10_8_7_legalement_sans_cle_d_activation_1"/><text:bookmark-start text:name="activer_windows_10_8_7_legalement_sans_cle_d_activation"/>Activer Windows 10 / 8 / 7 légalement, sans clé d'activation<text:bookmark-end text:name="__RefHeading___activer_windows_10_8_7_legalement_sans_cle_d_activation_1"/><text:bookmark-end text:name="activer_windows_10_8_7_legalement_sans_cle_d_activation"/></text:h>
      <text:p text:style-name="Text_20_body">Dans ce billet, je vous montre comment activer Windows 7 / 8 / 10 légalement sans utiliser de crack ni de clé d'activation à vie.</text:p>
      <text:p text:style-name="Text_20_body">Ici vous n'aurez pas besoin d'utiliser la dernière version KMSPico, KMSAUTO Net ou tous autres activateurs pour craquer Windows 10, 8 ou 7 gratuitement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ur installer et utiliser la dernière version de Windows 10, assurez-vous que votre ordinateurs remplit ces exigences minimum :</text:p><text:p text:style-name="Text_20_body">Processeur 1 GHz2Go de RAM pour 32 Bit et 4Go pour les OS 64 Bit.16 Go d'espace libre.</text:p></table:table-cell></table:table-row></table:table></draw:text-box></draw:frame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élécharger l'image ISO de Windows 10, 8 ou 7 sur <text:a xlink:type="simple" xlink:href="https://lekms.com/iso-windows-office/" text:style-name="Internet_20_link" text:visited-style-name="Visited_20_Internet_20_Link">https://lekms.com/iso-windows-office/</text:a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Installez le système sur votre PC</text:span> avec une clé USB. Si vous ne savez le faire, nous parlons ici<text:span text:style-name="Strong_20_Emphasis">Ouvrez « l'Invité de commande » en tant qu'administrateur</text:span> via la barre de recherche Windows, en acceptant d'autoriser « l'application à apporter des modifications à l'appareil »<draw:frame draw:style-name="mediacenter" draw:name="0" text:anchor-type="paragraph" draw:z-index="0" svg:width="10.583333333333cm" svg:height="17.738262910798cm"><draw:image xlink:href="Pictures/75152dec4710ec48eea14c63a7e6ec43.png" xlink:type="simple" xlink:show="embed" xlink:actuate="onLoad"/></draw:frame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Avant de passer à l'étape suivante, désactivez votre antivirus. Sinon vous aurez une erreur comme quoi Windows Script Host est bloqué ou désactivé</text:p></table:table-cell></table:table-row></table:table></draw:text-box></draw:frame></text:p>
      <text:p text:style-name="Text_20_body"><text:span text:style-name="Strong_20_Emphasis">Tapez la commande</text:span></text:p>
      <text:p text:style-name="Command Line Interface"><text:span text:style-name="PluginODTAutoStyle_span_9">slmgr -rearm</text:span></text:p>
      <text:p text:style-name="Text_20_body">puis validez avec la touche <text:span text:style-name="Plugin_Keyboard___keyboard">↵ Enter</text:span> sur le clavier.Après quelques secondes s'affiche un message « la commande a été exécutée », Cliquez sur « ok » puis redémarrez votre PC et c'est tout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lekms.com/activer-windows-sans-cle/360/" text:style-name="Internet_20_link" text:visited-style-name="Visited_20_Internet_20_Link">Comment activer Windows 10 / 8 / 7 sans clé d'activation Légalement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s://lekms.com/activer-windows-sans-cle/360/" text:style-name="Internet_20_link" text:visited-style-name="Visited_20_Internet_20_Link">Comment activer Windows 10 / 8 / 7 sans clé d'activation Légalement</text:a> » par lekm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7:01</meta:creation-date>
    <dc:creator>Generated</dc:creator>
    <dc:date>2026-09-15T12::37:01</dc:date>
    <dc:language>en-US</dc:language>
    <meta:editing-cycles>1</meta:editing-cycles>
    <meta:editing-duration>PT0S</meta:editing-duration>
    <dc:title>tutoriel:os:windows:licences:activersanscle:start</dc:title>
  </office:meta>
</office:document-meta>
</file>