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1c782de9de9487c30306d015d49de7.png"/>
  <manifest:file-entry manifest:media-type="image/png" manifest:full-path="Pictures/16afa6c9df99ad65fa876b0e63cc838c.png"/>
  <manifest:file-entry manifest:media-type="image/png" manifest:full-path="Pictures/114d2100ab26678203f9e7065ca62aa0.png"/>
  <manifest:file-entry manifest:media-type="image/png" manifest:full-path="Pictures/29cad1c0a728e854db9dc22d93b36263.png"/>
  <manifest:file-entry manifest:media-type="image/png" manifest:full-path="Pictures/3411e32e2ab0d150df9515ea56bb9fa9.png"/>
  <manifest:file-entry manifest:media-type="image/png" manifest:full-path="Pictures/5de38b1e435bdeb9a8041aaf9ec157bf.png"/>
  <manifest:file-entry manifest:media-type="image/png" manifest:full-path="Pictures/b36cfabb0aa3237ff207893df14d42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upgrade:start"/><text:bookmark-start text:name="__RefHeading___mise_a_niveau_de_ubuntu_1"/><text:bookmark-start text:name="mise_a_niveau_de_ubuntu"/>Mise à niveau de Ubuntu<text:bookmark-end text:name="__RefHeading___mise_a_niveau_de_ubuntu_1"/><text:bookmark-end text:name="mise_a_niveau_de_ubuntu"/></text:h>
      <text:p text:style-name="Text_20_body">Nous passerons de Ubuntu 18.04 à 19.04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sauvegarder</text:span> toutes vos données avant d’effectuer une mise à jour majeure<text:span text:style-name="Strong_20_Emphasis">Si vous avez activé le cryptage sur votre répertoire personnel</text:span>, déchiffrer avant la mise à niveau, puis re-chiffrer une fois le processus terminé <text:note text:id="ftn0" text:note-class="footnote"><text:note-citation text:label="1)">1)</text:note-citation><text:note-body><text:p text:style-name="Text_20_body">Avec chiffrement, le processus de mise à niveau peut entraîner une défaillance du système d’exploitation, ou ne pas pouvoir se connecter</text:p></text:note-body></text:note>l'utilitaire <text:span text:style-name="Strong_20_Emphasis">ecryptfs-utils</text:span> n'est plus pré-installé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3" text:outline-level="3"><text:bookmark-start text:name="__RefHeading___avec_le_gestionnaire_de_mises_a_jour_de_logiciels_4"/><text:bookmark-start text:name="avec_le_gestionnaire_de_mises_a_jour_de_logiciels"/>Avec le gestionnaire de mises à jour de logiciels<text:bookmark-end text:name="__RefHeading___avec_le_gestionnaire_de_mises_a_jour_de_logiciels_4"/><text:bookmark-end text:name="avec_le_gestionnaire_de_mises_a_jour_de_logiciels"/></text:h>
      <text:p text:style-name="Text_20_body"><text:span text:style-name="Strong_20_Emphasis">Ouvrez le gestionnaire de mises à jour</text:span><text:span text:style-name="Strong_20_Emphasis">cliquez sur <text:span text:style-name="Plugin_Keyboard___keyboard">Paramètres</text:span></text:span> en bas à gauche de la fenêtre<draw:frame draw:style-name="mediacenter" draw:name="0" text:anchor-type="paragraph" draw:z-index="0" svg:width="10.583333333333cm" svg:height="2.8298557444616cm"><draw:image xlink:href="Pictures/5a1c782de9de9487c30306d015d49de7.png" xlink:type="simple" xlink:show="embed" xlink:actuate="onLoad"/></draw:frame><text:span text:style-name="Strong_20_Emphasis">Paramètres</text:span><text:span text:style-name="Strong_20_Emphasis">Cliquez sur l'onglet Mises à jour</text:span>.<text:span text:style-name="Strong_20_Emphasis">Me prévenir lorsqu'une nouvelle version d'Ubuntu est disponible</text:span> : Pour chaque nouvelle version.<draw:frame draw:style-name="mediacenter" draw:name="1" text:anchor-type="paragraph" draw:z-index="1" svg:width="10.583333333333cm" svg:height="4.6590206981773cm"><draw:image xlink:href="Pictures/16afa6c9df99ad65fa876b0e63cc838c.png" xlink:type="simple" xlink:show="embed" xlink:actuate="onLoad"/></draw:frame>Entrez votre mot de passe lorsque vous y êtes invité<text:span text:style-name="Strong_20_Emphasis">cliquez sur <text:span text:style-name="Plugin_Keyboard___keyboard">Actualiser</text:span></text:span> quand cela vous est demandé.<draw:frame draw:style-name="mediacenter" draw:name="2" text:anchor-type="paragraph" draw:z-index="2" svg:width="10.583333333333cm" svg:height="3.73430907173cm"><draw:image xlink:href="Pictures/114d2100ab26678203f9e7065ca62aa0.png" xlink:type="simple" xlink:show="embed" xlink:actuate="onLoad"/></draw:frame>Le gestionnaire de mises à jour a maintenant un bouton de mise à niveau. Cliquez dessus pour continuer. Vous serez invité à entrer votre mot de passe une fois de plus.La boîte de dialogue <text:span text:style-name="Strong_20_Emphasis">Notes de version</text:span> affiche les modifications apportées par cette version d'Ubuntu. Cliquez sur <text:span text:style-name="Plugin_Keyboard___keyboard">Mettre à niveau</text:span> pour continuer.<draw:frame draw:style-name="mediacenter" draw:name="3" text:anchor-type="paragraph" draw:z-index="3" svg:width="10.583333333333cm" svg:height="9.4757751937984cm"><draw:image xlink:href="Pictures/29cad1c0a728e854db9dc22d93b36263.png" xlink:type="simple" xlink:show="embed" xlink:actuate="onLoad"/></draw:frame>La fenêtre Mise à niveau de la distribution s'affiche et commence à télécharger la mise à niveau et à préparer le système pour la mise à niveau.Un message disant « Sources provenent de tiers désactivées » peut s'afficher avec des instructions sur la façon de les réactiver après le processus de mise à niveau. Quand vous avez lu le message, cliquez sur <text:span text:style-name="Plugin_Keyboard___keyboard">Fermer</text:span><draw:frame draw:style-name="mediacenter" draw:name="4" text:anchor-type="paragraph" draw:z-index="4" svg:width="10.583333333333cm" svg:height="1.1428647497338cm"><draw:image xlink:href="Pictures/3411e32e2ab0d150df9515ea56bb9fa9.png" xlink:type="simple" xlink:show="embed" xlink:actuate="onLoad"/></draw:frame>.Une dernière confirmation signale que les mises à jour ont été téléchargées. Assurez-vous que tous les documents et applications ouverts ont été enregistrés et fermés avant de cliquer sur <text:span text:style-name="Plugin_Keyboard___keyboard">Démarrer la mise à niveau</text:span>.<draw:frame draw:style-name="mediacenter" draw:name="5" text:anchor-type="paragraph" draw:z-index="5" svg:width="10.583333333333cm" svg:height="6.6280824829932cm"><draw:image xlink:href="Pictures/5de38b1e435bdeb9a8041aaf9ec157bf.png" xlink:type="simple" xlink:show="embed" xlink:actuate="onLoad"/></draw:frame>Un message informe que l'écran de verrouillage a été désactivé pour que la mise à niveau puisse se dérouler sans interruption. Cliquez sur <text:span text:style-name="Plugin_Keyboard___keyboard">Fermer</text:span> pour effacer le message et continuer<draw:frame draw:style-name="mediacenter" draw:name="6" text:anchor-type="paragraph" draw:z-index="6" svg:width="10.583333333333cm" svg:height="3.0353728489484cm"><draw:image xlink:href="Pictures/b36cfabb0aa3237ff207893df14d4214.png" xlink:type="simple" xlink:show="embed" xlink:actuate="onLoad"/></draw:frame>La mise à jour continue à mettre à niveau le système, ce qui prend généralement environ 20 minutes.Une fois au nettoyage, vous serez invité à mettre à jour le fichier de configuration “gdm3”. Sélectionnez l'option par défaut à moins que vous n'ayez effectué de personnalisation au gdm3. Enfin, cliquez sur Redémarrer maintenant pour redémarrer et terminer la mise à niveau.</text:p>
      <text:h text:style-name="Heading_20_3" text:outline-level="3"><text:bookmark-start text:name="__RefHeading___dans_un_terminal_5"/><text:bookmark-start text:name="dans_un_terminal"/>Dans un terminal<text:bookmark-end text:name="__RefHeading___dans_un_terminal_5"/><text:bookmark-end text:name="dans_un_terminal"/></text:h>
      <text:p text:style-name="Text_20_body"><text:span text:style-name="Strong_20_Emphasis">Ouvrez un terminal</text:span><text:span text:style-name="Strong_20_Emphasis">Préparez et mettez à niveau</text:span> :</text:p>
      <text:p text:style-name="Command Line Interface"><text:span text:style-name="PluginODTAutoStyle_span_1">USER@MACHINE:~$ </text:span><text:span text:style-name="PluginODTAutoStyle_span_2">sudo apt update</text:span><text:line-break/><text:span text:style-name="PluginODTAutoStyle_span_3">USER@MACHINE:~$ </text:span><text:span text:style-name="PluginODTAutoStyle_span_4">sudo apt upgrade</text:span><text:line-break/><text:span text:style-name="PluginODTAutoStyle_span_5">USER@MACHINE:~$ </text:span><text:span text:style-name="PluginODTAutoStyle_span_6">sudo apt dist-upgrade</text:span><text:line-break/><text:span text:style-name="PluginODTAutoStyle_span_7">USER@MACHINE:~$ </text:span><text:span text:style-name="PluginODTAutoStyle_span_8">sudo apt install update-manager-core</text:span></text:p>
      <text:p text:style-name="Text_20_body"><text:span text:style-name="Strong_20_Emphasis">Mettez à jour le fichier de version</text:span> pour le modifier pour chercher des mises à jour normales plutôt que des LTS :</text:p>
      <text:p text:style-name="Command Line Interface"><text:span text:style-name="PluginODTAutoStyle_span_9">USER@MACHINE:~$ </text:span><text:span text:style-name="PluginODTAutoStyle_span_10">sudo sed -i 's/Prompt=lts/Prompt=normal/g' /etc/update-manager/release-upgrades</text:span></text:p>
      <text:p text:style-name="Text_20_body"><text:span text:style-name="Strong_20_Emphasis">Commencez le processus de mise à niveau</text:span> :</text:p>
      <text:p text:style-name="Command Line Interface"><text:span text:style-name="PluginODTAutoStyle_span_11">USER@MACHINE:~$ </text:span><text:span text:style-name="PluginODTAutoStyle_span_12">sudo do-release-upgrade</text:span></text:p>
      <text:p text:style-name="Text_20_body"><text:span text:style-name="Strong_20_Emphasis">Terminez la mise à niveau</text:span> : une fois le programme d'installation terminé, redémarrez votre PC pour terminer la mise à niveau.<draw:frame draw:style-name="PluginODTAutoStyle_Frame_13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vous ne parvenez pas à vous connecter, appuyez sur <text:span text:style-name="Plugin_Keyboard___keyboard">Ctrl</text:span>+<text:span text:style-name="Plugin_Keyboard___keyboard">Alt</text:span>+<text:span text:style-name="Plugin_Keyboard___keyboard">F1</text:span>, ce qui vous conduira à un terminal. Saisissez votre nom d'utilisateur et votre mot de passe lorsque vous y êtes invité et entrez la commande ci-dessous :</text:p><text:p text:style-name="Command Line Interface"><text:span text:style-name="PluginODTAutoStyle_span_17">USER@MACHINE:~$ </text:span><text:span text:style-name="PluginODTAutoStyle_span_18">sudo apt install ecryptfs-utils</text:span></text:p></table:table-cell></table:table-row></table:table></draw:text-box></draw:frame></text:p>
      <text:p text:style-name="Text_20_body"><text:span text:style-name="Strong_20_Emphasis">Vérifier le statut de la mise à niveau</text:span> : Une fois la mise à jour terminée, vous pouvez vérifier votre version actuelle avec :</text:p>
      <text:p text:style-name="Command Line Interface"><text:span text:style-name="PluginODTAutoStyle_span_19">USER@MACHINE:~$ </text:span><text:span text:style-name="PluginODTAutoStyle_span_20">lsb_release -a</text:span></text:p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10:17</meta:creation-date>
    <dc:creator>Generated</dc:creator>
    <dc:date>2026-09-15T12::10:17</dc:date>
    <dc:language>en-US</dc:language>
    <meta:editing-cycles>1</meta:editing-cycles>
    <meta:editing-duration>PT0S</meta:editing-duration>
    <dc:title>tutoriel:os:ubuntu:upgrade:start</dc:title>
  </office:meta>
</office:document-meta>
</file>