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f15bd423fa5c9a00a22282f094cb1.png"/>
  <manifest:file-entry manifest:media-type="image/png" manifest:full-path="Pictures/6ab1e36818c7534f241778a81ff4c39a.png"/>
  <manifest:file-entry manifest:media-type="image/png" manifest:full-path="Pictures/984832c7e29db4c15055ea01c535444d.png"/>
  <manifest:file-entry manifest:media-type="image/png" manifest:full-path="Pictures/397ebe06043b77dd52de1814b5af512d.png"/>
  <manifest:file-entry manifest:media-type="image/png" manifest:full-path="Pictures/3db5f282ee05a01885a0397300781cdf.png"/>
  <manifest:file-entry manifest:media-type="image/png" manifest:full-path="Pictures/ee0a06554380ab6209a641eea5cc1113.png"/>
  <manifest:file-entry manifest:media-type="image/png" manifest:full-path="Pictures/530617fd269b17efa3d34032ba3a4f1e.png"/>
  <manifest:file-entry manifest:media-type="image/png" manifest:full-path="Pictures/34bcba95538dc5b06ea7794434895f34.png"/>
  <manifest:file-entry manifest:media-type="image/png" manifest:full-path="Pictures/d0334bc7bffa78f20a5fb8afbfb2fe1c.png"/>
  <manifest:file-entry manifest:media-type="image/png" manifest:full-path="Pictures/9b9a57a8a8f30b568849afebc5ef4a71.png"/>
  <manifest:file-entry manifest:media-type="image/png" manifest:full-path="Pictures/f87816ba107daeb197f8845fcd69e8f9.png"/>
  <manifest:file-entry manifest:media-type="image/png" manifest:full-path="Pictures/84333defe61e845b2d6f4ff587948668.png"/>
  <manifest:file-entry manifest:media-type="image/png" manifest:full-path="Pictures/eb8d98eac7260feea02f749e0f2e8ee2.png"/>
  <manifest:file-entry manifest:media-type="image/png" manifest:full-path="Pictures/14c9c54bb935d8240f7ec23b1b710b04.png"/>
  <manifest:file-entry manifest:media-type="image/png" manifest:full-path="Pictures/8647c6f1d2227e567f508b2749106ae5.png"/>
  <manifest:file-entry manifest:media-type="image/png" manifest:full-path="Pictures/6ce739277dbc3ceb9c3dd6ea5a43aa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il_local2email:start"/><text:bookmark-start text:name="__RefHeading___deporter_le_mail_local_sur_une_adresse_electronique_1"/><text:bookmark-start text:name="deporter_le_mail_local_sur_une_adresse_electronique"/>Déporter le mail local sur une adresse électronique<text:bookmark-end text:name="__RefHeading___deporter_le_mail_local_sur_une_adresse_electronique_1"/><text:bookmark-end text:name="deporter_le_mail_local_sur_une_adresse_electron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i vous avez du mal à en envoyer des mails avec <text:span text:style-name="Strong_20_Emphasis">sendmail</text:span>, commencez par vérifier les fichiers de mail :</text:p>
      <text:p text:style-name="Command Line Interface"><text:span text:style-name="PluginODTAutoStyle_span_1">USER@MACHINE:~$ </text:span><text:span text:style-name="PluginODTAutoStyle_span_2">mail</text:span></text:p>
      <text:p text:style-name="Text_20_body">pour lire les messages d'erreur.</text:p>
      <text:p text:style-name="Text_20_body">Si vous avez les messages :</text:p>
      <text:p text:style-name="Preformatted_20_Text">Sendmail/Exim error "Mailing to remote domains not supported"</text:p>
      <text:p text:style-name="Text_20_body"><text:span text:style-name="Strong_20_Emphasis">Exim</text:span> est configuré par défaut pour n'envoyer que le courrier local. Vous devez autoriser <text:span text:style-name="Strong_20_Emphasis">Exim</text:span> à envoyer un email à d'autres serveurs :</text:p>
      <text:p text:style-name="Command Line Interface"><text:span text:style-name="PluginODTAutoStyle_span_3">USER@MACHINE:~$ </text:span><text:span text:style-name="PluginODTAutoStyle_span_4">sudo dpkg-reconfigure exim4-config</text:span></text:p>
      <text:p text:style-name="Text_20_body">Après un écran informatif, choisissez <text:span text:style-name="Strong_20_Emphasis">Distribution directe par SMTP (site Internet)</text:span> :<draw:frame draw:style-name="mediacenter" draw:name="0" text:anchor-type="paragraph" draw:z-index="0" svg:width="10.583333333333cm" svg:height="7.451194184839cm"><draw:image xlink:href="Pictures/c6af15bd423fa5c9a00a22282f094cb1.png" xlink:type="simple" xlink:show="embed" xlink:actuate="onLoad"/></draw:frame> <draw:frame draw:style-name="mediacenter" draw:name="1" text:anchor-type="paragraph" draw:z-index="1" svg:width="10.583333333333cm" svg:height="7.451194184839cm"><draw:image xlink:href="Pictures/6ab1e36818c7534f241778a81ff4c39a.png" xlink:type="simple" xlink:show="embed" xlink:actuate="onLoad"/></draw:frame>puis choisissez une configuration minimale pour le reste.</text:p>
      <text:p text:style-name="Text_20_body">Autre essai :<draw:frame draw:style-name="mediacenter" draw:name="2" text:anchor-type="paragraph" draw:z-index="2" svg:width="10.583333333333cm" svg:height="7.4506666666667cm"><draw:image xlink:href="Pictures/984832c7e29db4c15055ea01c535444d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7.451194184839cm"><draw:image xlink:href="Pictures/397ebe06043b77dd52de1814b5af512d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7.451194184839cm"><draw:image xlink:href="Pictures/3db5f282ee05a01885a0397300781cdf.png" xlink:type="simple" xlink:show="embed" xlink:actuate="onLoad"/></draw:frame></text:p>
      <text:p text:style-name="Text_20_body"><draw:frame draw:style-name="mediacenter" draw:name="5" text:anchor-type="paragraph" draw:z-index="5" svg:width="10.583333333333cm" svg:height="7.451194184839cm"><draw:image xlink:href="Pictures/ee0a06554380ab6209a641eea5cc1113.png" xlink:type="simple" xlink:show="embed" xlink:actuate="onLoad"/></draw:frame></text:p>
      <text:p text:style-name="Text_20_body"><draw:frame draw:style-name="mediacenter" draw:name="6" text:anchor-type="paragraph" draw:z-index="6" svg:width="10.583333333333cm" svg:height="7.451194184839cm"><draw:image xlink:href="Pictures/530617fd269b17efa3d34032ba3a4f1e.png" xlink:type="simple" xlink:show="embed" xlink:actuate="onLoad"/></draw:frame></text:p>
      <text:p text:style-name="Text_20_body"><draw:frame draw:style-name="mediacenter" draw:name="7" text:anchor-type="paragraph" draw:z-index="7" svg:width="10.583333333333cm" svg:height="7.451194184839cm"><draw:image xlink:href="Pictures/34bcba95538dc5b06ea7794434895f34.png" xlink:type="simple" xlink:show="embed" xlink:actuate="onLoad"/></draw:frame></text:p>
      <text:p text:style-name="Text_20_body"><draw:frame draw:style-name="mediacenter" draw:name="8" text:anchor-type="paragraph" draw:z-index="8" svg:width="10.583333333333cm" svg:height="7.451194184839cm"><draw:image xlink:href="Pictures/d0334bc7bffa78f20a5fb8afbfb2fe1c.png" xlink:type="simple" xlink:show="embed" xlink:actuate="onLoad"/></draw:frame></text:p>
      <text:p text:style-name="Text_20_body"><draw:frame draw:style-name="mediacenter" draw:name="9" text:anchor-type="paragraph" draw:z-index="9" svg:width="10.583333333333cm" svg:height="7.451194184839cm"><draw:image xlink:href="Pictures/9b9a57a8a8f30b568849afebc5ef4a71.png" xlink:type="simple" xlink:show="embed" xlink:actuate="onLoad"/></draw:frame></text:p>
      <text:p text:style-name="Text_20_body"><draw:frame draw:style-name="mediacenter" draw:name="10" text:anchor-type="paragraph" draw:z-index="10" svg:width="10.583333333333cm" svg:height="7.451194184839cm"><draw:image xlink:href="Pictures/f87816ba107daeb197f8845fcd69e8f9.png" xlink:type="simple" xlink:show="embed" xlink:actuate="onLoad"/></draw:frame></text:p>
      <text:p text:style-name="Text_20_body"><draw:frame draw:style-name="mediacenter" draw:name="11" text:anchor-type="paragraph" draw:z-index="11" svg:width="10.583333333333cm" svg:height="7.451194184839cm"><draw:image xlink:href="Pictures/84333defe61e845b2d6f4ff587948668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7.451194184839cm"><draw:image xlink:href="Pictures/eb8d98eac7260feea02f749e0f2e8ee2.png" xlink:type="simple" xlink:show="embed" xlink:actuate="onLoad"/></draw:frame></text:p>
      <text:p text:style-name="Text_20_body"><draw:frame draw:style-name="mediacenter" draw:name="13" text:anchor-type="paragraph" draw:z-index="13" svg:width="10.583333333333cm" svg:height="7.451194184839cm"><draw:image xlink:href="Pictures/14c9c54bb935d8240f7ec23b1b710b04.png" xlink:type="simple" xlink:show="embed" xlink:actuate="onLoad"/></draw:frame></text:p>
      <text:p text:style-name="Text_20_body"><draw:frame draw:style-name="mediacenter" draw:name="14" text:anchor-type="paragraph" draw:z-index="14" svg:width="10.583333333333cm" svg:height="7.451194184839cm"><draw:image xlink:href="Pictures/8647c6f1d2227e567f508b2749106ae5.png" xlink:type="simple" xlink:show="embed" xlink:actuate="onLoad"/></draw:frame></text:p>
      <text:p text:style-name="Text_20_body"><draw:frame draw:style-name="mediacenter" draw:name="15" text:anchor-type="paragraph" draw:z-index="15" svg:width="10.583333333333cm" svg:height="7.451194184839cm"><draw:image xlink:href="Pictures/6ce739277dbc3ceb9c3dd6ea5a43aace.png" xlink:type="simple" xlink:show="embed" xlink:actuate="onLoad"/></draw:frame></text:p>
      <text:p text:style-name="Text_20_body">Les questions sont assez explicites, voici une liste : <text:a xlink:type="simple" xlink:href="http://pkg-exim4.alioth.debian.org/README/README.Debian.html#id280581" text:style-name="Internet_20_link" text:visited-style-name="Visited_20_Internet_20_Link">http://pkg-exim4.alioth.debian.org/README/README.Debian.html#id280581</text:a></text:p>
      <text:p text:style-name="Text_20_body">Souvenez-vous de ne pas autoriser le relais du courrier électronique.</text:p>
      <text:p text:style-name="Text_20_body">Il serait également judicieux de sauvegarder d'abord le fichier <text:span text:style-name="Strong_20_Emphasis">/etc/exim</text:span> pour toujours pouvoir restaurer vos paramètres actuels, ou mieux encore installer une version de contrôle avec Gi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6:53</meta:creation-date>
    <dc:creator>Generated</dc:creator>
    <dc:date>2026-09-15T13::16:53</dc:date>
    <dc:language>en-US</dc:language>
    <meta:editing-cycles>1</meta:editing-cycles>
    <meta:editing-duration>PT0S</meta:editing-duration>
    <dc:title>tutoriel:os:ubuntu:mail_local2email:start</dc:title>
  </office:meta>
</office:document-meta>
</file>