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dcb660571b6cd5452e0d81d21d3a1c.png"/>
  <manifest:file-entry manifest:media-type="image/png" manifest:full-path="Pictures/1ed2d5e7596248c851fdad7021feab41.png"/>
  <manifest:file-entry manifest:media-type="image/png" manifest:full-path="Pictures/1a102f0dc0b2f19e1621fcee49c0689b.png"/>
  <manifest:file-entry manifest:media-type="image/png" manifest:full-path="Pictures/3bbcbdc150b720c840ce1c94f2383255.png"/>
  <manifest:file-entry manifest:media-type="image/png" manifest:full-path="Pictures/61428e6eadac947d87a9da08786cec2d.png"/>
  <manifest:file-entry manifest:media-type="image/png" manifest:full-path="Pictures/cc302c102e58502592aa1ae90b27ffc6.png"/>
  <manifest:file-entry manifest:media-type="image/png" manifest:full-path="Pictures/c4d5d91e7ee410f679750dc08dcd4a3e.png"/>
  <manifest:file-entry manifest:media-type="image/png" manifest:full-path="Pictures/5f3501e917e1b69834a02836adf6ef4b.png"/>
  <manifest:file-entry manifest:media-type="image/png" manifest:full-path="Pictures/f86625b5f10015cb9e848fbc0675bf79.png"/>
  <manifest:file-entry manifest:media-type="image/png" manifest:full-path="Pictures/8040b63b2ced396ff0c0e7be311c7b9f.png"/>
  <manifest:file-entry manifest:media-type="image/png" manifest:full-path="Pictures/40724a8fd775284af9770e23b114db09.png"/>
  <manifest:file-entry manifest:media-type="image/png" manifest:full-path="Pictures/581d6e46ea51dc19b3243f10f2d43f16.png"/>
  <manifest:file-entry manifest:media-type="image/png" manifest:full-path="Pictures/840ee88da625ee96652d45581faf9441.png"/>
  <manifest:file-entry manifest:media-type="image/png" manifest:full-path="Pictures/d421562382e89a1c42607d3efd25eff7.png"/>
  <manifest:file-entry manifest:media-type="image/png" manifest:full-path="Pictures/21ca65d57c71fec71b8a55f35aa5b4c6.png"/>
  <manifest:file-entry manifest:media-type="image/png" manifest:full-path="Pictures/9b7118a967f66625265f9adcd2989f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install:start"/><text:bookmark-start text:name="__RefHeading___installation_d_ubuntu_1"/><text:bookmark-start text:name="installation_d_ubuntu"/>Installation d'Ubuntu<text:bookmark-end text:name="__RefHeading___installation_d_ubuntu_1"/><text:bookmark-end text:name="installation_d_ubuntu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marrez le PC sur le CD (ou la clé)</text:span> d'installation d'Ubuntu et <text:span text:style-name="Strong_20_Emphasis">Choisissez <text:span text:style-name="Plugin_Keyboard___keyboard">Essayer ubuntu</text:span></text:span> :<draw:frame draw:style-name="mediacenter" draw:name="0" text:anchor-type="paragraph" draw:z-index="0" svg:width="10.583333333333cm" svg:height="7.9375cm"><draw:image xlink:href="Pictures/d8dcb660571b6cd5452e0d81d21d3a1c.png" xlink:type="simple" xlink:show="embed" xlink:actuate="onLoad"/></draw:frame><text:span text:style-name="Strong_20_Emphasis">Le bureau s'affiche</text:span> :<draw:frame draw:style-name="mediacenter" draw:name="1" text:anchor-type="paragraph" draw:z-index="1" svg:width="10.583333333333cm" svg:height="7.9375cm"><draw:image xlink:href="Pictures/1ed2d5e7596248c851fdad7021feab41.png" xlink:type="simple" xlink:show="embed" xlink:actuate="onLoad"/></draw:frame><text:span text:style-name="Strong_20_Emphasis">Lancez l'éditeur de partitions Gparted</text:span> pour voir les partitions et les disques. Ici, Windows est déjà installé sur le disque <text:span text:style-name="Strong_20_Emphasis">/dev/sda</text:span> :<draw:frame draw:style-name="mediacenter" draw:name="2" text:anchor-type="paragraph" draw:z-index="2" svg:width="10.583333333333cm" svg:height="7.9375cm"><draw:image xlink:href="Pictures/1a102f0dc0b2f19e1621fcee49c0689b.png" xlink:type="simple" xlink:show="embed" xlink:actuate="onLoad"/></draw:frame><text:span text:style-name="Strong_20_Emphasis">Nous allons installer Ubuntu sur le deuxième disque, /dev/sdb</text:span>, qui n'est pas partitionné :<draw:frame draw:style-name="mediacenter" draw:name="3" text:anchor-type="paragraph" draw:z-index="3" svg:width="10.583333333333cm" svg:height="7.9375cm"><draw:image xlink:href="Pictures/3bbcbdc150b720c840ce1c94f2383255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Lancez donc l'installation</text:span>. Choisissez la langue puis cliquez sur <text:span text:style-name="Plugin_Keyboard___keyboard">Continuer</text:span> :<draw:frame draw:style-name="mediacenter" draw:name="4" text:anchor-type="paragraph" draw:z-index="4" svg:width="10.583333333333cm" svg:height="7.9375cm"><draw:image xlink:href="Pictures/61428e6eadac947d87a9da08786cec2d.png" xlink:type="simple" xlink:show="embed" xlink:actuate="onLoad"/></draw:frame><text:span text:style-name="Strong_20_Emphasis">Cochez</text:span> :<text:span text:style-name="Strong_20_Emphasis">Télécharger les mises à jour</text:span><text:span text:style-name="Strong_20_Emphasis">Installer un logiciel tiers</text:span><text:span text:style-name="Strong_20_Emphasis">puis <text:span text:style-name="Plugin_Keyboard___keyboard">Continuer</text:span></text:span> :<draw:frame draw:style-name="mediacenter" draw:name="5" text:anchor-type="paragraph" draw:z-index="5" svg:width="10.583333333333cm" svg:height="7.9375cm"><draw:image xlink:href="Pictures/cc302c102e58502592aa1ae90b27ffc6.png" xlink:type="simple" xlink:show="embed" xlink:actuate="onLoad"/></draw:frame><text:span text:style-name="Strong_20_Emphasis">Cliquez sur Autre chose</text:span> pour partitionner finement, puis <text:span text:style-name="Plugin_Keyboard___keyboard">Continuer</text:span> :<draw:frame draw:style-name="mediacenter" draw:name="6" text:anchor-type="paragraph" draw:z-index="6" svg:width="10.583333333333cm" svg:height="7.9375cm"><draw:image xlink:href="Pictures/c4d5d91e7ee410f679750dc08dcd4a3e.png" xlink:type="simple" xlink:show="embed" xlink:actuate="onLoad"/></draw:frame><text:span text:style-name="Strong_20_Emphasis">En bas, choisissez le disque sur lequel sera installé le menu de démarrage</text:span>. Ici, on choisit le disque <text:span text:style-name="Strong_20_Emphasis">/dev/sdb</text:span> destiné à Ubuntu pour ne pas toucher à celui de Windows qui se trouve sur le disque <text:span text:style-name="Strong_20_Emphasis">/dev/sda</text:span><text:span text:style-name="Strong_20_Emphasis">Dans l'espace libre de /dev/sdb</text:span> destiné à Ubuntu, ajoutez une nouvelle partition :<draw:frame draw:style-name="mediacenter" draw:name="7" text:anchor-type="paragraph" draw:z-index="7" svg:width="10.583333333333cm" svg:height="7.9375cm"><draw:image xlink:href="Pictures/5f3501e917e1b69834a02836adf6ef4b.png" xlink:type="simple" xlink:show="embed" xlink:actuate="onLoad"/></draw:frame>Partition primaireTaille : on laisse un espace libre pour le swapAu début de l'espaceext4Point de montage : / (racine)Puis <text:span text:style-name="Plugin_Keyboard___keyboard">Valider</text:span>:<draw:frame draw:style-name="mediacenter" draw:name="8" text:anchor-type="paragraph" draw:z-index="8" svg:width="10.583333333333cm" svg:height="7.9375cm"><draw:image xlink:href="Pictures/f86625b5f10015cb9e848fbc0675bf79.png" xlink:type="simple" xlink:show="embed" xlink:actuate="onLoad"/></draw:frame><text:span text:style-name="Strong_20_Emphasis">Dans l'espace libre laissé en fin de disque, créez une partition de swap</text:span> :<draw:frame draw:style-name="mediacenter" draw:name="9" text:anchor-type="paragraph" draw:z-index="9" svg:width="10.583333333333cm" svg:height="7.9375cm"><draw:image xlink:href="Pictures/8040b63b2ced396ff0c0e7be311c7b9f.png" xlink:type="simple" xlink:show="embed" xlink:actuate="onLoad"/></draw:frame><text:span text:style-name="Strong_20_Emphasis">Le disque est prêt. Lancez l'installation</text:span> :<draw:frame draw:style-name="mediacenter" draw:name="10" text:anchor-type="paragraph" draw:z-index="10" svg:width="10.583333333333cm" svg:height="7.9375cm"><draw:image xlink:href="Pictures/40724a8fd775284af9770e23b114db09.png" xlink:type="simple" xlink:show="embed" xlink:actuate="onLoad"/></draw:frame><text:span text:style-name="Strong_20_Emphasis">Renseignez l'emplacement géographique</text:span>, puis<text:span text:style-name="Plugin_Keyboard___keyboard">Continuer</text:span> :<draw:frame draw:style-name="mediacenter" draw:name="11" text:anchor-type="paragraph" draw:z-index="11" svg:width="10.583333333333cm" svg:height="7.9375cm"><draw:image xlink:href="Pictures/581d6e46ea51dc19b3243f10f2d43f16.png" xlink:type="simple" xlink:show="embed" xlink:actuate="onLoad"/></draw:frame><text:span text:style-name="Strong_20_Emphasis">Choisissez le clavier</text:span> puis <text:span text:style-name="Plugin_Keyboard___keyboard">Continuer</text:span> :<draw:frame draw:style-name="mediacenter" draw:name="12" text:anchor-type="paragraph" draw:z-index="12" svg:width="10.583333333333cm" svg:height="7.9375cm"><draw:image xlink:href="Pictures/840ee88da625ee96652d45581faf9441.png" xlink:type="simple" xlink:show="embed" xlink:actuate="onLoad"/></draw:frame><text:span text:style-name="Strong_20_Emphasis">Renseignez</text:span> :<text:span text:style-name="Strong_20_Emphasis">Nom</text:span> (ex; Robert Dupont)<text:span text:style-name="Strong_20_Emphasis">nom de l'ordinateur</text:span> sur le réseau local<text:span text:style-name="Strong_20_Emphasis">nom d'utilisateur</text:span> et son mot de passe<text:span text:style-name="Strong_20_Emphasis">ouvrir la session automatiquement</text:span><text:span text:style-name="Strong_20_Emphasis">puis <text:span text:style-name="Plugin_Keyboard___keyboard">Continuer</text:span></text:span> :<draw:frame draw:style-name="mediacenter" draw:name="13" text:anchor-type="paragraph" draw:z-index="13" svg:width="10.583333333333cm" svg:height="7.9375cm"><draw:image xlink:href="Pictures/d421562382e89a1c42607d3efd25eff7.png" xlink:type="simple" xlink:show="embed" xlink:actuate="onLoad"/></draw:frame><text:span text:style-name="Strong_20_Emphasis">Éventuellement, importer des comptes depuis Windows</text:span> puis <text:span text:style-name="Plugin_Keyboard___keyboard">Continuer</text:span> :<draw:frame draw:style-name="mediacenter" draw:name="14" text:anchor-type="paragraph" draw:z-index="14" svg:width="10.583333333333cm" svg:height="7.9375cm"><draw:image xlink:href="Pictures/21ca65d57c71fec71b8a55f35aa5b4c6.png" xlink:type="simple" xlink:show="embed" xlink:actuate="onLoad"/></draw:frame><text:span text:style-name="Strong_20_Emphasis">C'est fini. Cliquez sur <text:span text:style-name="Plugin_Keyboard___keyboard">Redémarrer maintenant</text:span></text:span>.<text:span text:style-name="Strong_20_Emphasis">Quand c'est demandé, enlevez le CD</text:span> ou la clé puis <text:span text:style-name="Plugin_Keyboard___keyboard">Entrée</text:span><text:span text:style-name="Strong_20_Emphasis">Vous pouvez aussi continuer à tester depuis le CD</text:span> :<draw:frame draw:style-name="mediacenter" draw:name="15" text:anchor-type="paragraph" draw:z-index="15" svg:width="10.583333333333cm" svg:height="7.9375cm"><draw:image xlink:href="Pictures/9b7118a967f66625265f9adcd2989f44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1:19</meta:creation-date>
    <dc:creator>Generated</dc:creator>
    <dc:date>2026-09-15T13::11:19</dc:date>
    <dc:language>en-US</dc:language>
    <meta:editing-cycles>1</meta:editing-cycles>
    <meta:editing-duration>PT0S</meta:editing-duration>
    <dc:title>tutoriel:os:ubuntu:install:start</dc:title>
  </office:meta>
</office:document-meta>
</file>