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e26dae3e094ac3aaed6b4d8b39b37c2.jpg"/>
  <manifest:file-entry manifest:media-type="image/jpeg" manifest:full-path="Pictures/a889a2ae02363c349269bfc96d8c40e1.jpg"/>
  <manifest:file-entry manifest:media-type="image/jpeg" manifest:full-path="Pictures/d1dd73009699d71921f321493f1e531c.jpg"/>
  <manifest:file-entry manifest:media-type="image/jpeg" manifest:full-path="Pictures/202c9afdef0418a9894a998567954674.jpg"/>
  <manifest:file-entry manifest:media-type="image/jpeg" manifest:full-path="Pictures/7df10437536c92de89584c088f11ab24.jpg"/>
  <manifest:file-entry manifest:media-type="image/jpeg" manifest:full-path="Pictures/37004de5b79c9c0e0613cbd3fd05d523.jpg"/>
  <manifest:file-entry manifest:media-type="image/jpeg" manifest:full-path="Pictures/fc192ccfe15f6df0802e1a283e4bfdb4.jpg"/>
  <manifest:file-entry manifest:media-type="image/jpeg" manifest:full-path="Pictures/9d8ce5299a2b80e3ef30d0eb43927ad4.jpg"/>
  <manifest:file-entry manifest:media-type="image/jpeg" manifest:full-path="Pictures/89350a7ceefc3705fb25e46b5dea6b68.jpg"/>
  <manifest:file-entry manifest:media-type="image/jpeg" manifest:full-path="Pictures/80c50a5ffcf2ff1dc6253b5dfa6e5c75.jpg"/>
  <manifest:file-entry manifest:media-type="image/jpeg" manifest:full-path="Pictures/6c39c5917c5cc16679a6afc6e589fe78.jpg"/>
  <manifest:file-entry manifest:media-type="image/jpeg" manifest:full-path="Pictures/df083b0189456c3809e810e7c92f3dcf.jpg"/>
  <manifest:file-entry manifest:media-type="image/jpeg" manifest:full-path="Pictures/e4d08132649861ac845205a923c5741d.jpg"/>
  <manifest:file-entry manifest:media-type="image/jpeg" manifest:full-path="Pictures/e10baf4984c87cecf7c5bedd21a8d162.jpg"/>
  <manifest:file-entry manifest:media-type="image/jpeg" manifest:full-path="Pictures/15975d2fc2c0fd5e5b0a357e49fdf7d3.jpg"/>
  <manifest:file-entry manifest:media-type="image/jpeg" manifest:full-path="Pictures/c29f71a7e9cbe7b9aa4aecd308075d5f.jpg"/>
  <manifest:file-entry manifest:media-type="image/jpeg" manifest:full-path="Pictures/7acb3e4d77acaf72ec6355ad21984c61.jpg"/>
  <manifest:file-entry manifest:media-type="image/jpeg" manifest:full-path="Pictures/f996b7c32de6eee1ad45055aa537d6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install:neuf:start"/><text:bookmark-start text:name="__RefHeading___installation_d_ubuntu_sur_un_pc_neuf_1"/><text:bookmark-start text:name="installation_d_ubuntu_sur_un_pc_neuf"/>Installation d'Ubuntu sur un PC neuf<text:bookmark-end text:name="__RefHeading___installation_d_ubuntu_sur_un_pc_neuf_1"/><text:bookmark-end text:name="installation_d_ubuntu_sur_un_pc_neu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Démarrez le PC sur le CD</text:span> (ou la clé) d'installation d'Ubuntu<text:span text:style-name="Strong_20_Emphasis">Tapez sur <text:span text:style-name="Plugin_Keyboard___keyboard">F2</text:span></text:span> si cet écran s'affiche (brièvement) :<draw:frame draw:style-name="mediacenter" draw:name="0" text:anchor-type="paragraph" draw:z-index="0" svg:width="10.583333333333cm" svg:height="7.9375cm"><draw:image xlink:href="Pictures/5e26dae3e094ac3aaed6b4d8b39b37c2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hoisissez la langue</text:span> (Français) puis <text:span text:style-name="Plugin_Keyboard___keyboard">↵ Entrée</text:span> :<draw:frame draw:style-name="mediacenter" draw:name="1" text:anchor-type="paragraph" draw:z-index="1" svg:width="10.583333333333cm" svg:height="9.3100260416667cm"><draw:image xlink:href="Pictures/a889a2ae02363c349269bfc96d8c40e1.jpg" xlink:type="simple" xlink:show="embed" xlink:actuate="onLoad"/></draw:frame><text:span text:style-name="Strong_20_Emphasis">Installer Ubuntu</text:span> puis <text:span text:style-name="Plugin_Keyboard___keyboard">↵ Entrée</text:span> :<draw:frame draw:style-name="mediacenter" draw:name="2" text:anchor-type="paragraph" draw:z-index="2" svg:width="10.583333333333cm" svg:height="9.3100260416667cm"><draw:image xlink:href="Pictures/d1dd73009699d71921f321493f1e531c.jpg" xlink:type="simple" xlink:show="embed" xlink:actuate="onLoad"/></draw:frame><text:span text:style-name="Strong_20_Emphasis">Bienvenue</text:span> : français puis <text:span text:style-name="Plugin_Keyboard___keyboard">Continuer</text:span><draw:frame draw:style-name="mediacenter" draw:name="3" text:anchor-type="paragraph" draw:z-index="3" svg:width="10.583333333333cm" svg:height="7.9507291666667cm"><draw:image xlink:href="Pictures/202c9afdef0418a9894a998567954674.jpg" xlink:type="simple" xlink:show="embed" xlink:actuate="onLoad"/></draw:frame><text:span text:style-name="Strong_20_Emphasis">Disposition du clavier</text:span> : French et French(Alt) puis <text:span text:style-name="Plugin_Keyboard___keyboard">Continuer</text:span><draw:frame draw:style-name="mediacenter" draw:name="4" text:anchor-type="paragraph" draw:z-index="4" svg:width="10.583333333333cm" svg:height="7.9375cm"><draw:image xlink:href="Pictures/7df10437536c92de89584c088f11ab24.jpg" xlink:type="simple" xlink:show="embed" xlink:actuate="onLoad"/></draw:frame><text:span text:style-name="Strong_20_Emphasis">Mises à jour et autres logiciels</text:span>, cochez :<text:span text:style-name="Strong_20_Emphasis">Installation normale</text:span><text:span text:style-name="Strong_20_Emphasis">installer un logiciel tiers pour le matériel graphique et Wi-Fi et des formats de média supplémentaires</text:span> (Ce logiciel est soumis à des termes de licence inclus dans sa documentation. Certains sont propriétaires<text:span text:style-name="Plugin_Keyboard___keyboard">Continuer</text:span><draw:frame draw:style-name="mediacenter" draw:name="5" text:anchor-type="paragraph" draw:z-index="5" svg:width="10.583333333333cm" svg:height="7.9375cm"><draw:image xlink:href="Pictures/37004de5b79c9c0e0613cbd3fd05d523.jpg" xlink:type="simple" xlink:show="embed" xlink:actuate="onLoad"/></draw:frame><text:span text:style-name="Strong_20_Emphasis">Type d’installation</text:span> : aucun système n'est installé : cochez <text:span text:style-name="Strong_20_Emphasis">Effacer le disque et installer ubuntu</text:span> puis <text:span text:style-name="Plugin_Keyboard___keyboard">Installer maintenant</text:span> :<draw:frame draw:style-name="mediacenter" draw:name="6" text:anchor-type="paragraph" draw:z-index="6" svg:width="10.583333333333cm" svg:height="7.9375cm"><draw:image xlink:href="Pictures/fc192ccfe15f6df0802e1a283e4bfdb4.jpg" xlink:type="simple" xlink:show="embed" xlink:actuate="onLoad"/></draw:frame><text:span text:style-name="Strong_20_Emphasis">Confirmez</text:span> en cliquant sur <text:span text:style-name="Plugin_Keyboard___keyboard">Continuer</text:span><draw:frame draw:style-name="mediacenter" draw:name="7" text:anchor-type="paragraph" draw:z-index="7" svg:width="10.583333333333cm" svg:height="7.9375cm"><draw:image xlink:href="Pictures/9d8ce5299a2b80e3ef30d0eb43927ad4.jpg" xlink:type="simple" xlink:show="embed" xlink:actuate="onLoad"/></draw:frame><text:span text:style-name="Strong_20_Emphasis">Où êtes-vous?</text:span> : Paris et <text:span text:style-name="Plugin_Keyboard___keyboard">Continuer</text:span><draw:frame draw:style-name="mediacenter" draw:name="8" text:anchor-type="paragraph" draw:z-index="8" svg:width="10.583333333333cm" svg:height="7.9375cm"><draw:image xlink:href="Pictures/89350a7ceefc3705fb25e46b5dea6b68.jpg" xlink:type="simple" xlink:show="embed" xlink:actuate="onLoad"/></draw:frame><text:span text:style-name="Strong_20_Emphasis">Qui êtes-vous?</text:span>, remplissez :<text:span text:style-name="Strong_20_Emphasis">Votre nom</text:span><text:span text:style-name="Strong_20_Emphasis">Le nom de votre ordinateur</text:span> : le nom qu'il utilise pour communiquer avec d'autres ordinateurs<text:span text:style-name="Strong_20_Emphasis">Choisir un nom d'utilisateur</text:span> : pour l'ouverture de session<text:span text:style-name="Strong_20_Emphasis">Choisir un mot de passe</text:span> et <text:span text:style-name="Strong_20_Emphasis">Confirmez vore mot de passe</text:span> : id.Cochez <text:span text:style-name="Strong_20_Emphasis">Ouvrir la session automatiquement</text:span> et <text:span text:style-name="Plugin_Keyboard___keyboard">Continuer</text:span><draw:frame draw:style-name="mediacenter" draw:name="9" text:anchor-type="paragraph" draw:z-index="9" svg:width="10.583333333333cm" svg:height="7.9375cm"><draw:image xlink:href="Pictures/80c50a5ffcf2ff1dc6253b5dfa6e5c75.jpg" xlink:type="simple" xlink:show="embed" xlink:actuate="onLoad"/></draw:frame><text:span text:style-name="Strong_20_Emphasis">Installation terminée</text:span> : cliquez sur <text:span text:style-name="Plugin_Keyboard___keyboard">Redémarrer maintenant</text:span><draw:frame draw:style-name="mediacenter" draw:name="10" text:anchor-type="paragraph" draw:z-index="10" svg:width="10.583333333333cm" svg:height="7.9375cm"><draw:image xlink:href="Pictures/6c39c5917c5cc16679a6afc6e589fe78.jpg" xlink:type="simple" xlink:show="embed" xlink:actuate="onLoad"/></draw:frame><text:span text:style-name="Strong_20_Emphasis">Retirez le support d'installation, puis appuyez sur <text:span text:style-name="Plugin_Keyboard___keyboard">↵ Entrée</text:span></text:span> :<draw:frame draw:style-name="mediacenter" draw:name="11" text:anchor-type="paragraph" draw:z-index="11" svg:width="10.583333333333cm" svg:height="7.9375cm"><draw:image xlink:href="Pictures/df083b0189456c3809e810e7c92f3dcf.jpg" xlink:type="simple" xlink:show="embed" xlink:actuate="onLoad"/></draw:frame>La machine redémarre<text:span text:style-name="Strong_20_Emphasis">Connecter vos comptes en ligne</text:span> : cliquez sur <text:span text:style-name="Plugin_Keyboard___keyboard">Passer</text:span> si vous ne voulez pas connecter vos comptes<draw:frame draw:style-name="mediacenter" draw:name="12" text:anchor-type="paragraph" draw:z-index="12" svg:width="10.583333333333cm" svg:height="7.9375cm"><draw:image xlink:href="Pictures/e4d08132649861ac845205a923c5741d.jpg" xlink:type="simple" xlink:show="embed" xlink:actuate="onLoad"/></draw:frame><text:span text:style-name="Strong_20_Emphasis">Livepatch</text:span> : cliquez sur <text:span text:style-name="Plugin_Keyboard___keyboard">Passer</text:span> après avoir (facultatif) configuré Livepatch<draw:frame draw:style-name="mediacenter" draw:name="13" text:anchor-type="paragraph" draw:z-index="13" svg:width="10.583333333333cm" svg:height="7.9375cm"><draw:image xlink:href="Pictures/e10baf4984c87cecf7c5bedd21a8d162.jpg" xlink:type="simple" xlink:show="embed" xlink:actuate="onLoad"/></draw:frame><text:span text:style-name="Strong_20_Emphasis">Aidez-nous à améliorer Ubuntu</text:span> : cochez selon que vous voulez envoyer les rapports d'erreur aux développeurs de Canonical<draw:frame draw:style-name="mediacenter" draw:name="14" text:anchor-type="paragraph" draw:z-index="14" svg:width="10.583333333333cm" svg:height="7.9375cm"><draw:image xlink:href="Pictures/15975d2fc2c0fd5e5b0a357e49fdf7d3.jpg" xlink:type="simple" xlink:show="embed" xlink:actuate="onLoad"/></draw:frame><text:span text:style-name="Strong_20_Emphasis">Confidentialité</text:span> activez ou non les services de géolocalisation puis <text:span text:style-name="Plugin_Keyboard___keyboard">Suivant</text:span><draw:frame draw:style-name="mediacenter" draw:name="15" text:anchor-type="paragraph" draw:z-index="15" svg:width="10.583333333333cm" svg:height="7.9375cm"><draw:image xlink:href="Pictures/c29f71a7e9cbe7b9aa4aecd308075d5f.jpg" xlink:type="simple" xlink:show="embed" xlink:actuate="onLoad"/></draw:frame>Connectez-vous :<draw:frame draw:style-name="mediacenter" draw:name="16" text:anchor-type="paragraph" draw:z-index="16" svg:width="10.583333333333cm" svg:height="7.9375cm"><draw:image xlink:href="Pictures/7acb3e4d77acaf72ec6355ad21984c61.jpg" xlink:type="simple" xlink:show="embed" xlink:actuate="onLoad"/></draw:frame>Vous êtes dans votre session :<draw:frame draw:style-name="mediacenter" draw:name="17" text:anchor-type="paragraph" draw:z-index="17" svg:width="10.583333333333cm" svg:height="7.9375cm"><draw:image xlink:href="Pictures/f996b7c32de6eee1ad45055aa537d6cc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7:02</meta:creation-date>
    <dc:creator>Generated</dc:creator>
    <dc:date>2026-09-15T13::17:02</dc:date>
    <dc:language>en-US</dc:language>
    <meta:editing-cycles>1</meta:editing-cycles>
    <meta:editing-duration>PT0S</meta:editing-duration>
    <dc:title>tutoriel:os:ubuntu:install:neuf:start</dc:title>
  </office:meta>
</office:document-meta>
</file>