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b1668708ed280d096ef330600442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enregistrer:srtblog:start"/><text:bookmark-start text:name="__RefHeading___extraire_les_sous-titres_d_une_video_youtube_pour_un_blog_ou_un_e-book_1"/><text:bookmark-start text:name="extraire_les_sous-titres_d_une_video_youtube_pour_un_blog_ou_un_e-book"/>Extraire les sous-titres d'une vidéo YouTube pour un blog ou un e-book<text:bookmark-end text:name="__RefHeading___extraire_les_sous-titres_d_une_video_youtube_pour_un_blog_ou_un_e-book_1"/><text:bookmark-end text:name="extraire_les_sous-titres_d_une_video_youtube_pour_un_blog_ou_un_e-book"/></text:h>
      <text:p text:style-name="Text_20_body">Pour écrire un article de blog, ou un e-book, il peut être utile de récupérer le texte d'une vidéo YouTube.</text:p>
      <text:p text:style-name="Text_20_body">Un site permet d’extraire les sous-titres YouTube, le son ou la vidéo.</text:p>
      <text:p text:style-name="Text_20_body">Le texte extrait est brut et il faut le retravailler.</text:p>
      <text:p text:style-name="Text_20_body">Cette méthode gratuite et rapide donne accès aux sous-titres de youtube dans toutes les langues, qu'ils soient générés automatiquement par youtube ou créés par l'auteur de la vidéo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Sur le site de youtube</text:span>, choisissez une vidéo avec des sous titres (générés automatiquement ou rédigés par l'auteur de la vidéo).<text:span text:style-name="Strong_20_Emphasis">Dans la barre d'adresse du navigateur, ajoutez les initiales pwn</text:span> devant l’url de YouTube  pour obtenir : https://<text:span text:style-name="Strong_20_Emphasis">pwn</text:span>youtube… Appuyez sur la touche <text:span text:style-name="Plugin_Keyboard___keyboard">↵ Entrée</text:span> → une page montre les détails de la vidéo.<text:span text:style-name="Strong_20_Emphasis">Descendez et cliquez sur <text:span text:style-name="underline">Download subtitles (SRT)</text:span></text:span>, dans la rubrique <text:span text:style-name="Strong_20_Emphasis">Tools and Tricks</text:span>. La liste complète des sous-titres YouTube dans toutes les langues apparaît.<text:span text:style-name="Strong_20_Emphasis">Cliquez sur le bouton SRT</text:span> pour votre langue :<draw:frame draw:style-name="mediacenter" draw:name="0" text:anchor-type="paragraph" draw:z-index="0" svg:width="10.583333333333cm" svg:height="1.4354406130268cm"><draw:image xlink:href="Pictures/29b1668708ed280d096ef330600442ce.png" xlink:type="simple" xlink:show="embed" xlink:actuate="onLoad"/></draw:frame>L'enregistrement démarr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Éditez le fichier téléchargé</text:span> (clic droit sur le fichier, puis sélectionnez <text:span text:style-name="Strong_20_Emphasis">ouvrir avec</text:span> et sélectionnez un éditeur)<text:span text:style-name="Strong_20_Emphasis">Faites un clic droit, tout sélectionner</text:span> puis un clic droit, <text:span text:style-name="Strong_20_Emphasis">copier</text:span><text:span text:style-name="Strong_20_Emphasis">Sélectionnez et copiez tout le texte</text:span> : <text:span text:style-name="Plugin_Keyboard___keyboard">Ctrl</text:span>+<text:span text:style-name="Plugin_Keyboard___keyboard">A</text:span> puis <text:span text:style-name="Plugin_Keyboard___keyboard">Ctrl</text:span>+<text:span text:style-name="Plugin_Keyboard___keyboard">C</text:span><text:span text:style-name="Strong_20_Emphasis">Rendez-vous sur la page <text:a xlink:type="simple" xlink:href="https://webmarketing-debutant.fr/extraire-les-sous-titres-youtube-utilitaire/" text:style-name="Internet_20_link" text:visited-style-name="Visited_20_Internet_20_Link">https://webmarketing-debutant.fr/extraire-les-sous-titres-youtube-utilitaire/</text:a></text:span> pour filtrer les balises html des sous titres youtube :<text:span text:style-name="Strong_20_Emphasis">Fichier source</text:span> : un clic droit dans la zone → coller<text:span text:style-name="Strong_20_Emphasis">retour à la ligne</text:span> : Vous pouvez conserver les sauts de ligne d’origine en cochant la case <text:span text:style-name="Strong_20_Emphasis">retour à la ligne</text:span> avant d’appuyer sur <text:span text:style-name="Plugin_Keyboard___keyboard">Filtrer</text:span><text:span text:style-name="Strong_20_Emphasis">Un clic sur <text:span text:style-name="Plugin_Keyboard___keyboard">Filtrer</text:span></text:span> : le texte apparaît en un seul bloc en-dessous. Il faut souvent faire des retouches selon l’élocution de l’orateur mais cette méthode fait gagner beaucoup de temps pour la rédaction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Les sous-titres sont disponibles dans toutes les langues, ce qui facilite la traduction.</text:p>
      <text:p text:style-name="Text_20_body"><text:span text:style-name="Strong_20_Emphasis">Pour dicter des articles de blog ou des e-books</text:span> :<text:span text:style-name="Strong_20_Emphasis">Vous pouvez enregistrer votre voix</text:span> et l’ajouter en bande-son dans une vidéo avec une image fixe ou en filmant<text:span text:style-name="Strong_20_Emphasis">Puis téléchargez-la sur votre chaîne YouTube</text:span> et téléchargez et filtrez les sous-titres YouTube.<text:span text:style-name="Strong_20_Emphasis">construisez d’abord l'index</text:span> avec les points importants<text:span text:style-name="Strong_20_Emphasis">puis ajoutez les sous catégories</text:span>. Ce sera beaucoup plus facile de créer les sujets et d'organiser le texte.<text:span text:style-name="Strong_20_Emphasis">Conseils pour l’enregistrement</text:span><text:span text:style-name="Strong_20_Emphasis">évitez les les tics de la parole</text:span> ('euh', ‘tu vois’, etc.).<text:span text:style-name="Strong_20_Emphasis">Évitez les bruits de fond</text:span> ou la musique d’ambiance, uniquement la voix.<text:span text:style-name="Strong_20_Emphasis">Articulez</text:span> sans exagération avec un rythme cohérent sans couper les phrases.<text:span text:style-name="Strong_20_Emphasis">Bien prononcer chaque mot</text:span>. Ne pas dire par exemple « p’tet » mais « peut-être »<text:span text:style-name="Strong_20_Emphasis">Autres possibilités</text:span><text:span text:style-name="Strong_20_Emphasis">Enregistrer une vidéo YouTube en tant que fichier</text:span> iPod, fichier FLV, fichier MP4, fichier AVI, et plus encore.<text:span text:style-name="Strong_20_Emphasis">Extraire le son YouTube</text:span> au format audio MP3.<text:span text:style-name="Strong_20_Emphasis">Support pour</text:span> DailyMotion, Facebook, Break, MetaCafe, FunnyOrDie, Vimeo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ebmarketing-debutant.fr/extraire-les-sous-titres-youtube/" text:style-name="Internet_20_link" text:visited-style-name="Visited_20_Internet_20_Link">Sous titres YouTube – 1 méthode pour extraire pour son blog ou un e-book</text:a></text:p>
      <text:p text:style-name="Horizontal_20_Line"/>
      <text:p text:style-name="Text_20_body"><text:span text:style-name="Emphasis">Basé sur « <text:a xlink:type="simple" xlink:href="https://webmarketing-debutant.fr/extraire-les-sous-titres-youtube/" text:style-name="Internet_20_link" text:visited-style-name="Visited_20_Internet_20_Link">Sous titres YouTube – 1 méthode pour extraire pour son blog ou un e-book</text:a> » par webmarketing-debut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59</meta:creation-date>
    <dc:creator>Generated</dc:creator>
    <dc:date>2026-09-15T12::37:59</dc:date>
    <dc:language>en-US</dc:language>
    <meta:editing-cycles>1</meta:editing-cycles>
    <meta:editing-duration>PT0S</meta:editing-duration>
    <dc:title>tutoriel:multimedia:video:youtube:enregistrer:srtblog:start</dc:title>
  </office:meta>
</office:document-meta>
</file>