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a28b26dd5089a41c15ddffd27603caa.jpg"/>
  <manifest:file-entry manifest:media-type="image/jpeg" manifest:full-path="Pictures/02a95b70f1acb66ef9268d5e1c95686f.jpg"/>
  <manifest:file-entry manifest:media-type="image/jpeg" manifest:full-path="Pictures/b2f3458f0d79bac77231f149b5224b82.jpg"/>
  <manifest:file-entry manifest:media-type="image/jpeg" manifest:full-path="Pictures/ceefa816280ac084810a68c55f4ac6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video:youtube:age:listenonrepeat:start"/><text:bookmark-start text:name="__RefHeading___eviter_les_restrictions_d_age_sur_les_videos_youtube_avec_listen_on_repeat_1"/><text:bookmark-start text:name="eviter_les_restrictions_d_age_sur_les_videos_youtube_avec_listen_on_repeat"/>Éviter les restrictions d'âge sur les vidéos YouTube avec Listen on repeat<text:bookmark-end text:name="__RefHeading___eviter_les_restrictions_d_age_sur_les_videos_youtube_avec_listen_on_repeat_1"/><text:bookmark-end text:name="eviter_les_restrictions_d_age_sur_les_videos_youtube_avec_listen_on_repea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Affichez la vidéo</text:span> : tapez le nom de la vidéo dans la barre de recherche en haut du site YouTube. Appuyez sur <text:span text:style-name="Plugin_Keyboard___keyboard">↵ Entrée</text:span><draw:frame draw:style-name="mediacenter" draw:name="0" text:anchor-type="paragraph" draw:z-index="0" svg:width="10.583333333333cm" svg:height="7.9375cm"><draw:image xlink:href="Pictures/8a28b26dd5089a41c15ddffd27603caa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Ouvrez la vidéo</text:span> en cliquant sur son lien ; l’écran « Avertissement relatif au contenu » s'affiche et vous demande de vous connecter :<draw:frame draw:style-name="mediacenter" draw:name="1" text:anchor-type="paragraph" draw:z-index="1" svg:width="10.583333333333cm" svg:height="7.9375cm"><draw:image xlink:href="Pictures/02a95b70f1acb66ef9268d5e1c95686f.jpg" xlink:type="simple" xlink:show="embed" xlink:actuate="onLoad"/></draw:frame><text:span text:style-name="Strong_20_Emphasis">Sélectionnez l’URL de la vidéo</text:span> : Dans la barre d’adresse, <text:span text:style-name="Strong_20_Emphasis">cliquez sur l’URL de la vidéo</text:span>, pour surligner l’URL :<draw:frame draw:style-name="mediacenter" draw:name="2" text:anchor-type="paragraph" draw:z-index="2" svg:width="10.583333333333cm" svg:height="7.9375cm"><draw:image xlink:href="Pictures/b2f3458f0d79bac77231f149b5224b82.jpg" xlink:type="simple" xlink:show="embed" xlink:actuate="onLoad"/></draw:frame>Tapez <text:span text:style-name="Strong_20_Emphasis">.repeat</text:span> après YouTube dans la barre d’adresse<text:line-break/>Par exemple https://www.youtube.com/watch?v=MLUvOtqTmYM devient https://www.youtuberepeat.com/watch?v=MLUvOtqTmYM <draw:frame draw:style-name="mediacenter" draw:name="3" text:anchor-type="paragraph" draw:z-index="3" svg:width="10.583333333333cm" svg:height="7.9375cm"><draw:image xlink:href="Pictures/ceefa816280ac084810a68c55f4ac6d0.jpg" xlink:type="simple" xlink:show="embed" xlink:actuate="onLoad"/></draw:frame><text:span text:style-name="Strong_20_Emphasis">Ouvrez la vidéo</text:span> : appuyez sur <text:span text:style-name="Plugin_Keyboard___keyboard">↵ Entrée</text:span> pour ouvrir la vidéo sur le site redirigé. Vous pourrez la regarder sans avoir à vous connecte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5:22</meta:creation-date>
    <dc:creator>Generated</dc:creator>
    <dc:date>2026-09-15T12::35:22</dc:date>
    <dc:language>en-US</dc:language>
    <meta:editing-cycles>1</meta:editing-cycles>
    <meta:editing-duration>PT0S</meta:editing-duration>
    <dc:title>tutoriel:multimedia:video:youtube:age:listenonrepeat:start</dc:title>
  </office:meta>
</office:document-meta>
</file>