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e886486b09ce0f974752788f2953320.jpg"/>
  <manifest:file-entry manifest:media-type="image/jpeg" manifest:full-path="Pictures/ce54d6633bdc4e1ba794d621e31160c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vlc:mp42webm:start"/><text:bookmark-start text:name="__RefHeading___convertir_mp4_en_webm_avec_vlc_1"/><text:bookmark-start text:name="convertir_mp4_en_webm_avec_vlc"/>Convertir MP4 en WebM avec VLC<text:bookmark-end text:name="__RefHeading___convertir_mp4_en_webm_avec_vlc_1"/><text:bookmark-end text:name="convertir_mp4_en_webm_avec_vlc"/></text:h>
      <text:p text:style-name="Text_20_body">Voici comment convertir de grandes vidéos MP4 au format WebM avec <text:span text:style-name="Strong_20_Emphasis">VLC Media Player</text:span> :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Exécutez VLC Media Player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Menu <text:span text:style-name="Strong_20_Emphasis">Média → Convertir / Enregistrer</text:span> :<text:span text:style-name="Strong_20_Emphasis">Sélectionnez la vidéo MP4 à convertir</text:span> (bouton <text:span text:style-name="Plugin_Keyboard___keyboard">Add…</text:span>)<draw:frame draw:style-name="mediacenter" draw:name="0" text:anchor-type="paragraph" draw:z-index="0" svg:width="10.583333333333cm" svg:height="7.4463572854291cm"><draw:image xlink:href="Pictures/1e886486b09ce0f974752788f2953320.jpg" xlink:type="simple" xlink:show="embed" xlink:actuate="onLoad"/></draw:frame><text:span text:style-name="Strong_20_Emphasis">Choisissez Convertir</text:span> dans la liste <text:span text:style-name="Plugin_Keyboard___keyboard">Convertir / Enregistrer</text:span> en bas<text:span text:style-name="Strong_20_Emphasis">Fenêtre Convertir</text:span> :<text:span text:style-name="Strong_20_Emphasis">Profil</text:span> (dans paramètres) : <text:span text:style-name="Strong_20_Emphasis">Video - VP80 + Vorbis (Webm)</text:span><text:span text:style-name="Strong_20_Emphasis">Fichier de destination</text:span> : cliquez sur <text:span text:style-name="Plugin_Keyboard___keyboard">Parcourir</text:span> pour donner son emplacement et son nomCliquez <text:span text:style-name="Plugin_Keyboard___keyboard">Démarrer</text:span> pour lancer la conversion de MP4 en WebM.<draw:frame draw:style-name="mediacenter" draw:name="1" text:anchor-type="paragraph" draw:z-index="1" svg:width="10.583333333333cm" svg:height="9.0739954725523cm"><draw:image xlink:href="Pictures/ce54d6633bdc4e1ba794d621e31160ce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fr.tipard.com/video/convert-mp4-to-webm.html" text:style-name="Internet_20_link" text:visited-style-name="Visited_20_Internet_20_Link">Comment convertir MP4 en WebM avec Free WebM Converter</text:a></text:p>
      <text:p text:style-name="Horizontal_20_Line"/>
      <text:p text:style-name="Text_20_body"><text:span text:style-name="Emphasis">Basé sur « <text:a xlink:type="simple" xlink:href="https://fr.tipard.com/video/convert-mp4-to-webm.html" text:style-name="Internet_20_link" text:visited-style-name="Visited_20_Internet_20_Link">Comment convertir MP4 en WebM avec Free WebM Converter</text:a> » par Kenny Kévi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4:26</meta:creation-date>
    <dc:creator>Generated</dc:creator>
    <dc:date>2026-09-15T12::44:26</dc:date>
    <dc:language>en-US</dc:language>
    <meta:editing-cycles>1</meta:editing-cycles>
    <meta:editing-duration>PT0S</meta:editing-duration>
    <dc:title>tutoriel:multimedia:video:vlc:mp42webm:start</dc:title>
  </office:meta>
</office:document-meta>
</file>