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7273ebdb1810498309cd9b59927750.png"/>
  <manifest:file-entry manifest:media-type="image/png" manifest:full-path="Pictures/8449bb151fa17f1e65f41f8228906f2f.png"/>
  <manifest:file-entry manifest:media-type="image/png" manifest:full-path="Pictures/6ab00c496914da41fb57d41827bbd288.png"/>
  <manifest:file-entry manifest:media-type="image/png" manifest:full-path="Pictures/fde96dc524091cc6b5fc9b4426347d7b.png"/>
  <manifest:file-entry manifest:media-type="image/png" manifest:full-path="Pictures/d6e16b494bd1d03e32d6e36184032c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vlc:enregistrer:start"/><text:bookmark-start text:name="__RefHeading___enregistrer_un_flux_video_avec_vlc_1"/><text:bookmark-start text:name="enregistrer_un_flux_video_avec_vlc"/>Enregistrer un flux vidéo avec VLC<text:bookmark-end text:name="__RefHeading___enregistrer_un_flux_video_avec_vlc_1"/><text:bookmark-end text:name="enregistrer_un_flux_video_avec_vl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ermettre_a_vlc_de_passer_le_pare-feu_3"/><text:bookmark-start text:name="premiere_etapepermettre_a_vlc_de_passer_le_pare-feu"/>Première étape : permettre à VLC de passer le pare-feu<text:bookmark-end text:name="__RefHeading___premiere_etapepermettre_a_vlc_de_passer_le_pare-feu_3"/><text:bookmark-end text:name="premiere_etapepermettre_a_vlc_de_passer_le_pare-feu"/></text:h>
      <text:p text:style-name="Text_20_body">Dans le panneau de configuration, ouvrez le pare-feuCliquez ici  puis sur <text:span text:style-name="Plugin_Keyboard___keyboard">Suivant</text:span><draw:frame draw:style-name="mediacenter" draw:name="0" text:anchor-type="paragraph" draw:z-index="0" svg:width="10.583333333333cm" svg:height="5.6860496860497cm"><draw:image xlink:href="Pictures/a67273ebdb1810498309cd9b59927750.png" xlink:type="simple" xlink:show="embed" xlink:actuate="onLoad"/></draw:frame>Sur le panneau qui apparaît, cochez <text:span text:style-name="Strong_20_Emphasis">Autre chose</text:span> puis cliquez sur <text:span text:style-name="Plugin_Keyboard___keyboard">Suivant</text:span> :<draw:frame draw:style-name="mediacenter" draw:name="1" text:anchor-type="paragraph" draw:z-index="1" svg:width="10.583333333333cm" svg:height="8.0468319559229cm"><draw:image xlink:href="Pictures/8449bb151fa17f1e65f41f8228906f2f.png" xlink:type="simple" xlink:show="embed" xlink:actuate="onLoad"/></draw:frame>et là il vous est demandé quel est le logiciel qui aura l'autorisation de passer le pare-feu :allez sur le bureau, sélectionnez VLC (raccourci vlc) et cliquez sur <text:span text:style-name="Plugin_Keyboard___keyboard">Ouvrir</text:span> :<draw:frame draw:style-name="mediacenter" draw:name="2" text:anchor-type="paragraph" draw:z-index="2" svg:width="10.583333333333cm" svg:height="5.9478144513827cm"><draw:image xlink:href="Pictures/6ab00c496914da41fb57d41827bbd288.png" xlink:type="simple" xlink:show="embed" xlink:actuate="onLoad"/></draw:frame>Sur la fenêtre suivante, confirmez en cliquant sur <text:span text:style-name="Plugin_Keyboard___keyboard">Suivant</text:span> et fermez l'avis qui s'affiche.</text:p>
      <text:p text:style-name="Text_20_body">Maintenant, VLC a l'autorisation de passer le pare-feu, nous n'allons plus rencontrer de problèm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églage du dossier</text:span> : Par défaut, votre extrait est enregistré dans le dossier Mes vidéos. Vous pouvez changer le chemin du Dossier des captures dans <text:span text:style-name="Strong_20_Emphasis">Outils → Préférences → Lecture &amp; Codecs</text:span> :<draw:frame draw:style-name="mediacenter" draw:name="3" text:anchor-type="paragraph" draw:z-index="3" svg:width="10.583333333333cm" svg:height="5.517429760666cm"><draw:image xlink:href="Pictures/fde96dc524091cc6b5fc9b4426347d7b.png" xlink:type="simple" xlink:show="embed" xlink:actuate="onLoad"/></draw:frame><draw:frame draw:style-name="mediacenter" draw:name="4" text:anchor-type="paragraph" draw:z-index="4" svg:width="10.583333333333cm" svg:height="10.583333333333cm"><draw:image xlink:href="/home/frapp/www/animaux/doc/data/media/tutoriel/video/vlc/enregistrer/enregistrer_avec_vlc-05.png" xlink:type="simple" xlink:show="embed" xlink:actuate="onLoad"/></draw:frame><text:span text:style-name="Strong_20_Emphasis">Enregistrement</text:span> : Lancez VLC et chargez la vidéo dont vous voulez capturer un extrait :un clic droit sur la vidéo, copier L’URLmenu <text:span text:style-name="Strong_20_Emphasis">Media → Ouvrir un flux réseau</text:span>Collez l'URL et cliquez sur <text:span text:style-name="Plugin_Keyboard___keyboard">Lire</text:span>Dans le menu <text:span text:style-name="Strong_20_Emphasis">Vue</text:span>, cochez <text:span text:style-name="Strong_20_Emphasis">Contrôles avancés</text:span> pour disposer des boutons supplémentaires.Une barre de quatre boutons de contrôle s’ajoute sous la vidéo comme dans l’encadré rouge de la capture ci-dessous :<draw:frame draw:style-name="mediacenter" draw:name="5" text:anchor-type="paragraph" draw:z-index="5" svg:width="10.583333333333cm" svg:height="2.8517228029423cm"><draw:image xlink:href="Pictures/d6e16b494bd1d03e32d6e36184032c91.png" xlink:type="simple" xlink:show="embed" xlink:actuate="onLoad"/></draw:frame>Rendez vous au début de la scène que vous voulez enregistrer en vous aidant éventuellement du bouton image par image, le dernier à droite des quatre boutons ci-dessus.Puis cliquez sur le bouton rouge Enregistrer, le premier à gauche, pour demander à VLC d'enregistrer ce qui va être visionné.Pour lancer la capture, cliquez sur le bouton Lecture.Laissez VLC lire la vidéo et cliquez à nouveau sur le bouton rouge à l’endroit où vous voulez arrêter l’enregistrement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pouvez :</text:p>
      <text:p text:style-name="Text_20_body">renommer le fichierl'ouvrir avec VLC, le travailler etc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5:21</meta:creation-date>
    <dc:creator>Generated</dc:creator>
    <dc:date>2026-09-15T12::35:21</dc:date>
    <dc:language>en-US</dc:language>
    <meta:editing-cycles>1</meta:editing-cycles>
    <meta:editing-duration>PT0S</meta:editing-duration>
    <dc:title>tutoriel:multimedia:video:vlc:enregistrer:start</dc:title>
  </office:meta>
</office:document-meta>
</file>