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2ea23206afc6bce203466b3dc3984e.png"/>
  <manifest:file-entry manifest:media-type="image/png" manifest:full-path="Pictures/8fee449f9abe66ca722deae013ec7e95.png"/>
  <manifest:file-entry manifest:media-type="image/png" manifest:full-path="Pictures/eb8b9593c12feecb311c4d32dd6ec6cb.png"/>
  <manifest:file-entry manifest:media-type="image/png" manifest:full-path="Pictures/7fea27457af9c77c4204699221790f21.png"/>
  <manifest:file-entry manifest:media-type="image/png" manifest:full-path="Pictures/f75ec689856258f0d5027a5c6ff516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localiser:start"/><text:bookmark-start text:name="__RefHeading___localiser_le_dossier_du_profil_en_cours_de_thunderbird_1"/><text:bookmark-start text:name="localiser_le_dossier_du_profil_en_cours_de_thunderbird"/>Localiser le dossier du profil en cours de Thunderbird<text:bookmark-end text:name="__RefHeading___localiser_le_dossier_du_profil_en_cours_de_thunderbird_1"/><text:bookmark-end text:name="localiser_le_dossier_du_profil_en_cours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Thunderbird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liquez sur le bouton menu</text:span> <draw:frame draw:style-name="media" draw:name="0" text:anchor-type="as-char" draw:z-index="0" svg:width="0.66145833333333cm" svg:height="0.58208333333333cm"><draw:image xlink:href="Pictures/b92ea23206afc6bce203466b3dc3984e.png" xlink:type="simple" xlink:show="embed" xlink:actuate="onLoad"/></draw:frame> puis sur le <text:span text:style-name="Strong_20_Emphasis">?</text:span> :<draw:frame draw:style-name="mediacenter" draw:name="1" text:anchor-type="paragraph" draw:z-index="1" svg:width="10.583333333333cm" svg:height="3.6008382642998cm"><draw:image xlink:href="Pictures/8fee449f9abe66ca722deae013ec7e95.png" xlink:type="simple" xlink:show="embed" xlink:actuate="onLoad"/></draw:frame>ou ouvrez le menu <text:span text:style-name="Strong_20_Emphasis">Aide</text:span> dans la barre de menuschoisissez <text:span text:style-name="Strong_20_Emphasis">Informations de dépannage</text:span> :<draw:frame draw:style-name="mediacenter" draw:name="2" text:anchor-type="paragraph" draw:z-index="2" svg:width="10.583333333333cm" svg:height="8.3915187376726cm"><draw:image xlink:href="Pictures/eb8b9593c12feecb311c4d32dd6ec6cb.png" xlink:type="simple" xlink:show="embed" xlink:actuate="onLoad"/></draw:frame>Sous la section <text:span text:style-name="Strong_20_Emphasis">Paramètres de base de l’application</text:span>, ligne <text:span text:style-name="Strong_20_Emphasis">Répertoire de profil</text:span>, cliquez sur le bouton <text:span text:style-name="Plugin_Keyboard___keyboard">Ouvrir le dossier correspondant</text:span> :<draw:frame draw:style-name="mediacenter" draw:name="3" text:anchor-type="paragraph" draw:z-index="3" svg:width="10.583333333333cm" svg:height="3.302cm"><draw:image xlink:href="Pictures/7fea27457af9c77c4204699221790f21.png" xlink:type="simple" xlink:show="embed" xlink:actuate="onLoad"/></draw:frame><text:span text:style-name="Strong_20_Emphasis">Le dossier du profil en cours s’ouvre</text:span> dans l'explorateur de fichiers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e dossier du profil en cours est ouvert dans l'explorateur de fichiers. Vous pouvez voir son emplacement.<draw:frame draw:style-name="mediacenter" draw:name="4" text:anchor-type="paragraph" draw:z-index="4" svg:width="10.583333333333cm" svg:height="3.2808333333333cm"><draw:image xlink:href="Pictures/f75ec689856258f0d5027a5c6ff516d7.png" xlink:type="simple" xlink:show="embed" xlink:actuate="onLoad"/></draw:frame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9:03</meta:creation-date>
    <dc:creator>Generated</dc:creator>
    <dc:date>2026-09-15T13::19:03</dc:date>
    <dc:language>en-US</dc:language>
    <meta:editing-cycles>1</meta:editing-cycles>
    <meta:editing-duration>PT0S</meta:editing-duration>
    <dc:title>tutoriel:internet:thunderbird:profils:localiser:start</dc:title>
  </office:meta>
</office:document-meta>
</file>