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295699878e7684c696b37e54058b00.png"/>
  <manifest:file-entry manifest:media-type="image/png" manifest:full-path="Pictures/2354524a1fa1b86e32a8fee4fe12c2b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2boot:start"/><text:bookmark-start text:name="__RefHeading___partager_thunderbird_entre_linux_et_windows_1"/><text:bookmark-start text:name="partager_thunderbird_entre_linux_et_windows"/>Partager Thunderbird entre Linux et Windows<text:bookmark-end text:name="__RefHeading___partager_thunderbird_entre_linux_et_windows_1"/><text:bookmark-end text:name="partager_thunderbird_entre_linux_et_window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Méthode en partageant les répertoires : <text:a xlink:type="simple" xlink:href="http://protuts.net/utiliser-thunderbird-sous-windows-et-ubuntu/" text:style-name="Internet_20_link" text:visited-style-name="Visited_20_Internet_20_Link">http://protuts.net/utiliser-thunderbird-sous-windows-et-ubuntu/</text:a></text:p></table:table-cell></table:table-row></table:table></draw:text-box></draw:frame></text:p>
      <text:p text:style-name="Text_20_body">Nous allons partager un profil Thunderbird entre Windows et Linux en dual-boot (d'après la doc ubuntu)</text:p>
      <text:p text:style-name="Text_20_body"><text:span text:style-name="Strong_20_Emphasis">Principe</text:span> : créer un profil de chaque côté et le faire pointer sur le même répertoire, par exemple :
</text:p>
      <text:p text:style-name="Text_20_body"><text:span text:style-name="Strong_20_Emphasis">sous windows</text:span> : D:\logiciels\thunderbird<text:span text:style-name="Strong_20_Emphasis">que l'on retrouve sous linux</text:span> en : /media/donnees/logiciels/thunderbird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Lancez le gestionnaire de profils</text:span> :
</text:p>
      <text:p text:style-name="Text_20_body"><text:span text:style-name="Strong_20_Emphasis">sous Linux</text:span> : </text:p>
      <text:p text:style-name="Command Line Interface"><text:span text:style-name="PluginODTAutoStyle_span_5">USER@MACHINE:~$ </text:span><text:span text:style-name="PluginODTAutoStyle_span_6">thunderbird -p</text:span></text:p>
      <text:p text:style-name="Text_20_body"><text:span text:style-name="Strong_20_Emphasis">sous Windows</text:span> : dans une console de commande (lancée par démarrer → exécuter → cmd) :</text:p>
      <text:p text:style-name="Command Line Interface"><text:span text:style-name="PluginODTAutoStyle_span_7">"C:\Program Files\Mozilla Thunderbird\thunderbird.exe" -p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sous_linux_5"/><text:bookmark-start text:name="sous_linux"/>Sous Linux<text:bookmark-end text:name="__RefHeading___sous_linux_5"/><text:bookmark-end text:name="sous_linux"/></text:h>
      <text:p text:style-name="Text_20_body"><text:span text:style-name="Strong_20_Emphasis">Cliquez sur <text:span text:style-name="Plugin_Keyboard___keyboard">Create Profile</text:span></text:span> :<draw:frame draw:style-name="mediacenter" draw:name="0" text:anchor-type="paragraph" draw:z-index="0" svg:width="10.583333333333cm" svg:height="9.4191666666667cm"><draw:image xlink:href="Pictures/e4295699878e7684c696b37e54058b00.png" xlink:type="simple" xlink:show="embed" xlink:actuate="onLoad"/></draw:frame><text:span text:style-name="Strong_20_Emphasis">Cliquez sur <text:span text:style-name="Plugin_Keyboard___keyboard">Next</text:span></text:span> pour passer la première page et paramétrer le nouveau profil :<draw:frame draw:style-name="mediacenter" draw:name="1" text:anchor-type="paragraph" draw:z-index="1" svg:width="10.583333333333cm" svg:height="8.1227083333333cm"><draw:image xlink:href="Pictures/2354524a1fa1b86e32a8fee4fe12c2bb.png" xlink:type="simple" xlink:show="embed" xlink:actuate="onLoad"/></draw:frame><text:span text:style-name="Strong_20_Emphasis">Enter new profile name:</text:span> : nom de l'utilisateur (par exemple)<text:span text:style-name="Strong_20_Emphasis"><text:span text:style-name="Plugin_Keyboard___keyboard">Choose folder</text:span>:</text:span> sélectionnez le dossier voulu (par exemple /media/donnees/thunderbird)<text:span text:style-name="Strong_20_Emphasis">cliquez sur le bouton <text:span text:style-name="Plugin_Keyboard___keyboard">Finish</text:span></text:span> pour revenir à la fenêtre de choix de profil<text:span text:style-name="Strong_20_Emphasis">S'il y a d'autres profils, effacez-les</text:span> :<text:span text:style-name="Strong_20_Emphasis">Cliquez sur le nom du profil à effacer</text:span> puis sur le bouton <text:span text:style-name="Plugin_Keyboard___keyboard">Delete Profile…</text:span><text:span text:style-name="Strong_20_Emphasis">Dans la fenêtre qui apparaît</text:span>, vous pouvez :<text:span text:style-name="Strong_20_Emphasis">conserver</text:span> les fichiers<text:span text:style-name="Strong_20_Emphasis">ou cliquer sur le bouton <text:span text:style-name="Plugin_Keyboard___keyboard">Delete Files</text:span></text:span><text:span text:style-name="Strong_20_Emphasis">Au retour à la fenêtre de choix de profil</text:span>, cliquez sur le bouton <text:span text:style-name="Plugin_Keyboard___keyboard">Exit</text:span>.</text:p>
      <text:h text:style-name="Heading_20_3" text:outline-level="3"><text:bookmark-start text:name="__RefHeading___sous_windows_6"/><text:bookmark-start text:name="sous_windows"/>Sous Windows<text:bookmark-end text:name="__RefHeading___sous_windows_6"/><text:bookmark-end text:name="sous_windows"/></text:h>
      <text:p text:style-name="Text_20_body">Même chose :
</text:p>
      <text:p text:style-name="Text_20_body"><text:span text:style-name="Strong_20_Emphasis">Cliquez sur <text:span text:style-name="Plugin_Keyboard___keyboard">Create Profile</text:span></text:span> :<draw:frame draw:style-name="mediacenter" draw:name="2" text:anchor-type="paragraph" draw:z-index="2" svg:width="10.583333333333cm" svg:height="9.4191666666667cm"><draw:image xlink:href="Pictures/e4295699878e7684c696b37e54058b00.png" xlink:type="simple" xlink:show="embed" xlink:actuate="onLoad"/></draw:frame><text:span text:style-name="Strong_20_Emphasis">Cliquez sur <text:span text:style-name="Plugin_Keyboard___keyboard">Next</text:span></text:span> pour passer la première page et paramétrez le nouveau profil :<draw:frame draw:style-name="mediacenter" draw:name="3" text:anchor-type="paragraph" draw:z-index="3" svg:width="10.583333333333cm" svg:height="8.1227083333333cm"><draw:image xlink:href="Pictures/2354524a1fa1b86e32a8fee4fe12c2bb.png" xlink:type="simple" xlink:show="embed" xlink:actuate="onLoad"/></draw:frame><text:span text:style-name="Strong_20_Emphasis">Enter new profile name:</text:span> : nom de l'utilisateur (par exemple)<text:span text:style-name="Strong_20_Emphasis"><text:span text:style-name="Plugin_Keyboard___keyboard">Choose folder</text:span>:</text:span> : sélectionnez le même dossier que sous Linux (par exemple D:\thunderbird si D est le disque /media/donnees de Linux)<text:span text:style-name="Strong_20_Emphasis">Un clic sur le bouton <text:span text:style-name="Plugin_Keyboard___keyboard">Finish</text:span></text:span> vous ramène à la fenêtre de choix de profil<text:span text:style-name="Strong_20_Emphasis">S'il y a d'autres profils, effacez-les</text:span> :<text:span text:style-name="Strong_20_Emphasis">Cliquez sur le nom du profil à effacer puis sur le bouton <text:span text:style-name="Plugin_Keyboard___keyboard">Delete Profile…</text:span></text:span><text:span text:style-name="Strong_20_Emphasis">Dans la fenêtre qui apparaît</text:span>, vous pouvez :<text:span text:style-name="Strong_20_Emphasis">conserver</text:span> les fichiers<text:span text:style-name="Strong_20_Emphasis">ou cliquer sur le bouton <text:span text:style-name="Plugin_Keyboard___keyboard">Delete Files</text:span></text:span><text:span text:style-name="Strong_20_Emphasis">Au retour à la fenêtre de choix de profil</text:span>, cliquez sur le bouton <text:span text:style-name="Plugin_Keyboard___keyboard">Exit</text:span>.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doc.ubuntu-fr.org/tutoriel/thunderbird_profils" text:style-name="Internet_20_link" text:visited-style-name="Visited_20_Internet_20_Link">https://doc.ubuntu-fr.org/tutoriel/thunderbird_profils</text:a></text:p>
      <text:p text:style-name="Horizontal_20_Line"/>
      <text:p text:style-name="Text_20_body"><text:span text:style-name="Emphasis">Basé sur « <text:a xlink:type="simple" xlink:href="https://doc.ubuntu-fr.org/tutoriel/thunderbird_profils" text:style-name="Internet_20_link" text:visited-style-name="Visited_20_Internet_20_Link">Gérer les profils de Thunderbird</text:a> » par doc.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0:12</meta:creation-date>
    <dc:creator>Generated</dc:creator>
    <dc:date>2026-09-15T12::30:12</dc:date>
    <dc:language>en-US</dc:language>
    <meta:editing-cycles>1</meta:editing-cycles>
    <meta:editing-duration>PT0S</meta:editing-duration>
    <dc:title>tutoriel:internet:thunderbird:profils:2boot:start</dc:title>
  </office:meta>
</office:document-meta>
</file>