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f738f93cc708ee18881a3ed5edc1c7.png"/>
  <manifest:file-entry manifest:media-type="image/png" manifest:full-path="Pictures/7c2ad6a2c19b9546263c6f513f8da3b4.png"/>
  <manifest:file-entry manifest:media-type="image/png" manifest:full-path="Pictures/2ada344c562086bce5ff9338b20a2863.png"/>
  <manifest:file-entry manifest:media-type="image/png" manifest:full-path="Pictures/eaddfe45c43e5ca786fc1a196b31d0c4.png"/>
  <manifest:file-entry manifest:media-type="image/png" manifest:full-path="Pictures/2aef28ae6749fb21405fb9b690186f77.png"/>
  <manifest:file-entry manifest:media-type="image/png" manifest:full-path="Pictures/18358736a02a168d3dd843f77da6a234.png"/>
  <manifest:file-entry manifest:media-type="image/png" manifest:full-path="Pictures/033a67e08e7e69892e52be8dc7237c5e.png"/>
  <manifest:file-entry manifest:media-type="image/png" manifest:full-path="Pictures/45e8982900790dee4e5e26eab2d3e938.png"/>
  <manifest:file-entry manifest:media-type="image/png" manifest:full-path="Pictures/cd4c6b1dccee8e1d1e1533f5e55885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gmail:start"/><text:bookmark-start text:name="__RefHeading___creer_et_configurer_un_compte_gmail_dans_thunderbird_1"/><text:bookmark-start text:name="creer_et_configurer_un_compte_gmail_dans_thunderbird"/>Créer et configurer un compte Gmail dans Thunderbird<text:bookmark-end text:name="__RefHeading___creer_et_configurer_un_compte_gmail_dans_thunderbird_1"/><text:bookmark-end text:name="creer_et_configurer_un_compte_gmail_dans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Lancez Thunderbird.</text:p>
      <text:p text:style-name="Text_20_body"><text:span text:style-name="Strong_20_Emphasis">Si c’est la première fois</text:span>, l'assistant permet l’ajout d’un compte de messagerie : cliquez sur <text:span text:style-name="Plugin_Keyboard___keyboard">Passer cette étape et utiliser mon adresse existante</text:span>.<text:span text:style-name="Strong_20_Emphasis">Sinon</text:span>,menu <text:span text:style-name="Strong_20_Emphasis">Préférences → Paramètres des comptes</text:span> :<draw:frame draw:style-name="mediacenter" draw:name="0" text:anchor-type="paragraph" draw:z-index="0" svg:width="9.128125cm" style:rel-width="100%" svg:height="15.848541666667cm" style:rel-height="scale"><draw:image xlink:href="Pictures/b1f738f93cc708ee18881a3ed5edc1c7.png" xlink:type="simple" xlink:show="embed" xlink:actuate="onLoad"/></draw:frame><draw:frame draw:style-name="mediacenter" draw:name="1" text:anchor-type="paragraph" draw:z-index="1" svg:width="9.1016666666667cm" style:rel-width="100%" svg:height="10.556875cm" style:rel-height="scale"><draw:image xlink:href="Pictures/7c2ad6a2c19b9546263c6f513f8da3b4.png" xlink:type="simple" xlink:show="embed" xlink:actuate="onLoad"/></draw:frame><text:span text:style-name="Strong_20_Emphasis">Gestion des comptes</text:span> (en bas à gauche) → <text:span text:style-name="Strong_20_Emphasis">Ajouter un compte de messagerie…</text:span><draw:frame draw:style-name="mediacenter" draw:name="2" text:anchor-type="paragraph" draw:z-index="2" svg:width="20.081875cm" style:rel-width="100%" svg:height="18.520833333333cm" style:rel-height="scale"><draw:image xlink:href="Pictures/2ada344c562086bce5ff9338b20a2863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emplissez</text:span> :<text:span text:style-name="Strong_20_Emphasis">Nom complet</text:span> (nom affiché lorsque vos destinataires recevront un mail de votre part)<text:span text:style-name="Strong_20_Emphasis">Adresse électronique</text:span><text:span text:style-name="Strong_20_Emphasis">Mot de passe</text:span><draw:frame draw:style-name="mediacenter" draw:name="3" text:anchor-type="paragraph" draw:z-index="3" svg:width="10.583333333333cm" svg:height="7.2284328739153cm"><draw:image xlink:href="Pictures/eaddfe45c43e5ca786fc1a196b31d0c4.png" xlink:type="simple" xlink:show="embed" xlink:actuate="onLoad"/></draw:frame><text:span text:style-name="Strong_20_Emphasis">Cliquez sur <text:span text:style-name="Plugin_Keyboard___keyboard">Continuer</text:span></text:span>. Thunderbird renseigne automatiquement les paramètres serveur (IMAP et SMTP) pour accéder à votre compte Gmail.<draw:frame draw:style-name="mediacenter" draw:name="4" text:anchor-type="paragraph" draw:z-index="4" svg:width="10.583333333333cm" svg:height="7.223125cm"><draw:image xlink:href="Pictures/2aef28ae6749fb21405fb9b690186f77.png" xlink:type="simple" xlink:show="embed" xlink:actuate="onLoad"/></draw:frame><text:span text:style-name="Strong_20_Emphasis">Cliquez sur <text:span text:style-name="Plugin_Keyboard___keyboard">Terminé</text:span></text:span>.<text:span text:style-name="Strong_20_Emphasis">Thunderbird se connecte à Google pour que vous l’autorisez à accéder au service Gmail</text:span> <text:note text:id="ftn0" text:note-class="footnote"><text:note-citation text:label="1)">1)</text:note-citation><text:note-body><text:p text:style-name="Text_20_body">Pour des raisons de sécurité, Google n’autorise une application à se connecter à ses services que si vous l’autorisez dans les paramètres de votre compte.</text:p></text:note-body></text:note> :Dans la fenêtre <text:span text:style-name="Strong_20_Emphasis">Connexion / Accéder à l'application Mozilla Thunderbird email</text:span>, renseignez votre adresse Gmail puis <text:span text:style-name="Plugin_Keyboard___keyboard">Suivant</text:span>, saisissez votre mot de passe  puis <text:span text:style-name="Plugin_Keyboard___keyboard">Suivant</text:span><text:span text:style-name="Strong_20_Emphasis">enfin, cliquez sur <text:span text:style-name="Plugin_Keyboard___keyboard">AUTORISER</text:span></text:span><text:span text:style-name="Strong_20_Emphasis">cliquez sur <text:span text:style-name="Plugin_Keyboard___keyboard">OK</text:span></text:span> dans la fenêtre <text:span text:style-name="Strong_20_Emphasis">Paramètres des comptes et de groupes</text:span>.</text:p>
      <text:p text:style-name="Text_20_body">L’accès à votre compte Gmail est maintenant configuré.</text:p>
      <text:p text:style-name="Text_20_body">Si vous cliquez sur Courrier entrant, l’arborescence des dossiers apparait et Thunderbird commence la synchronisation des messages.</text:p>
      <text:p text:style-name="Text_20_body">Cela peut prendre du temps si vous avez beaucoup de messages à télécharger.</text:p>
      <text:p text:style-name="Text_20_body">Si vous avez plusieurs comptes Gmail, vous pouvez les ajouter de la même manière.</text:p>
      <text:h text:style-name="Heading_20_3" text:outline-level="3"><text:bookmark-start text:name="__RefHeading___bien_parametrer_les_dossiers_imap_de_gmail_dans_thunderbird_5"/><text:bookmark-start text:name="bien_parametrer_les_dossiers_imap_de_gmail_dans_thunderbird"/>Bien paramétrer les dossiers IMAP de Gmail dans Thunderbird<text:bookmark-end text:name="__RefHeading___bien_parametrer_les_dossiers_imap_de_gmail_dans_thunderbird_5"/><text:bookmark-end text:name="bien_parametrer_les_dossiers_imap_de_gmail_dans_thunderbird"/></text:h>
      <text:p text:style-name="Text_20_body">Pour vous éviter que la synchronisation des dossiers Messages envoyés, Corbeille, Spam ou Brouillons ne s’effectue n’importe comment, vous devez procéder à quelques petits réglages supplémentaires.</text:p>
      <text:p text:style-name="Text_20_body"><text:span text:style-name="Strong_20_Emphasis">icône Menu</text:span> en haut à droite → <text:span text:style-name="Strong_20_Emphasis">Options et Paramètres des comptes…</text:span><text:span text:style-name="Strong_20_Emphasis">Utiliser la corbeille de Gmail</text:span> :<text:span text:style-name="Strong_20_Emphasis">section Paramètres serveur du compte</text:span>, ligne <text:span text:style-name="Strong_20_Emphasis">Lorsque je supprime un message</text:span>, sélectionnez l’option <text:span text:style-name="Strong_20_Emphasis">le mettre dans ce dossier</text:span><text:span text:style-name="Strong_20_Emphasis">sélectionnez Corbeille dans le dossier [Gmail]</text:span>.<draw:frame draw:style-name="mediacenter" draw:name="5" text:anchor-type="paragraph" draw:z-index="5" svg:width="10.583333333333cm" svg:height="6.1647916666667cm"><draw:image xlink:href="Pictures/18358736a02a168d3dd843f77da6a234.png" xlink:type="simple" xlink:show="embed" xlink:actuate="onLoad"/></draw:frame>Tous les messages supprimés depuis Thunderbird seront transférés dans le dossier Corbeille de Gmail<text:span text:style-name="Strong_20_Emphasis">Paramétrer les Messages envoyés, Tous les messages et Brouillons</text:span> :<text:span text:style-name="Strong_20_Emphasis">section Copies et dossiers</text:span> :décochez <text:span text:style-name="Strong_20_Emphasis">Placer une copie dans</text:span> (le serveur SMTP de Gmail copie automatiquement les e-mails sortants dans le dossier Messages envoyés → cette option est inutile)<draw:frame draw:style-name="mediacenter" draw:name="6" text:anchor-type="paragraph" draw:z-index="6" svg:width="10.583333333333cm" svg:height="4.9477083333333cm"><draw:image xlink:href="Pictures/033a67e08e7e69892e52be8dc7237c5e.png" xlink:type="simple" xlink:show="embed" xlink:actuate="onLoad"/></draw:frame>laissez coché <text:span text:style-name="Strong_20_Emphasis">Conserver les archives des messages</text:span>  puis sélectionnez l’option <text:span text:style-name="Strong_20_Emphasis">Autre</text:span>. A l’aide de la liste déroulante, allez sélectionner Tous les messages dans le dossier [Gmail].<draw:frame draw:style-name="mediacenter" draw:name="7" text:anchor-type="paragraph" draw:z-index="7" svg:width="10.583333333333cm" svg:height="4.2597916666667cm"><draw:image xlink:href="Pictures/45e8982900790dee4e5e26eab2d3e938.png" xlink:type="simple" xlink:show="embed" xlink:actuate="onLoad"/></draw:frame><text:span text:style-name="Strong_20_Emphasis">brouillons</text:span> : Sélectionnez l’option <text:span text:style-name="Strong_20_Emphasis">Dossier « Brouillons » de</text:span> et dans la liste déroulante, choisissez <text:span text:style-name="Strong_20_Emphasis">Dossiers locaux</text:span> (Si vous enregistrez les brouillons sur le serveur, vous risquez de créer de nombreux brouillons inutiles)<text:span text:style-name="Strong_20_Emphasis">modèles</text:span> : choisissez par défaut l’option Dossiers <text:span text:style-name="Strong_20_Emphasis">« Modèles » de : Dossiers locaux</text:span>.<text:span text:style-name="Strong_20_Emphasis">Paramètres des indésirables</text:span> :Laissez cochée l’option Activer les contrôles adaptatifs de courriels indésirables pour ce compte.Cochez ensuite l’option <text:span text:style-name="Strong_20_Emphasis">Déplacer les nouveaux courriels indésirables vers</text:span> puis sélectionnez l’option <text:span text:style-name="Strong_20_Emphasis">Autre</text:span> et choisissez le dossier <text:span text:style-name="Strong_20_Emphasis">Spam sur [Gmail]</text:span>.<draw:frame draw:style-name="mediacenter" draw:name="8" text:anchor-type="paragraph" draw:z-index="8" svg:width="10.583333333333cm" svg:height="8.9958333333333cm"><draw:image xlink:href="Pictures/cd4c6b1dccee8e1d1e1533f5e55885ad.png" xlink:type="simple" xlink:show="embed" xlink:actuate="onLoad"/></draw:frame>Quand vous avez terminé, fermez la fenêtre des comptes en cliquant sur OK.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Vous venez de configurer Thunderbird avec Gmail.</text:p>
      <text:p text:style-name="Text_20_body">Si vous avez plusieurs comptes Gmail, vous pouvez les ajouter de la même manière.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numetopia.fr/comment-configurer-thunderbird-avec-gmail/" text:style-name="Internet_20_link" text:visited-style-name="Visited_20_Internet_20_Link">https://www.numetopia.fr/comment-configurer-thunderbird-avec-gmail/</text:a></text:p>
      <text:p text:style-name="Horizontal_20_Line"/>
      <text:p text:style-name="Text_20_body"><text:span text:style-name="Emphasis">Basé sur « <text:a xlink:type="simple" xlink:href="https://www.numetopia.fr/comment-configurer-thunderbird-avec-gmail/" text:style-name="Internet_20_link" text:visited-style-name="Visited_20_Internet_20_Link">Comment configurer Thunderbird avec Gmail, Google Contact et Agenda</text:a> » par Le Tux Masqué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8:45</meta:creation-date>
    <dc:creator>Generated</dc:creator>
    <dc:date>2026-09-15T13::18:45</dc:date>
    <dc:language>en-US</dc:language>
    <meta:editing-cycles>1</meta:editing-cycles>
    <meta:editing-duration>PT0S</meta:editing-duration>
    <dc:title>tutoriel:internet:thunderbird:gmail:start</dc:title>
  </office:meta>
</office:document-meta>
</file>