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40c2681718f7fdd6f6f9f6b482e7d8d.png"/>
  <manifest:file-entry manifest:media-type="image/png" manifest:full-path="Pictures/d15ef89e11498d17c7d3b000e2efc2c1.png"/>
  <manifest:file-entry manifest:media-type="image/png" manifest:full-path="Pictures/44f0da62aefc4fb9c6a5f5e475354256.png"/>
  <manifest:file-entry manifest:media-type="image/png" manifest:full-path="Pictures/190933446aa38d4422ba6fda36e52beb.png"/>
  <manifest:file-entry manifest:media-type="image/png" manifest:full-path="Pictures/327b68c6910bfadfe4bfe4b479e85ce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thunderbird:comptes:pop2imap:start"/><text:bookmark-start text:name="__RefHeading___transformer_un_compte_pop_en_imap_1"/><text:bookmark-start text:name="transformer_un_compte_pop_en_imap"/>Transformer un compte Pop en Imap<text:bookmark-end text:name="__RefHeading___transformer_un_compte_pop_en_imap_1"/><text:bookmark-end text:name="transformer_un_compte_pop_en_imap"/></text:h>
      <text:p text:style-name="Text_20_body">Vous allez créer le compte IMAP et déplacer les messages de votre ancien compte POP vers votre nouveau compte IMAP, comme il est expliqué ci-dessous.</text:p>
      <text:h text:style-name="Heading_20_2" text:outline-level="2"><text:bookmark-start text:name="__RefHeading___pre-requis_2"/><text:bookmark-start text:name="pre-requis"/>Pré-requis<text:bookmark-end text:name="__RefHeading___pre-requis_2"/><text:bookmark-end text:name="pre-requis"/></text:h>
      <text:p text:style-name="Text_20_body"><text:span text:style-name="Strong_20_Emphasis">Vérifiez que votre fournisseur de messagerie prend en charge l'IMAP</text:span>. Vous pouvez consulter la liste des paramètres des principaux FAI francophones :<text:a xlink:type="simple" xlink:href="https://support.mozilla.org/fr/kb/configuration-des-principaux-fournisseur-adresse-internet" text:style-name="Internet_20_link" text:visited-style-name="Visited_20_Internet_20_Link">https://support.mozilla.org/fr/kb/configuration-des-principaux-fournisseur-adresse-internet</text:a></text:p>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Désactivez du compte POP pour éviter des relèves simultanées des messages :<text:span text:style-name="Strong_20_Emphasis">Édition → Paramètres des comptes</text:span> :<draw:frame draw:style-name="mediacenter" draw:name="0" text:anchor-type="paragraph" draw:z-index="0" svg:width="6.19125cm" style:rel-width="100%" svg:height="9.1545833333333cm" style:rel-height="scale"><draw:image xlink:href="Pictures/040c2681718f7fdd6f6f9f6b482e7d8d.png" xlink:type="simple" xlink:show="embed" xlink:actuate="onLoad"/></draw:frame>Dans votre compte POP, sélectionnez <text:span text:style-name="Strong_20_Emphasis">Paramètres du serveur</text:span> et décochez <text:span text:style-name="Strong_20_Emphasis">Vérifier le courrier au lancement</text:span> et <text:span text:style-name="Strong_20_Emphasis">Vérifier les nouveaux messages toutes les XX minutes</text:span> :<draw:frame draw:style-name="mediacenter" draw:name="1" text:anchor-type="paragraph" draw:z-index="1" svg:width="10.583333333333cm" svg:height="7.8081481481481cm"><draw:image xlink:href="Pictures/d15ef89e11498d17c7d3b000e2efc2c1.png" xlink:type="simple" xlink:show="embed" xlink:actuate="onLoad"/></draw:frame></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creation_du_compte_imap_5"/><text:bookmark-start text:name="creation_du_compte_imap"/>Création du compte IMAP<text:bookmark-end text:name="__RefHeading___creation_du_compte_imap_5"/><text:bookmark-end text:name="creation_du_compte_imap"/></text:h>
      <text:p text:style-name="Text_20_body">Ouvrez le menu <text:span text:style-name="Strong_20_Emphasis">Fichier &gt; Nouveau &gt; Compte courrier existant…</text:span><draw:frame draw:style-name="mediacenter" draw:name="2" text:anchor-type="paragraph" draw:z-index="2" svg:width="10.583333333333cm" svg:height="5.7778517532179cm"><draw:image xlink:href="Pictures/44f0da62aefc4fb9c6a5f5e475354256.png" xlink:type="simple" xlink:show="embed" xlink:actuate="onLoad"/></draw:frame><text:span text:style-name="Strong_20_Emphasis">Configurez</text:span> votre compte à l'aide de l'assistant :<text:span text:style-name="Strong_20_Emphasis">renseignez</text:span> vos nom, adresse électronique, mot de passecochez <text:span text:style-name="Strong_20_Emphasis">Retenir le mot de passe</text:span> <text:note text:id="ftn0" text:note-class="footnote"><text:note-citation text:label="1)">1)</text:note-citation><text:note-body><text:p text:style-name="Text_20_body">Si cette case n’apparaît pas, utilisez l'éditeur de configuration (Édition → Préférences → Avancé, onglet Général et cliquez sur le bouton <text:span text:style-name="Plugin_Keyboard___keyboard">Éditeur de configuration…</text:span>), cherchez <text:span text:style-name="Strong_20_Emphasis">signon.rememberSignons</text:span>, le mettre à <text:span text:style-name="Strong_20_Emphasis">true</text:span> (double-clic dessus) et redémarrez TB.</text:p></text:note-body></text:note><draw:frame draw:style-name="mediacenter" draw:name="3" text:anchor-type="paragraph" draw:z-index="3" svg:width="10.583333333333cm" svg:height="7.2284328739153cm"><draw:image xlink:href="Pictures/190933446aa38d4422ba6fda36e52beb.png" xlink:type="simple" xlink:show="embed" xlink:actuate="onLoad"/></draw:frame>Cliquez sur <text:span text:style-name="Plugin_Keyboard___keyboard">Continuer</text:span>, sélectionnez <text:span text:style-name="Strong_20_Emphasis">IMAP (dossiers distants)</text:span> :<draw:frame draw:style-name="mediacenter" draw:name="4" text:anchor-type="paragraph" draw:z-index="4" svg:width="10.583333333333cm" svg:height="7.223125cm"><draw:image xlink:href="Pictures/327b68c6910bfadfe4bfe4b479e85ceb.png" xlink:type="simple" xlink:show="embed" xlink:actuate="onLoad"/></draw:frame>Cliquez sur <text:span text:style-name="Plugin_Keyboard___keyboard">Terminé</text:span> : votre nouveau compte IMAP est créé et apparaît au bas de la liste des comptes de messagerie existants.Vérifiez que tout fonctionne et que vos dossiers spéciaux sont correctement reconnus (c'est-à-dire que le dossier utilisé pour conserver le courrier envoyé doit avoir sa propre icône, de même que les dossiers Corbeille, Indésirables et Brouillons).</text:p>
      <text:h text:style-name="Heading_20_3" text:outline-level="3"><text:bookmark-start text:name="__RefHeading___transfert_des_messages_stockes_localement_vers_le_serveur_6"/><text:bookmark-start text:name="transfert_des_messages_stockes_localement_vers_le_serveur"/>Transfert des messages stockés localement vers le serveur<text:bookmark-end text:name="__RefHeading___transfert_des_messages_stockes_localement_vers_le_serveur_6"/><text:bookmark-end text:name="transfert_des_messages_stockes_localement_vers_le_serveur"/></text:h>
      <text:p text:style-name="Text_20_body">Si vous voulez rendre accessibles sur votre compte IMAP des messages ou des dossiers de votre compte POP, il suffit de les sélectionner et les déplacer vers votre compte IMAP en les faisant glisser d'un dossier à l'autre.</text:p>
      <text:p text:style-name="Text_20_body">Selon le nombre de messages déplacés, cela peut prendre du temps : un peu de patience</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Vous pouvez aussi utiliser les dossiers locaux pour enregistrer vos anciens messages au lieu de les déplacer vers le serveur IMAP, surtout si le serveur IMAP a une capacité de stockage limitée.</text:p></table:table-cell></table:table-row></table:table></draw:text-box></draw:frame></text:p>
      <text:h text:style-name="Heading_20_3" text:outline-level="3"><text:bookmark-start text:name="__RefHeading___suppression_du_compte_pop_7"/><text:bookmark-start text:name="suppression_du_compte_pop"/>Suppression du compte POP<text:bookmark-end text:name="__RefHeading___suppression_du_compte_pop_7"/><text:bookmark-end text:name="suppression_du_compte_pop"/></text:h>
      <text:p text:style-name="Text_20_body">Quand vous êtes sûr que tous vos messages importants sont déplacés sur le serveur IMAP (ou dans vos dossiers locaux), vous pouvez supprimer le compte POP.</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Vous ne pourrez pas annuler simplement cette action, alors assurez-vous que vous n'avez vraiment plus besoin des messages stockés dans ce compte.</text:p></table:table-cell></table:table-row></table:table></draw:text-box></draw:frame></text:p>
      <text:p text:style-name="Text_20_body"><text:span text:style-name="Strong_20_Emphasis">Édition &gt; Paramètres des comptes</text:span>, sélectionnez votre compte POP.Cliquez sur <text:span text:style-name="Strong_20_Emphasis">Gestion des comptes</text:span>, puis sur <text:span text:style-name="Strong_20_Emphasis">Supprimer le compte</text:span>.Validez par ok dans la fenêtre de confirmation.</text:p>
      <text:p text:style-name="Text_20_body">Si vous avez créé un nouveau compte de messagerie qui utilise l'IMAP, vous ne pouvez pas supprimer l'ancien compte POP sans supprimer votre adresse de messagerie. Avant de supprimer le compte POP, vous devez informer les correspondants qui envoient des messages à cette ancienne adresse, qu'ils doivent utiliser votre nouvelle adresse et attendre un certain temps avant de supprimer le compte POP pour vous assurer que plus personne ne vous écrit sur cette adresse.</text:p>
      <text:h text:style-name="Heading_20_2" text:outline-level="2"><text:bookmark-start text:name="__RefHeading___conclusion_8"/><text:bookmark-start text:name="conclusion"/>Conclusion<text:bookmark-end text:name="__RefHeading___conclusion_8"/><text:bookmark-end text:name="conclusion"/></text:h>
      <text:h text:style-name="Heading_20_2" text:outline-level="2"><text:bookmark-start text:name="__RefHeading___problemes_connus_9"/><text:bookmark-start text:name="problemes_connus"/>Problèmes connus<text:bookmark-end text:name="__RefHeading___problemes_connus_9"/><text:bookmark-end text:name="problemes_connus"/></text:h>
      <text:h text:style-name="Heading_20_2" text:outline-level="2"><text:bookmark-start text:name="__RefHeading___voir_aussi_10"/><text:bookmark-start text:name="voir_aussi"/>Voir aussi<text:bookmark-end text:name="__RefHeading___voir_aussi_10"/><text:bookmark-end text:name="voir_aussi"/></text:h>
      <text:p text:style-name="Text_20_body"><text:span text:style-name="Strong_20_Emphasis">(fr)</text:span> <text:a xlink:type="simple" xlink:href="https://support.mozilla.org/fr/kb/transformer-un-compte-pop-en-imap" text:style-name="Internet_20_link" text:visited-style-name="Visited_20_Internet_20_Link">https://support.mozilla.org/fr/kb/transformer-un-compte-pop-en-imap</text:a></text:p>
      <text:p text:style-name="Horizontal_20_Line"/>
      <text:p text:style-name="Text_20_body"><text:span text:style-name="Emphasis">Basé sur « <text:a xlink:type="simple" xlink:href="https://support.mozilla.org/fr/kb/transformer-un-compte-pop-en-imap" text:style-name="Internet_20_link" text:visited-style-name="Visited_20_Internet_20_Link">Transformer un compte Pop en Imap</text:a> » par Mozill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3::53:57</meta:creation-date>
    <dc:creator>Generated</dc:creator>
    <dc:date>2026-09-15T13::53:57</dc:date>
    <dc:language>en-US</dc:language>
    <meta:editing-cycles>1</meta:editing-cycles>
    <meta:editing-duration>PT0S</meta:editing-duration>
    <dc:title>tutoriel:internet:thunderbird:comptes:pop2imap:start</dc:title>
  </office:meta>
</office:document-meta>
</file>