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843776519d52744dfb4fc24771252c.png"/>
  <manifest:file-entry manifest:media-type="image/png" manifest:full-path="Pictures/523b015a5b21e69c8906c8b9e6fbad2a.png"/>
  <manifest:file-entry manifest:media-type="image/png" manifest:full-path="Pictures/2a7c0ef0424e0030f09acd3e6f0cf316.png"/>
  <manifest:file-entry manifest:media-type="image/png" manifest:full-path="Pictures/2bb74b3579e1d2424b07faf097e15f33.png"/>
  <manifest:file-entry manifest:media-type="image/png" manifest:full-path="Pictures/b01b3d3da848a32092bae35827895b1d.png"/>
  <manifest:file-entry manifest:media-type="image/png" manifest:full-path="Pictures/84bbeca030487370158441d95f8584bf.png"/>
  <manifest:file-entry manifest:media-type="image/png" manifest:full-path="Pictures/54bd90b2f582149055f6b62219ad76b1.png"/>
  <manifest:file-entry manifest:media-type="image/png" manifest:full-path="Pictures/85f93d198c8d8ccb6b008abf80e9d1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comptes:dossimap:start"/><text:bookmark-start text:name="__RefHeading___configurer_les_dossiers_speciaux_d_un_compte_imap_1"/><text:bookmark-start text:name="configurer_les_dossiers_speciaux_d_un_compte_imap"/>Configurer les dossiers spéciaux d'un compte IMAP<text:bookmark-end text:name="__RefHeading___configurer_les_dossiers_speciaux_d_un_compte_imap_1"/><text:bookmark-end text:name="configurer_les_dossiers_speciaux_d_un_compte_imap"/></text:h>
      <text:p text:style-name="Text_20_body">Cet article explique comment Thunderbird reconnaît les dossiers spéciaux du serveur IMAP (par exemple : Envoyés, Brouillons, Corbeille…) pour les réutiliser.</text:p>
      <text:p text:style-name="Text_20_body">Les dossiers spéciaux de Thunderbird sont nécessaires au fonctionnement de Thunderbird. Ils sont repérés par une icône représentative de leur fonction. Ce sont :</text:p>
      <text:p text:style-name="Text_20_body">Courrier entrantBrouillonsEnvoyésCorbeilleIndésirablesModèlesArchivesLa plupart du temps, des dossiers équivalents existent déjà sur le serveur IMAP, il est donc souhaitable que Thunderbird et le serveur utilisent les mêmes dossier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pourquoi_les_dossiers_speciaux_apparaissent-ils_en_sous-dossiers_de_courriers_entrants_4"/><text:bookmark-start text:name="pourquoi_les_dossiers_speciaux_apparaissent-ils_en_sous-dossiers_de_courriers_entrants"/>Pourquoi les dossiers spéciaux apparaissent-ils en sous-dossiers de Courriers entrants ?<text:bookmark-end text:name="__RefHeading___pourquoi_les_dossiers_speciaux_apparaissent-ils_en_sous-dossiers_de_courriers_entrants_4"/><text:bookmark-end text:name="pourquoi_les_dossiers_speciaux_apparaissent-ils_en_sous-dossiers_de_courriers_entrants"/></text:h>
      <text:p text:style-name="Text_20_body">Sur certains serveurs, tous les dossiers sont rattachés à <text:span text:style-name="Strong_20_Emphasis">Courriers entrants</text:span>.</text:p>
      <text:p text:style-name="Text_20_body">Pour les avoir tous au même niveau,
</text:p>
      <text:p text:style-name="Text_20_body">menu <text:span text:style-name="Strong_20_Emphasis">Édition → Paramètres des comptes</text:span>,Dans votre compte, allez aux <text:span text:style-name="Strong_20_Emphasis">paramètres serveur</text:span>cliquez sur <text:span text:style-name="Plugin_Keyboard___keyboard">Avancés…</text:span> :<draw:frame draw:style-name="mediacenter" draw:name="0" text:anchor-type="paragraph" draw:z-index="0" svg:width="10.583333333333cm" svg:height="5.8796296296296cm"><draw:image xlink:href="Pictures/f6843776519d52744dfb4fc24771252c.png" xlink:type="simple" xlink:show="embed" xlink:actuate="onLoad"/></draw:frame>dans la fenêtre qui s’ouvre,<text:span text:style-name="Strong_20_Emphasis">Dossier sur le serveur Imap</text:span> : INBOX<text:span text:style-name="Strong_20_Emphasis">Afficher uniquement les dossiers avec abonnement</text:span> : décochez la case  pour que tous les dossiers apparaissent<draw:frame draw:style-name="mediacenter" draw:name="1" text:anchor-type="paragraph" draw:z-index="1" svg:width="10.583333333333cm" svg:height="3.4112945492662cm"><draw:image xlink:href="Pictures/523b015a5b21e69c8906c8b9e6fbad2a.png" xlink:type="simple" xlink:show="embed" xlink:actuate="onLoad"/></draw:frame>Redémarrez Thunderbird.</text:p>
      <text:h text:style-name="Heading_20_3" text:outline-level="3"><text:bookmark-start text:name="__RefHeading___comment_thunderbird_fait-il_la_correspondance_5"/><text:bookmark-start text:name="comment_thunderbird_fait-il_la_correspondance"/>Comment Thunderbird fait-il la correspondance ?<text:bookmark-end text:name="__RefHeading___comment_thunderbird_fait-il_la_correspondance_5"/><text:bookmark-end text:name="comment_thunderbird_fait-il_la_correspondance"/></text:h>
      <text:p text:style-name="Text_20_body">La première fois que Thunderbird se connecte au serveur, il analyse les capacités du serveur et configure les dossiers spéciaux. Plusieurs cas peuvent apparaître.</text:p>
      <text:h text:style-name="Heading_20_4" text:outline-level="4"><text:bookmark-start text:name="__RefHeading___gmail_etcle_serveur_indique_les_dossiers_speciaux_a_thunderbird_6"/><text:bookmark-start text:name="gmail_etcle_serveur_indique_les_dossiers_speciaux_a_thunderbird"/>Gmail, etc. : le serveur indique les dossiers spéciaux à Thunderbird<text:bookmark-end text:name="__RefHeading___gmail_etcle_serveur_indique_les_dossiers_speciaux_a_thunderbird_6"/><text:bookmark-end text:name="gmail_etcle_serveur_indique_les_dossiers_speciaux_a_thunderbird"/></text:h>
      <text:p text:style-name="Text_20_body">Certains serveurs indiquent les dossiers spéciaux au logiciel de messagerie.</text:p>
      <text:p text:style-name="Text_20_body">Dans ce cas, tous les dossiers sont automatiquement configurés par Thunderbird :<draw:frame draw:style-name="mediacenter" draw:name="2" text:anchor-type="paragraph" draw:z-index="2" svg:width="5.794375cm" style:rel-width="100%" svg:height="5.1858333333333cm" style:rel-height="scale"><draw:image xlink:href="Pictures/2a7c0ef0424e0030f09acd3e6f0cf316.png" xlink:type="simple" xlink:show="embed" xlink:actuate="onLoad"/></draw:frame></text:p>
      <text:h text:style-name="Heading_20_4" text:outline-level="4"><text:bookmark-start text:name="__RefHeading___free.fr_ovh_mailoo.org_etcle_serveur_utilise_des_noms_de_dossiers_standards_7"/><text:bookmark-start text:name="free.fr_ovh_mailoo.org_etcle_serveur_utilise_des_noms_de_dossiers_standards"/>Free.fr, OVH, Mailoo.org, etc. : le serveur utilise des noms de dossiers standards<text:bookmark-end text:name="__RefHeading___free.fr_ovh_mailoo.org_etcle_serveur_utilise_des_noms_de_dossiers_standards_7"/><text:bookmark-end text:name="free.fr_ovh_mailoo.org_etcle_serveur_utilise_des_noms_de_dossiers_standards"/></text:h>
      <text:p text:style-name="Text_20_body">Ce sont des noms anglais, que Thunderbird reconnaît et affiche directement en français :</text:p>
      <text:p text:style-name="Text_20_body">Courrier entrant = INBOXBrouillons = DraftsEnvoyés = SentCorbeille = TrashIndésirables = JunkModèles = Templates <text:note text:id="ftn0" text:note-class="footnote"><text:note-citation text:label="1)">1)</text:note-citation><text:note-body><text:p text:style-name="Text_20_body">le plus souvent inexistant sur le serveur IMAP : Thunderbird le crée automatiquement quand vous enregistrez un modèle de message</text:p></text:note-body></text:note>Archives = Archives <text:note text:id="ftn1" text:note-class="footnote"><text:note-citation text:label="2)">2)</text:note-citation><text:note-body><text:p text:style-name="Text_20_body">le plus souvent inexistant sur le serveur IMAP : Thunderbird le crée automatiquement quand vous archivez un message</text:p></text:note-body></text:not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en que les noms de dossiers soient en anglais sur le serveur, les interfaces sont traduites en français.</text:p></table:table-cell></table:table-row></table:table></draw:text-box></draw:frame></text:p>
      <text:p text:style-name="Text_20_body">Comme dans le cas précédent, Thunderbird affiche la liste des dossiers spéciaux correctement configurés :<draw:frame draw:style-name="mediacenter" draw:name="3" text:anchor-type="paragraph" draw:z-index="3" svg:width="5.23875cm" style:rel-width="100%" svg:height="4.2597916666667cm" style:rel-height="scale"><draw:image xlink:href="Pictures/2bb74b3579e1d2424b07faf097e15f33.png" xlink:type="simple" xlink:show="embed" xlink:actuate="onLoad"/></draw:frame></text:p>
      <text:h text:style-name="Heading_20_4" text:outline-level="4"><text:bookmark-start text:name="__RefHeading___cas_ou_le_serveur_ne_supporte_aucun_standard_et_utilise_des_noms_de_dossiers_particuliers_8"/><text:bookmark-start text:name="cas_ou_le_serveur_ne_supporte_aucun_standard_et_utilise_des_noms_de_dossiers_particuliers"/>Cas où le serveur ne supporte aucun standard et utilise des noms de dossiers particuliers<text:bookmark-end text:name="__RefHeading___cas_ou_le_serveur_ne_supporte_aucun_standard_et_utilise_des_noms_de_dossiers_particuliers_8"/><text:bookmark-end text:name="cas_ou_le_serveur_ne_supporte_aucun_standard_et_utilise_des_noms_de_dossiers_particuliers"/></text:h>
      <text:p text:style-name="Text_20_body">Dans ce cas, Thunderbird ne trouve pas les dossiers nécessaires à son fonctionnement et va donc les créer en utilisant les noms standards.</text:p>
      <text:p text:style-name="Text_20_body">Vous vous retrouvez avec des dossiers en doublons ; il convient donc :</text:p>
      <text:p text:style-name="Text_20_body">de modifier manuellement la configuration des noms de dossiersde supprimer les dossiers créés inutilement par ThunderbirdMalheureusement, les serveurs qui se comportent ainsi sont encore assez répandus : <text:span text:style-name="Strong_20_Emphasis">Yahoo!</text:span>, <text:span text:style-name="Strong_20_Emphasis">Orange</text:span>, <text:span text:style-name="Strong_20_Emphasis">Neuf</text:span>, <text:span text:style-name="Strong_20_Emphasis">SFR</text:span>…</text:p>
      <text:p text:style-name="Text_20_body"><text:span text:style-name="Strong_20_Emphasis">Affectation des noms de dossiers corrects dans Thunderbird</text:span>menu <text:span text:style-name="Strong_20_Emphasis">Édition → Paramètres des comptes</text:span><text:span text:style-name="Strong_20_Emphasis">sélectionnez votre compte IMAP</text:span>dans la partie <text:span text:style-name="Strong_20_Emphasis">Paramètres serveurs</text:span>, sélectionnez <text:span text:style-name="Strong_20_Emphasis">Lorsque je supprime un message : Le mettre dans ce dossier</text:span> et sélectionnez <text:span text:style-name="Strong_20_Emphasis">Autre</text:span>, puis sélectionnez le nom du dossier Corbeille adapté à votre cas (cf. le tableau ci-dessous) :<draw:frame draw:style-name="mediacenter" draw:name="4" text:anchor-type="paragraph" draw:z-index="4" svg:width="10.583333333333cm" svg:height="2.2107407407407cm"><draw:image xlink:href="Pictures/b01b3d3da848a32092bae35827895b1d.png" xlink:type="simple" xlink:show="embed" xlink:actuate="onLoad"/></draw:frame>dans la partie <text:span text:style-name="Strong_20_Emphasis">Copies et dossiers</text:span>, modifiez les noms des dossiers <text:span text:style-name="Strong_20_Emphasis">Envoyés</text:span> et <text:span text:style-name="Strong_20_Emphasis">Brouillons</text:span> :cochez <text:span text:style-name="Strong_20_Emphasis">Placer une copie dans :</text:span> et sélectionnez <text:span text:style-name="Strong_20_Emphasis">Autre dossier</text:span>, puis sélectionnez le nom du dossier <text:span text:style-name="Strong_20_Emphasis">Envoyés</text:span> adapté à votre cas (cf. le tableau ci-dessous)cochez <text:span text:style-name="Strong_20_Emphasis">Conserver les brouillons dans :</text:span> et sélectionnez <text:span text:style-name="Strong_20_Emphasis">Autre dossier</text:span>, puis sélectionnez le nom du dossier <text:span text:style-name="Strong_20_Emphasis">Brouillons</text:span> adapté à votre cas (cf. le tableau ci-dessous)<draw:frame draw:style-name="mediacenter" draw:name="5" text:anchor-type="paragraph" draw:z-index="5" svg:width="10.583333333333cm" svg:height="7.8081481481481cm"><draw:image xlink:href="Pictures/84bbeca030487370158441d95f8584bf.png" xlink:type="simple" xlink:show="embed" xlink:actuate="onLoad"/></draw:frame>dans la partie <text:span text:style-name="Strong_20_Emphasis">Paramètres des Indésirables</text:span>, modifiez le nom du dossier <text:span text:style-name="Strong_20_Emphasis">Indésirable</text:span> :<draw:frame draw:style-name="mediacenter" draw:name="6" text:anchor-type="paragraph" draw:z-index="6" svg:width="10.583333333333cm" svg:height="7.8081481481481cm"><draw:image xlink:href="Pictures/54bd90b2f582149055f6b62219ad76b1.png" xlink:type="simple" xlink:show="embed" xlink:actuate="onLoad"/></draw:frame>Suivant les serveurs de messageries, les noms peuvent varier. Voici les plus courants que vous pourriez rencontrer :</text:p>
      <table:table table:style-name="Table">
        <table:table-column/>
        <table:table-column/>
        <table:table-column/>
        <table:table-column/>
        <table:table-row>
          <table:table-cell office:value-type="string" table:style-name="tableheader">
            <text:p text:style-name="Table_20_Heading">  Dossier      </text:p>
          </table:table-cell>
          <table:table-cell office:value-type="string" table:style-name="tableheader">
            <text:p text:style-name="Table_20_Heading"> Orange.fr, SFR.fr, Neuf.fr  </text:p>
          </table:table-cell>
          <table:table-cell office:value-type="string" table:style-name="tableheader">
            <text:p text:style-name="Table_20_Heading"> Yahoo.fr   </text:p>
          </table:table-cell>
          <table:table-cell office:value-type="string" table:style-name="tableheader">
            <text:p text:style-name="Table_20_Heading"> Gmx.fr        </text:p>
          </table:table-cell>
        </table:table-row>
        <table:table-row>
          <table:table-cell office:value-type="string" table:style-name="tablecell">
            <text:p text:style-name="tablealignleft"> Brouillons    </text:p>
          </table:table-cell>
          <table:table-cell office:value-type="string" table:style-name="tablecell">
            <text:p text:style-name="tablealignleft"> DRAFT                       </text:p>
          </table:table-cell>
          <table:table-cell office:value-type="string" table:style-name="tablecell">
            <text:p text:style-name="tablealignleft"> Draft      </text:p>
          </table:table-cell>
          <table:table-cell office:value-type="string" table:style-name="tablecell">
            <text:p text:style-name="tablealignleft"> Brouillons    </text:p>
          </table:table-cell>
        </table:table-row>
        <table:table-row>
          <table:table-cell office:value-type="string" table:style-name="tablecell">
            <text:p text:style-name="tablealignleft"> Envoyés       </text:p>
          </table:table-cell>
          <table:table-cell office:value-type="string" table:style-name="tablecell">
            <text:p text:style-name="tablealignleft"> OUTBOX                      </text:p>
          </table:table-cell>
          <table:table-cell office:value-type="string" table:style-name="tablecell">
            <text:p text:style-name="tablealignleft"> Sent       </text:p>
          </table:table-cell>
          <table:table-cell office:value-type="string" table:style-name="tablecell">
            <text:p text:style-name="tablealignleft"> Envoyés       </text:p>
          </table:table-cell>
        </table:table-row>
        <table:table-row>
          <table:table-cell office:value-type="string" table:style-name="tablecell">
            <text:p text:style-name="tablealignleft"> Corbeille     </text:p>
          </table:table-cell>
          <table:table-cell office:value-type="string" table:style-name="tablecell">
            <text:p text:style-name="tablealignleft"> TRASH                       </text:p>
          </table:table-cell>
          <table:table-cell office:value-type="string" table:style-name="tablecell">
            <text:p text:style-name="tablealignleft"> Trash      </text:p>
          </table:table-cell>
          <table:table-cell office:value-type="string" table:style-name="tablecell">
            <text:p text:style-name="tablealignleft"> Corbeille     </text:p>
          </table:table-cell>
        </table:table-row>
        <table:table-row>
          <table:table-cell office:value-type="string" table:style-name="tablecell">
            <text:p text:style-name="tablealignleft"> Indésirables  </text:p>
          </table:table-cell>
          <table:table-cell office:value-type="string" table:style-name="tablecell">
            <text:p text:style-name="tablealignleft"> QUARANTAINE                 </text:p>
          </table:table-cell>
          <table:table-cell office:value-type="string" table:style-name="tablecell">
            <text:p text:style-name="tablealignleft"> Bulk Mail  </text:p>
          </table:table-cell>
          <table:table-cell office:value-type="string" table:style-name="tablecell">
            <text:p text:style-name="tablealignleft"> Dossier Spam  </text:p>
          </table:table-cell>
        </table:table-row>
      </table:table>
      <text:p text:style-name="Text_20_body">Voici par exemple le résultat que vous devez obtenir une fois les dossiers d’un compte IMAP chez Orange, SFR ou Neuf correctement configurés :<draw:frame draw:style-name="mediacenter" draw:name="7" text:anchor-type="paragraph" draw:z-index="7" svg:width="5.55625cm" style:rel-width="100%" svg:height="5.8208333333333cm" style:rel-height="scale"><draw:image xlink:href="Pictures/85f93d198c8d8ccb6b008abf80e9d117.png" xlink:type="simple" xlink:show="embed" xlink:actuate="onLoad"/></draw:frame>Notez la présence de l’icône de dossiers spéciaux devant les dossiers OUTBOX, DRAFT et QUARANTAINE qui indique que Thunderbird reconnaît bien quel est leur rôle.Dans le cas d’Orange, vous ne verrez peut-être pas directement les dossiers spéciaux. Pour les visualiser, décochez la case « Afficher uniquement les dossiers avec abonnement » dans le premier écran présenté plus haut (paramètres serveur avancés). Fermez Thunderbird et relancez-le. Ils apparaissent et vous pouvez alors procéder aux affectations expliquées ci-dessus.<text:span text:style-name="Strong_20_Emphasis">Suppression des dossiers en doublon crée par Thunderbird</text:span> : Une fois correctement affectés les dossiers, il faut supprimer les dossiers créés par Thunderbird, normalement vides (si ce n’est pas le cas, prenez soin de déplacer les messages qu’ils contiennent). Ces dossiers sont reconnaissables au fait qu’ils n’ont plus d’icône de dossiers spéciaux.</text:p>
      <text:h text:style-name="Heading_20_2" text:outline-level="2"><text:bookmark-start text:name="__RefHeading___autres_etapes_9"/><text:bookmark-start text:name="autres_etapes"/>Autres étapes<text:bookmark-end text:name="__RefHeading___autres_etapes_9"/><text:bookmark-end text:name="autres_etapes"/></text:h>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support.mozilla.org/fr/kb/configurer-les-dossiers-speciaux-dun-compte-imap" text:style-name="Internet_20_link" text:visited-style-name="Visited_20_Internet_20_Link">https://support.mozilla.org/fr/kb/configurer-les-dossiers-speciaux-dun-compte-imap</text:a></text:p>
      <text:p text:style-name="Horizontal_20_Line"/>
      <text:p text:style-name="Text_20_body"><text:span text:style-name="Emphasis">Basé sur « <text:a xlink:type="simple" xlink:href="https://support.mozilla.org/fr/kb/configurer-les-dossiers-speciaux-dun-compte-imap" text:style-name="Internet_20_link" text:visited-style-name="Visited_20_Internet_20_Link">Configurer les dossiers spéciaux d'un compte IMAP</text:a> » par Mozill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8:58</meta:creation-date>
    <dc:creator>Generated</dc:creator>
    <dc:date>2026-09-15T13::18:58</dc:date>
    <dc:language>en-US</dc:language>
    <meta:editing-cycles>1</meta:editing-cycles>
    <meta:editing-duration>PT0S</meta:editing-duration>
    <dc:title>tutoriel:internet:thunderbird:comptes:dossimap:start</dc:title>
  </office:meta>
</office:document-meta>
</file>