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30a668c9387c2836b45ab8968a1181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lasser:jours:start"/><text:bookmark-start text:name="__RefHeading___classer_les_messages_par_jour_dans_thunderbird_1"/><text:bookmark-start text:name="classer_les_messages_par_jour_dans_thunderbird"/>Classer les messages par jour dans Thunderbird<text:bookmark-end text:name="__RefHeading___classer_les_messages_par_jour_dans_thunderbird_1"/><text:bookmark-end text:name="classer_les_messages_par_jour_dan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assez les messages par date en cliquant en haut de la liste des messages sur l’entête de la colonne Date.</text:p>
      <text:p text:style-name="Text_20_body">Vous pouvez aussi dérouler le menu Affichage et sélectionner <text:span text:style-name="Strong_20_Emphasis">Trier par</text:span> puis Da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enu <text:span text:style-name="Strong_20_Emphasis">Affichage → Trier par → Grouper par critère de tri</text:span> : les mails sont alors classés en plusieurs catégories (Aujourd’hui, Hier, La semaine dernière, Il y a deux semaines et Anciens messages).  Cliquez sur la croix en regard de chaque catégorie pour développer l’arborescence et afficher les listes de messages.<draw:frame draw:style-name="mediacenter" draw:name="0" text:anchor-type="paragraph" draw:z-index="0" svg:width="10.583333333333cm" svg:height="12.419710806697cm"><draw:image xlink:href="Pictures/d30a668c9387c2836b45ab8968a11814.gif" xlink:type="simple" xlink:show="embed" xlink:actuate="onLoad"/></draw:frame><text:span text:style-name="Strong_20_Emphasis">Pour retrouver l’affichage initial</text:span>, déroulez le menu <text:span text:style-name="Strong_20_Emphasis">Affichage</text:span> et sélectionnez <text:span text:style-name="Strong_20_Emphasis">Trier par</text:span> et <text:span text:style-name="Strong_20_Emphasis">Discussions non groupées</text:span>.<text:span text:style-name="Strong_20_Emphasis">Si les blocs sont repliés par défaut</text:span> : menu <text:span text:style-name="Strong_20_Emphasis">Affichage → Discussions → Développer toutes les discussions</text:span>. Les sections seront alors développées par défa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arobase.org/thunderbird/classer-messages-par-jour-thunderbird.htm" text:style-name="Internet_20_link" text:visited-style-name="Visited_20_Internet_20_Link">https://www.arobase.org/thunderbird/classer-messages-par-jour-thunderbird.htm</text:a></text:p>
      <text:p text:style-name="Horizontal_20_Line"/>
      <text:p text:style-name="Text_20_body"><text:span text:style-name="Emphasis">Basé sur « <text:a xlink:type="simple" xlink:href="https://www.arobase.org/thunderbird/classer-messages-par-jour-thunderbird.htm" text:style-name="Internet_20_link" text:visited-style-name="Visited_20_Internet_20_Link">Classer les messages par jour dans Thunderbird</text:a> » par arobas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9:04</meta:creation-date>
    <dc:creator>Generated</dc:creator>
    <dc:date>2026-09-15T13::19:04</dc:date>
    <dc:language>en-US</dc:language>
    <meta:editing-cycles>1</meta:editing-cycles>
    <meta:editing-duration>PT0S</meta:editing-duration>
    <dc:title>tutoriel:internet:thunderbird:classer:jours:start</dc:title>
  </office:meta>
</office:document-meta>
</file>