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16d85b27f1b002e675e2851f866791c.png"/>
  <manifest:file-entry manifest:media-type="image/png" manifest:full-path="Pictures/89ce9da169f7ea2dde5d341ecca72da8.png"/>
  <manifest:file-entry manifest:media-type="image/png" manifest:full-path="Pictures/53014f140247d4fa43ac20af9864814a.png"/>
  <manifest:file-entry manifest:media-type="image/png" manifest:full-path="Pictures/2aa7ef929c92efef5ab769c167e2136f.png"/>
  <manifest:file-entry manifest:media-type="image/png" manifest:full-path="Pictures/5a1263e59eeff50e319deb3a642e18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ovh:mutu:commander:start"/><text:bookmark-start text:name="__RefHeading___commander_un_hebergement_mutualise_chez_ovh_1"/><text:bookmark-start text:name="commander_un_hebergement_mutualise_chez_ovh"/>Commander un hébergement mutualisé chez OVH<text:bookmark-end text:name="__RefHeading___commander_un_hebergement_mutualise_chez_ovh_1"/><text:bookmark-end text:name="commander_un_hebergement_mutualise_chez_ovh"/></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Allez sur <text:a xlink:type="simple" xlink:href="https://www.ovh.com/fr/hebergement-web/" text:style-name="Internet_20_link" text:visited-style-name="Visited_20_Internet_20_Link">https://www.ovh.com/fr/hebergement-web/</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hoisissez votre formule</text:span> (ici, la formule perso qui comprend l'hébergement web ainsi qu'une messagerie mais pas d'accès SSH) et cliquez sur le bouton <text:span text:style-name="Plugin_Keyboard___keyboard">Commander</text:span> :<draw:frame draw:style-name="mediacenter" draw:name="0" text:anchor-type="paragraph" draw:z-index="0" svg:width="6.9320833333333cm" style:rel-width="100%" svg:height="18.520833333333cm" style:rel-height="scale"><draw:image xlink:href="Pictures/d16d85b27f1b002e675e2851f866791c.png" xlink:type="simple" xlink:show="embed" xlink:actuate="onLoad"/></draw:frame><text:span text:style-name="Strong_20_Emphasis">Configurez votre Hébergement Web</text:span> :<text:span text:style-name="Strong_20_Emphasis">Sans module pré-installé</text:span> (ce n'est jamais utile) :<draw:frame draw:style-name="mediacenter" draw:name="1" text:anchor-type="paragraph" draw:z-index="1" svg:width="10.583333333333cm" svg:height="6.5028703703704cm"><draw:image xlink:href="Pictures/89ce9da169f7ea2dde5d341ecca72da8.png" xlink:type="simple" xlink:show="embed" xlink:actuate="onLoad"/></draw:frame><text:span text:style-name="Strong_20_Emphasis">Avec un certificat (gratuit) SSL Let’s Encrypt</text:span> afin que par la suite, Dolibarr puisse être accédé en sécurisé par HTTPS, Cliquez sur <text:span text:style-name="Plugin_Keyboard___keyboard">Suivant</text:span> :<draw:frame draw:style-name="mediacenter" draw:name="2" text:anchor-type="paragraph" draw:z-index="2" svg:width="10.583333333333cm" svg:height="6.3264814814815cm"><draw:image xlink:href="Pictures/53014f140247d4fa43ac20af9864814a.png" xlink:type="simple" xlink:show="embed" xlink:actuate="onLoad"/></draw:frame><text:span text:style-name="Strong_20_Emphasis">on vous propose de prendre un nom de domaine</text:span> (rien d’obligatoire si vous en avez déjà un mais il faudra le configurer pour ajouter un champ pour Dolibarr). Si vous prenez un nom de domaine, inutile de prendre les options DNS Anycast et Visibilité Pro. Après votre décision de prendre un nom de domaine ou non, cliquez sur <text:span text:style-name="Plugin_Keyboard___keyboard">Continuer la commande</text:span> :<draw:frame draw:style-name="mediacenter" draw:name="3" text:anchor-type="paragraph" draw:z-index="3" svg:width="10.583333333333cm" svg:height="4.1862962962963cm"><draw:image xlink:href="Pictures/2aa7ef929c92efef5ab769c167e2136f.png" xlink:type="simple" xlink:show="embed" xlink:actuate="onLoad"/></draw:frame><text:span text:style-name="Strong_20_Emphasis">Payez</text:span> :<draw:frame draw:style-name="mediacenter" draw:name="4" text:anchor-type="paragraph" draw:z-index="4" svg:width="10.583333333333cm" svg:height="5.667962962963cm"><draw:image xlink:href="Pictures/5a1263e59eeff50e319deb3a642e1826.png" xlink:type="simple" xlink:show="embed" xlink:actuate="onLoad"/></draw:frame>La commande est validée<text:span text:style-name="Strong_20_Emphasis">Attendez la livraison</text:span>Surveillez vos mails : vous recevrez les identifiants de connexion FTP</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ibremaster.ovh/comment-installer-dolibarr-v14-dans-un-hebergement-mutualise-professionnel/" text:style-name="Internet_20_link" text:visited-style-name="Visited_20_Internet_20_Link">https://libremaster.ovh/comment-installer-dolibarr-v14-dans-un-hebergement-mutualise-professionnel/</text:a></text:p>
      <text:p text:style-name="Horizontal_20_Line"/>
      <text:p text:style-name="Text_20_body"><text:span text:style-name="Emphasis">Basé sur « <text:a xlink:type="simple" xlink:href="https://libremaster.ovh/comment-installer-dolibarr-v14-dans-un-hebergement-mutualise-professionnel/" text:style-name="Internet_20_link" text:visited-style-name="Visited_20_Internet_20_Link">Comment installer dolibarr v14 dans un hebergement mutualise professionnel</text:a> » par libremaster.ov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6:49</meta:creation-date>
    <dc:creator>Generated</dc:creator>
    <dc:date>2026-09-15T13::56:49</dc:date>
    <dc:language>en-US</dc:language>
    <meta:editing-cycles>1</meta:editing-cycles>
    <meta:editing-duration>PT0S</meta:editing-duration>
    <dc:title>tutoriel:internet:ovh:mutu:commander:start</dc:title>
  </office:meta>
</office:document-meta>
</file>