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54d5936db5f75799dd9ad2503fedab8.png"/>
  <manifest:file-entry manifest:media-type="image/png" manifest:full-path="Pictures/93832ac45aae841e3bf256dbcac5a022.png"/>
  <manifest:file-entry manifest:media-type="image/png" manifest:full-path="Pictures/b46fdb41ef955455f5574f232cd44545.png"/>
  <manifest:file-entry manifest:media-type="image/png" manifest:full-path="Pictures/6dcc8cf4265855615b5b2d1c7d9cd13f.png"/>
  <manifest:file-entry manifest:media-type="image/png" manifest:full-path="Pictures/7be1b40fbe75d12de826a0eef01d035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freebox:telecharger:start"/><text:bookmark-start text:name="__RefHeading___telecharger_depuis_la_freebox_revolution_tout_en_restant_discret_1"/><text:bookmark-start text:name="telecharger_depuis_la_freebox_revolution_tout_en_restant_discret"/>Télécharger depuis la Freebox Révolution tout en restant discret<text:bookmark-end text:name="__RefHeading___telecharger_depuis_la_freebox_revolution_tout_en_restant_discret_1"/><text:bookmark-end text:name="telecharger_depuis_la_freebox_revolution_tout_en_restant_discre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client_vpn_3"/><text:bookmark-start text:name="premiere_etapeclient_vpn"/>Première étape : client VPN<text:bookmark-end text:name="__RefHeading___premiere_etapeclient_vpn_3"/><text:bookmark-end text:name="premiere_etapeclient_vpn"/></text:h>
      <text:p text:style-name="Text_20_body">L'utilisation d'un client VPN rend la Freebox invisible, notamment quand on télécharge depuis la Freebox.</text:p>
      <text:p text:style-name="Text_20_body">Le VPN connecte la Freebox à un serveur situé à l’étranger → elle récupère donc une adresse IP liée à ce serveur et sera considérée comme située à l’étranger.</text:p>
      <text:p text:style-name="Text_20_body"><text:span text:style-name="Strong_20_Emphasis">Inscription à un service VPN</text:span> : il faut d'abord disposer d’un compte sur un service de VPN. Citons des services gratuits :<text:span text:style-name="Strong_20_Emphasis"><text:a xlink:type="simple" xlink:href="http://www.cyberghostvpn.com/fr" text:style-name="Internet_20_link" text:visited-style-name="Visited_20_Internet_20_Link">CyberGhost</text:a></text:span><text:span text:style-name="Strong_20_Emphasis"><text:a xlink:type="simple" xlink:href="http://freedom-ip.com/fr/home" text:style-name="Internet_20_link" text:visited-style-name="Visited_20_Internet_20_Link">Freedom IP</text:a></text:span><text:span text:style-name="Strong_20_Emphasis">Security Kiss</text:span> : créez un compte<text:span text:style-name="Strong_20_Emphasis">Allez sur <text:a xlink:type="simple" xlink:href="https://www.securitykiss.com" text:style-name="Internet_20_link" text:visited-style-name="Visited_20_Internet_20_Link">https://www.securitykiss.com</text:a></text:span><text:span text:style-name="Strong_20_Emphasis">cliquez sur Espace client</text:span> (en haut, à droite)<text:span text:style-name="Strong_20_Emphasis">Renseignez l'ID client et le mot de passe</text:span> reçus par mail.<text:span text:style-name="Strong_20_Emphasis">Téléchargez le fichier ovpn destiné à Android</text:span>, c'est celui qui fonctionnera avec votre freebox :onglet DownloadAndroïdCliquez sur le bouton <text:span text:style-name="Plugin_Keyboard___keyboard">Download</text:span> du paragraphe OpenVPN<draw:frame draw:style-name="mediacenter" draw:name="0" text:anchor-type="paragraph" draw:z-index="0" svg:width="10.583333333333cm" svg:height="15.948291782087cm"><draw:image xlink:href="Pictures/b54d5936db5f75799dd9ad2503fedab8.png" xlink:type="simple" xlink:show="embed" xlink:actuate="onLoad"/></draw:frame><text:span text:style-name="Strong_20_Emphasis">Décompressez le fichier zip.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Réglage Freebox</text:span>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eule la Freebox passera par ce VPN et non les ordinateurs reliés à la Freebox.</text:p></table:table-cell></table:table-row></table:table></draw:text-box></draw:frame></text:p>
      <text:p text:style-name="Text_20_body">Connectez-vous à <text:a xlink:type="simple" xlink:href="http://mafreebox.freebox.fr" text:style-name="Internet_20_link" text:visited-style-name="Visited_20_Internet_20_Link">Freebox OS</text:a>Ouvrez les <text:span text:style-name="Strong_20_Emphasis">Paramètres de la Freebox</text:span>, cliquez sur client VPN :<draw:frame draw:style-name="mediacenter" draw:name="1" text:anchor-type="paragraph" draw:z-index="1" svg:width="10.583333333333cm" svg:height="6.0854166666667cm"><draw:image xlink:href="Pictures/93832ac45aae841e3bf256dbcac5a022.png" xlink:type="simple" xlink:show="embed" xlink:actuate="onLoad"/></draw:frame>onglet <text:span text:style-name="Strong_20_Emphasis">Configuration VPN</text:span>, appuyez sur le bouton <text:span text:style-name="Plugin_Keyboard___keyboard">Ajouter une connexion</text:span> :<draw:frame draw:style-name="mediacenter" draw:name="2" text:anchor-type="paragraph" draw:z-index="2" svg:width="10.583333333333cm" svg:height="5.2786008230453cm"><draw:image xlink:href="Pictures/b46fdb41ef955455f5574f232cd44545.png" xlink:type="simple" xlink:show="embed" xlink:actuate="onLoad"/></draw:frame>Choisissez le nom du clienttype de serveur VPN : openVPNfichier de configuration : Allez chercher le fichier openvpn téléchargé<draw:frame draw:style-name="mediacenter" draw:name="3" text:anchor-type="paragraph" draw:z-index="3" svg:width="10.583333333333cm" svg:height="8.1330049261084cm"><draw:image xlink:href="Pictures/6dcc8cf4265855615b5b2d1c7d9cd13f.png" xlink:type="simple" xlink:show="embed" xlink:actuate="onLoad"/></draw:frame><text:span text:style-name="Strong_20_Emphasis">La nouvelle connexion apparaît</text:span> :sélectionnez-la dans la listeet <text:span text:style-name="Plugin_Keyboard___keyboard">Appliquer</text:span><draw:frame draw:style-name="mediacenter" draw:name="4" text:anchor-type="paragraph" draw:z-index="4" svg:width="10.583333333333cm" svg:height="5.3376811594203cm"><draw:image xlink:href="Pictures/7be1b40fbe75d12de826a0eef01d0353.png" xlink:type="simple" xlink:show="embed" xlink:actuate="onLoad"/></draw:frame>Depuis l’onglet “État de la connexion VPN” vous pourrez vérifier si la Freebox est bien connectée au serveur VPN et l’état de cette connexion.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universfreebox.com/article/35870/Tuto-telechargez-depuis-la-Freebox-Revolution-tout-en-restant-discret" text:style-name="Internet_20_link" text:visited-style-name="Visited_20_Internet_20_Link">Télécharger depuis la Freebox Révolution tout en restant discret</text:a><text:span text:style-name="Strong_20_Emphasis">(fr)</text:span> <text:a xlink:type="simple" xlink:href="http://blogmotion.fr/systeme/openvpn-client-11218" text:style-name="Internet_20_link" text:visited-style-name="Visited_20_Internet_20_Link">Comment télécharger en VPN avec la Freebox Révolution</text:a></text:p>
      <text:p text:style-name="Horizontal_20_Line"/>
      <text:p text:style-name="Text_20_body"><text:span text:style-name="Emphasis">Basé sur « <text:a xlink:type="simple" xlink:href="https://www.universfreebox.com/article/35870/Tuto-telechargez-depuis-la-Freebox-Revolution-tout-en-restant-discret" text:style-name="Internet_20_link" text:visited-style-name="Visited_20_Internet_20_Link">Télécharger depuis la Freebox Révolution tout en restant discret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7:14</meta:creation-date>
    <dc:creator>Generated</dc:creator>
    <dc:date>2026-09-15T12::37:14</dc:date>
    <dc:language>en-US</dc:language>
    <meta:editing-cycles>1</meta:editing-cycles>
    <meta:editing-duration>PT0S</meta:editing-duration>
    <dc:title>tutoriel:internet:freebox:telecharger:start</dc:title>
  </office:meta>
</office:document-meta>
</file>