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708e8f3e44a1ec536470a94bf12fee.png"/>
  <manifest:file-entry manifest:media-type="image/png" manifest:full-path="Pictures/a453368a4f48cc294821fb66afae64c8.png"/>
  <manifest:file-entry manifest:media-type="image/png" manifest:full-path="Pictures/ef5eab49f1535ec74b470cb471cfb170.png"/>
  <manifest:file-entry manifest:media-type="image/png" manifest:full-path="Pictures/1aea449327f29e6086cfc7fccd46df3c.png"/>
  <manifest:file-entry manifest:media-type="image/png" manifest:full-path="Pictures/2e9b01dbdb11520b150b8079e01ee4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dsl:dns:start"/><text:bookmark-start text:name="__RefHeading___connexion_adslaugmenter_la_vitesse_de_connexion_internet_avec_un_serveur_dns_1"/><text:bookmark-start text:name="connexion_adslaugmenter_la_vitesse_de_connexion_internet_avec_un_serveur_dns"/>connexion ADSL : augmenter la vitesse de connexion internet avec un serveur DNS<text:bookmark-end text:name="__RefHeading___connexion_adslaugmenter_la_vitesse_de_connexion_internet_avec_un_serveur_dns_1"/><text:bookmark-end text:name="connexion_adslaugmenter_la_vitesse_de_connexion_internet_avec_un_serveur_dns"/></text:h>
      <text:p text:style-name="Text_20_body"><draw:frame draw:style-name="mediacenter" draw:name="0" text:anchor-type="paragraph" draw:z-index="0" svg:width="10.583333333333cm" svg:height="14.433333333333cm"><draw:image xlink:href="Pictures/e8708e8f3e44a1ec536470a94bf12fee.png" xlink:type="simple" xlink:show="embed" xlink:actuate="onLoad"/></draw:frame></text:p>
      <text:p text:style-name="Text_20_body"><draw:frame draw:style-name="mediacenter" draw:name="1" text:anchor-type="paragraph" draw:z-index="1" svg:width="10.583333333333cm" svg:height="4.5393884163629cm"><draw:image xlink:href="Pictures/a453368a4f48cc294821fb66afae64c8.png" xlink:type="simple" xlink:show="embed" xlink:actuate="onLoad"/></draw:frame></text:p>
      <text:p text:style-name="Text_20_body"><draw:frame draw:style-name="mediacenter" draw:name="2" text:anchor-type="paragraph" draw:z-index="2" svg:width="10.583333333333cm" svg:height="12.810572139303cm"><draw:image xlink:href="Pictures/ef5eab49f1535ec74b470cb471cfb170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11.055120481928cm"><draw:image xlink:href="Pictures/1aea449327f29e6086cfc7fccd46df3c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10.193698175788cm"><draw:image xlink:href="Pictures/2e9b01dbdb11520b150b8079e01ee4af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0:13</meta:creation-date>
    <dc:creator>Generated</dc:creator>
    <dc:date>2026-09-15T12::30:13</dc:date>
    <dc:language>en-US</dc:language>
    <meta:editing-cycles>1</meta:editing-cycles>
    <meta:editing-duration>PT0S</meta:editing-duration>
    <dc:title>tutoriel:internet:adsl:dns:start</dc:title>
  </office:meta>
</office:document-meta>
</file>