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b63fc00973627739f08b89387f9de37.jpg"/>
  <manifest:file-entry manifest:media-type="image/jpeg" manifest:full-path="Pictures/f94dcc5674375b854d7ba2e322abba61.jpg"/>
  <manifest:file-entry manifest:media-type="image/png" manifest:full-path="Pictures/ad117573d44abe5a10d2872476668c4a.png"/>
  <manifest:file-entry manifest:media-type="image/png" manifest:full-path="Pictures/3c9be25956f79924bac034e2dfb687ab.png"/>
  <manifest:file-entry manifest:media-type="image/jpeg" manifest:full-path="Pictures/05640ed2d3d5fdfd6700d7566a9149bd.jpg"/>
  <manifest:file-entry manifest:media-type="image/jpeg" manifest:full-path="Pictures/818c0b908c26929f0b5fb7c3dd334d4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4g:cle:start"/><text:bookmark-start text:name="__RefHeading___se_connecter_a_internet_avec_une_cle_4g_et_partager_cette_connexion _1"/><text:bookmark-start text:name="se_connecter_a_internet_avec_une_cle_4g_et_partager_cette_connexion "/>Se connecter à Internet avec une clé 4G et partager cette connexion <text:bookmark-end text:name="__RefHeading___se_connecter_a_internet_avec_une_cle_4g_et_partager_cette_connexion _1"/><text:bookmark-end text:name="se_connecter_a_internet_avec_une_cle_4g_et_partager_cette_connexion "/></text:h>
      <text:p text:style-name="Text_20_body">Ce tuto concerne ceux qui habitent dans un quartier où la fibre n’est pas encore installée.</text:p>
      <text:p text:style-name="Text_20_body">En attendant, il faut trouver une alternative si le débit ADSL est médiocre.</text:p>
      <text:p text:style-name="Text_20_body">Commencez par regarder si votre logement est proche d’une antenne 4G à l’aide du site <text:a xlink:type="simple" xlink:href="https://www.cartoradio.fr/cartoradio/web/" text:style-name="Internet_20_link" text:visited-style-name="Visited_20_Internet_20_Link">Cartoradio.fr</text:a>.</text:p>
      <text:p text:style-name="Text_20_body">Supposons que l'antenne la plus proche soit à moins de 300 mètres du logemen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un PC</text:span> équipé d’une carte ou d’une clé <text:span text:style-name="Strong_20_Emphasis">Wi-Fi</text:span><text:span text:style-name="Strong_20_Emphasis">un forfait mobile</text:span> (Free à 15,99 € avec Internet illimité en 4G (ou 100 Go pour les non abonnés Freebox)<text:span text:style-name="Strong_20_Emphasis">une clé 4G</text:span> <text:a xlink:type="simple" xlink:href="https://amzn.to/2GSN4JI" text:style-name="Internet_20_link" text:visited-style-name="Visited_20_Internet_20_Link">Huawei E3372</text:a><text:span text:style-name="Strong_20_Emphasis">une carte SIM</text:span><text:span text:style-name="Strong_20_Emphasis">un petit routeur</text:span> <text:a xlink:type="simple" xlink:href="https://amzn.to/2GyInoY" text:style-name="Internet_20_link" text:visited-style-name="Visited_20_Internet_20_Link">TP-Link TL-MR3020</text:a> pour partager la connexion entre les différents appareils : <text:a xlink:type="simple" xlink:href="https://www.justgeek.fr/comment-partager-la-connexion-de-votre-cle-4g-56093/" text:style-name="Internet_20_link" text:visited-style-name="Visited_20_Internet_20_Link">https://www.justgeek.fr/comment-partager-la-connexion-de-votre-cle-4g-56093/</text:a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Logez la carte SIM</text:span> fournie par l’opérateur <text:span text:style-name="Strong_20_Emphasis">dans le compartiment pour carte SIM de la clé</text:span>.<draw:frame draw:style-name="mediacenter" draw:name="0" text:anchor-type="paragraph" draw:z-index="0" svg:width="10.583333333333cm" svg:height="7.9302511415525cm"><draw:image xlink:href="Pictures/1b63fc00973627739f08b89387f9de37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onnexion directe</text:span> (Se connecter à Internet avec une clé 4G) :<text:span text:style-name="Strong_20_Emphasis">Mise en place</text:span> :<text:span text:style-name="Strong_20_Emphasis">Connectez la clé sur un port USB</text:span> de l’ordinateur : la machine la détecte automatiquement<draw:frame draw:style-name="mediacenter" draw:name="1" text:anchor-type="paragraph" draw:z-index="1" svg:width="10.583333333333cm" svg:height="7.9302511415525cm"><draw:image xlink:href="Pictures/f94dcc5674375b854d7ba2e322abba61.jpg" xlink:type="simple" xlink:show="embed" xlink:actuate="onLoad"/></draw:frame>Sous Linux, c'est tout.Si vous êtes sous Windows, exécutez le fichier <text:span text:style-name="Strong_20_Emphasis">AutoRun.exe</text:span> sur la clé<text:span text:style-name="Strong_20_Emphasis">Ouvrez une page Internet</text:span> pour vérifier.<text:span text:style-name="Strong_20_Emphasis">Pour accéder aux informations en lien avec la clé 4G et son forfait</text:span> (et peaufiner les réglages), ouvrez <text:a xlink:type="simple" xlink:href="http://192.168.8.1" text:style-name="Internet_20_link" text:visited-style-name="Visited_20_Internet_20_Link">http://192.168.8.1</text:a> dans votre navigateur :un clic sur l'<text:span text:style-name="Strong_20_Emphasis">icône du réseau</text:span> ouvre les réglages du réseauun clic sur l'<text:span text:style-name="Strong_20_Emphasis">icône de la clé</text:span> ouvre les réglages de la clé<draw:frame draw:style-name="mediacenter" draw:name="2" text:anchor-type="paragraph" draw:z-index="2" svg:width="10.583333333333cm" svg:height="8.4152912621359cm"><draw:image xlink:href="Pictures/ad117573d44abe5a10d2872476668c4a.png" xlink:type="simple" xlink:show="embed" xlink:actuate="onLoad"/></draw:frame><text:span text:style-name="Strong_20_Emphasis">Partager la connexion</text:span> :<text:span text:style-name="Strong_20_Emphasis">Connexion</text:span> :Sur le côté du routeur, à côté du port Ethernet, <text:span text:style-name="Strong_20_Emphasis">positionnez le bouton sur 3G/4G</text:span><text:span text:style-name="Strong_20_Emphasis">Alimentez le routeur</text:span> sur une prise secteur ou via un port USB de votre ordinateur<text:span text:style-name="Strong_20_Emphasis">Connectez votre clé 4G sur le port USB du routeur</text:span><draw:frame draw:style-name="mediacenter" draw:name="3" text:anchor-type="paragraph" draw:z-index="3" svg:width="10.583333333333cm" svg:height="3.1013873052071cm"><draw:image xlink:href="Pictures/3c9be25956f79924bac034e2dfb687ab.png" xlink:type="simple" xlink:show="embed" xlink:actuate="onLoad"/></draw:frame><text:span text:style-name="Strong_20_Emphasis">Depuis votre PC</text:span>, <text:span text:style-name="Strong_20_Emphasis">connectez-vous au point d’accès Wi-Fi du routeur</text:span>. Pour vous aider, le SSID et le mot de passe sont inscrits sur le côté du routeur. À noter que vous pouvez également vous servir du bouton WPSDans votre navigateur Web, <text:span text:style-name="Strong_20_Emphasis">entrez l’adresse du routeur <text:a xlink:type="simple" xlink:href="http://192.168.0.254/" text:style-name="Internet_20_link" text:visited-style-name="Visited_20_Internet_20_Link">http://192.168.0.254/</text:a></text:span> pour <text:span text:style-name="Strong_20_Emphasis">accéder à l’interface d’administration</text:span>Tapez l’identifiant et mot de passe (par défaut : admin et admin)<draw:frame draw:style-name="mediacenter" draw:name="4" text:anchor-type="paragraph" draw:z-index="4" svg:width="10.583333333333cm" svg:height="7.2605067985167cm"><draw:image xlink:href="Pictures/05640ed2d3d5fdfd6700d7566a9149bd.jpg" xlink:type="simple" xlink:show="embed" xlink:actuate="onLoad"/></draw:frame>Dans l’onglet Wireless, modifiez les paramètres Wi-Fi. Vous pouvez par exemple changer le SSID et le mot de passe Wi-Fi d’origine<draw:frame draw:style-name="mediacenter" draw:name="5" text:anchor-type="paragraph" draw:z-index="5" svg:width="10.583333333333cm" svg:height="6.2151431209603cm"><draw:image xlink:href="Pictures/818c0b908c26929f0b5fb7c3dd334d45.jp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Il ne vous reste plus qu’à partager le mot de passe Wi-Fi avec votre famille ou vos amis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justgeek.fr/se-connecter-a-internet-avec-une-cle-4g-56051/" text:style-name="Internet_20_link" text:visited-style-name="Visited_20_Internet_20_Link">https://www.justgeek.fr/se-connecter-a-internet-avec-une-cle-4g-56051/</text:a><text:span text:style-name="Strong_20_Emphasis">(fr)</text:span> <text:a xlink:type="simple" xlink:href="https://www.justgeek.fr/comment-partager-la-connexion-de-votre-cle-4g-56093/" text:style-name="Internet_20_link" text:visited-style-name="Visited_20_Internet_20_Link">https://www.justgeek.fr/comment-partager-la-connexion-de-votre-cle-4g-56093/</text:a><text:span text:style-name="Strong_20_Emphasis">(fr)</text:span> <text:a xlink:type="simple" xlink:href="https://lecrabeinfo.net/se-connecter-a-internet-dongle-cle-usb-3g-4g-sans-box-sans-wifi-en-vacances-en-france-et-etranger.html" text:style-name="Internet_20_link" text:visited-style-name="Visited_20_Internet_20_Link">https://lecrabeinfo.net/se-connecter-a-internet-dongle-cle-usb-3g-4g-sans-box-sans-wifi-en-vacances-en-france-et-etranger.html</text:a><text:span text:style-name="Strong_20_Emphasis">(fr)</text:span> <text:a xlink:type="simple" xlink:href="https://lecrabeinfo.net/creer-sa-propre-box-4g.html" text:style-name="Internet_20_link" text:visited-style-name="Visited_20_Internet_20_Link">https://lecrabeinfo.net/creer-sa-propre-box-4g.html</text:a><text:span text:style-name="Strong_20_Emphasis">(fr)</text:span> <text:a xlink:type="simple" xlink:href="https://lecrabeinfo.net/installer-configurer-mini-box-4g-lte-tp-link-tl-wr902ac-huawei-e3372.html" text:style-name="Internet_20_link" text:visited-style-name="Visited_20_Internet_20_Link">https://lecrabeinfo.net/installer-configurer-mini-box-4g-lte-tp-link-tl-wr902ac-huawei-e3372.html</text:a><text:span text:style-name="Strong_20_Emphasis">(fr)</text:span> <text:a xlink:type="simple" xlink:href="https://lecrabeinfo.net/huawei-e3372-modem-usb-lte-4g-installer-firmware-hilink-routeur-firmware-stick-modem.html" text:style-name="Internet_20_link" text:visited-style-name="Visited_20_Internet_20_Link">https://lecrabeinfo.net/huawei-e3372-modem-usb-lte-4g-installer-firmware-hilink-routeur-firmware-stick-modem.html</text:a></text:p>
      <text:p text:style-name="Horizontal_20_Line"/>
      <text:p text:style-name="Text_20_body"><text:span text:style-name="Emphasis">Basé sur « <text:a xlink:type="simple" xlink:href="https://www.justgeek.fr/se-connecter-a-internet-avec-une-cle-4g-56051/" text:style-name="Internet_20_link" text:visited-style-name="Visited_20_Internet_20_Link">Comment se connecter à Internet avec une clé 4G ?</text:a> » par justgeek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8:49</meta:creation-date>
    <dc:creator>Generated</dc:creator>
    <dc:date>2026-09-15T13::18:49</dc:date>
    <dc:language>en-US</dc:language>
    <meta:editing-cycles>1</meta:editing-cycles>
    <meta:editing-duration>PT0S</meta:editing-duration>
    <dc:title>tutoriel:internet:4g:cle:start</dc:title>
  </office:meta>
</office:document-meta>
</file>