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78ce6469e8c77bbaf8d5f2e9910218.png"/>
  <manifest:file-entry manifest:media-type="image/png" manifest:full-path="Pictures/a95f210fc2bc19e9b3c908896b8f6ddf.png"/>
  <manifest:file-entry manifest:media-type="image/png" manifest:full-path="Pictures/589f04ddd494b5eee19c19b4f74e147a.png"/>
  <manifest:file-entry manifest:media-type="image/png" manifest:full-path="Pictures/1d9b757c3066a6ae2f87b1e76df31635.png"/>
  <manifest:file-entry manifest:media-type="image/png" manifest:full-path="Pictures/ce7405e0b745e8d9b170e8314040f60c.png"/>
  <manifest:file-entry manifest:media-type="image/png" manifest:full-path="Pictures/4a2c6aed33379abad022f70a17a62038.png"/>
  <manifest:file-entry manifest:media-type="image/png" manifest:full-path="Pictures/d421759785b083031f58396ad206ce85.png"/>
  <manifest:file-entry manifest:media-type="image/png" manifest:full-path="Pictures/543ee253dcf3316e63a5a3405dbe687c.png"/>
  <manifest:file-entry manifest:media-type="image/png" manifest:full-path="Pictures/de090dcd004ef4ebcc24548d358592b9.png"/>
  <manifest:file-entry manifest:media-type="image/png" manifest:full-path="Pictures/d9cc14ded288e32ef1e818ece12c85c9.png"/>
  <manifest:file-entry manifest:media-type="image/png" manifest:full-path="Pictures/f894cf6a554950d21e20a23f996a9b36.png"/>
  <manifest:file-entry manifest:media-type="image/png" manifest:full-path="Pictures/ac48764f6a57e494bb980396531b50c5.png"/>
  <manifest:file-entry manifest:media-type="image/png" manifest:full-path="Pictures/e2d6f71a3114a570343661e22db567ee.png"/>
  <manifest:file-entry manifest:media-type="image/png" manifest:full-path="Pictures/80e4df8c50948034b8abc29854ebe2b0.png"/>
  <manifest:file-entry manifest:media-type="image/png" manifest:full-path="Pictures/fa5ea37856b6af08d133bd28ad7b6349.png"/>
  <manifest:file-entry manifest:media-type="image/png" manifest:full-path="Pictures/464af8b700f2e9ce46f2b268f0dd9e7d.png"/>
  <manifest:file-entry manifest:media-type="image/png" manifest:full-path="Pictures/bec3717f64b825e9dcebea009447d470.png"/>
  <manifest:file-entry manifest:media-type="image/png" manifest:full-path="Pictures/9d145ea2872bec10f3262407586b70e1.png"/>
  <manifest:file-entry manifest:media-type="image/png" manifest:full-path="Pictures/b5f544708602c4938f15142db77aa1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4g:box:tlwr902ac:start"/><text:bookmark-start text:name="__RefHeading___mini-box_4g_tp-link_tl-wr902ac_huawei_e3372installation_et_configuration_1"/><text:bookmark-start text:name="mini-box_4g_tp-link_tl-wr902ac_huawei_e3372installation_et_configuration"/>Mini-box 4G TP-Link TL-WR902AC + Huawei E3372 : installation et configuration<text:bookmark-end text:name="__RefHeading___mini-box_4g_tp-link_tl-wr902ac_huawei_e3372installation_et_configuration_1"/><text:bookmark-end text:name="mini-box_4g_tp-link_tl-wr902ac_huawei_e3372installation_et_configur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PC équipé d’une carte Wi-Fi</text:span><text:span text:style-name="Strong_20_Emphasis">routeur TP-Link TL-WR902AC</text:span><text:span text:style-name="Strong_20_Emphasis">Modem LTE (clé 4G) Huawei E3372</text:span></text:p>
      <text:h text:style-name="Heading_20_2" text:outline-level="2"><text:bookmark-start text:name="__RefHeading___premiere_etapebranchement_3"/><text:bookmark-start text:name="premiere_etapebranchement"/>Première étape : branchement<text:bookmark-end text:name="__RefHeading___premiere_etapebranchement_3"/><text:bookmark-end text:name="premiere_etapebranchement"/></text:h>
      <text:p text:style-name="Text_20_body"><text:span text:style-name="Strong_20_Emphasis">Insérez la clé 4G</text:span> Huawei E3372 sur le port <text:span text:style-name="Strong_20_Emphasis">3G/4G USB</text:span> du routeur TL-WR902AC<draw:frame draw:style-name="mediacenter" draw:name="0" text:anchor-type="paragraph" draw:z-index="0" svg:width="10.583333333333cm" svg:height="5.5010993843448cm"><draw:image xlink:href="Pictures/e878ce6469e8c77bbaf8d5f2e9910218.png" xlink:type="simple" xlink:show="embed" xlink:actuate="onLoad"/></draw:frame><text:span text:style-name="Strong_20_Emphasis">Alimentez</text:span> le port mini-USB <text:span text:style-name="Strong_20_Emphasis">Power</text:span> du routeur sur le secteur (ou sur un port USB d’un ordinateur).<text:span text:style-name="Strong_20_Emphasis">Branchez le routeur TL-WR902AC</text:span> sur une prise secteur ou un port USB d’un ordinateur (Pour une utilisation permanente, préférez la connexion à une prise secteur)<draw:frame draw:style-name="mediacenter" draw:name="1" text:anchor-type="paragraph" draw:z-index="1" svg:width="10.583333333333cm" svg:height="10.530679933665cm"><draw:image xlink:href="Pictures/a95f210fc2bc19e9b3c908896b8f6ddf.png" xlink:type="simple" xlink:show="embed" xlink:actuate="onLoad"/></draw:frame><text:span text:style-name="Strong_20_Emphasis">Bouton Mode Switch</text:span> du routeur TL-WR902AC : sur <text:span text:style-name="Strong_20_Emphasis">Share ETH</text:span><draw:frame draw:style-name="mediacenter" draw:name="2" text:anchor-type="paragraph" draw:z-index="2" svg:width="10.583333333333cm" svg:height="7.0806642941874cm"><draw:image xlink:href="Pictures/589f04ddd494b5eee19c19b4f74e147a.png" xlink:type="simple" xlink:show="embed" xlink:actuate="onLoad"/></draw:frame></text:p>
      <text:h text:style-name="Heading_20_2" text:outline-level="2"><text:bookmark-start text:name="__RefHeading___autres_etapesdepuis_votre_pc_4"/><text:bookmark-start text:name="autres_etapesdepuis_votre_pc"/>Autres étapes : depuis votre PC<text:bookmark-end text:name="__RefHeading___autres_etapesdepuis_votre_pc_4"/><text:bookmark-end text:name="autres_etapesdepuis_votre_pc"/></text:h>
      <text:p text:style-name="Text_20_body"><text:span text:style-name="Strong_20_Emphasis">Connectez-vous au point d’accès Wi-Fi du routeur TL-WR902AC</text:span>, de préférence sur le réseau <text:span text:style-name="Strong_20_Emphasis">5 GHz</text:span> qui donnera un meilleur débit (SSID et mot de passe inscrits sous le routeur, mais vous pouvez également appuyer sur le bouton WPS du routeur TL-WR902AC pour vous connecter automatiquement)<draw:frame draw:style-name="mediacenter" draw:name="3" text:anchor-type="paragraph" draw:z-index="3" svg:width="10.583333333333cm" svg:height="16.168124392614cm"><draw:image xlink:href="Pictures/1d9b757c3066a6ae2f87b1e76df31635.png" xlink:type="simple" xlink:show="embed" xlink:actuate="onLoad"/></draw:frame><draw:frame draw:style-name="mediacenter" draw:name="4" text:anchor-type="paragraph" draw:z-index="4" svg:width="10.583333333333cm" svg:height="11.191820670773cm"><draw:image xlink:href="Pictures/ce7405e0b745e8d9b170e8314040f60c.png" xlink:type="simple" xlink:show="embed" xlink:actuate="onLoad"/></draw:frame><text:span text:style-name="Strong_20_Emphasis">Configuration du routeur</text:span><text:span text:style-name="Strong_20_Emphasis">Visitez <text:a xlink:type="simple" xlink:href="http://tplinkwifi.net" text:style-name="Internet_20_link" text:visited-style-name="Visited_20_Internet_20_Link">http://tplinkwifi.net</text:a> ou <text:a xlink:type="simple" xlink:href="http://192.168.0.1" text:style-name="Internet_20_link" text:visited-style-name="Visited_20_Internet_20_Link">http://192.168.0.1</text:a></text:span> dans votre navigateur pour vous connecter à l’interface d’administration.<text:span text:style-name="Strong_20_Emphasis">Identifiez-vous</text:span> (utilisateur / mot de passe par défaut : admin / admin)<draw:frame draw:style-name="mediacenter" draw:name="5" text:anchor-type="paragraph" draw:z-index="5" svg:width="10.583333333333cm" svg:height="5.605859375cm"><draw:image xlink:href="Pictures/4a2c6aed33379abad022f70a17a62038.png" xlink:type="simple" xlink:show="embed" xlink:actuate="onLoad"/></draw:frame>Le status s'affiche.<text:span text:style-name="Strong_20_Emphasis">Cliquez sur Quick Setup</text:span> (configuration rapide, menu de gauche) puis sur <text:span text:style-name="Plugin_Keyboard___keyboard">Next</text:span> pour lancer la configuration rapide<text:span text:style-name="Strong_20_Emphasis">Operation Mode</text:span> : cochez <text:span text:style-name="Strong_20_Emphasis">3G/4G Router</text:span> puis <text:span text:style-name="Plugin_Keyboard___keyboard">Next</text:span><text:span text:style-name="Strong_20_Emphasis">Time Zone</text:span> : fuseau horaire <text:span text:style-name="Strong_20_Emphasis">GMT+1</text:span> et <text:span text:style-name="Plugin_Keyboard___keyboard">Next</text:span><draw:frame draw:style-name="mediacenter" draw:name="6" text:anchor-type="paragraph" draw:z-index="6" svg:width="10.583333333333cm" svg:height="5.605859375cm"><draw:image xlink:href="Pictures/d421759785b083031f58396ad206ce85.png" xlink:type="simple" xlink:show="embed" xlink:actuate="onLoad"/></draw:frame><text:span text:style-name="Strong_20_Emphasis">Étape 3G/4G Settings</text:span> : configurez le point d’accès LTE (4G) en fonction de votre opérateur mobile et <text:span text:style-name="Plugin_Keyboard___keyboard">Next</text:span>. Par exemple pour Free :Region: FranceMobile ISP: Orange (Personal)Authentification Type: AutoDial Number: *99#APN: freeUsername:Password:<draw:frame draw:style-name="mediacenter" draw:name="7" text:anchor-type="paragraph" draw:z-index="7" svg:width="10.583333333333cm" svg:height="5.605859375cm"><draw:image xlink:href="Pictures/543ee253dcf3316e63a5a3405dbe687c.png" xlink:type="simple" xlink:show="embed" xlink:actuate="onLoad"/></draw:frame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PN des opérateurs mobiles en France :</text:p><text:p text:style-name="Text_20_body"><text:span text:style-name="Strong_20_Emphasis">Tableau simplifié</text:span></text:p><table:table table:style-name="Table"><table:table-column/><table:table-column/><table:table-column/><table:table-column/><table:table-column/><table:table-row><table:table-cell office:value-type="string" table:style-name="tablecell"/><table:table-cell office:value-type="string" table:style-name="tableheader"><text:p text:style-name="Table_20_Heading">  Free  </text:p></table:table-cell><table:table-cell office:value-type="string" table:style-name="tableheader"><text:p text:style-name="Table_20_Heading">  Bouygues<text:line-break/>B&amp;You  </text:p></table:table-cell><table:table-cell office:value-type="string" table:style-name="tableheader"><text:p text:style-name="Table_20_Heading">  Orange<text:line-break/>SOSH  </text:p></table:table-cell><table:table-cell office:value-type="string" table:style-name="tableheader"><text:p text:style-name="Table_20_Heading">  SFR illimité<text:line-break/>RED by SFR<text:line-break/>La poste mobile  </text:p></table:table-cell></table:table-row><table:table-row><table:table-cell office:value-type="string" table:style-name="tableheader"><text:p text:style-name="Table_20_Heading"> Authentication Type  </text:p></table:table-cell><table:table-cell office:value-type="string" table:style-name="tablecell"><text:p text:style-name="tablealignleft"> Auto   </text:p></table:table-cell><table:table-cell office:value-type="string" table:style-name="tablecell"><text:p text:style-name="tablealignleft"> Auto               </text:p></table:table-cell><table:table-cell office:value-type="string" table:style-name="tablecell"><text:p text:style-name="tablealignleft"> PAP             </text:p></table:table-cell><table:table-cell office:value-type="string" table:style-name="tablecell"><text:p text:style-name="tablealignleft"> Auto                                          </text:p></table:table-cell></table:table-row><table:table-row><table:table-cell office:value-type="string" table:style-name="tableheader"><text:p text:style-name="Table_20_Heading"> Dial Number          </text:p></table:table-cell><table:table-cell office:value-type="string" table:style-name="tablecell"><text:p text:style-name="tablealignleft"> *99#   </text:p></table:table-cell><table:table-cell office:value-type="string" table:style-name="tablecell"><text:p text:style-name="tablealignleft"> *99#               </text:p></table:table-cell><table:table-cell office:value-type="string" table:style-name="tablecell"><text:p text:style-name="tablealignleft"> *99#            </text:p></table:table-cell><table:table-cell office:value-type="string" table:style-name="tablecell"><text:p text:style-name="tablealignleft"> *99#                                          </text:p></table:table-cell></table:table-row><table:table-row><table:table-cell office:value-type="string" table:style-name="tableheader"><text:p text:style-name="Table_20_Heading"> APN                  </text:p></table:table-cell><table:table-cell office:value-type="string" table:style-name="tablecell"><text:p text:style-name="tablealignleft"> free   </text:p></table:table-cell><table:table-cell office:value-type="string" table:style-name="tablecell"><text:p text:style-name="tablealignleft"> mmsbouygtel.com    </text:p></table:table-cell><table:table-cell office:value-type="string" table:style-name="tablecell"><text:p text:style-name="tablealignleft"> orange          </text:p></table:table-cell><table:table-cell office:value-type="string" table:style-name="tablecell"><text:p text:style-name="tablealignleft"> sl2sfr                                        </text:p></table:table-cell></table:table-row><table:table-row><table:table-cell office:value-type="string" table:style-name="tableheader"><text:p text:style-name="Table_20_Heading"> Username         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orange          </text:p></table:table-cell><table:table-cell office:value-type="string" table:style-name="tablecell"/></table:table-row><table:table-row><table:table-cell office:value-type="string" table:style-name="tableheader"><text:p text:style-name="Table_20_Heading"> Password         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orange          </text:p></table:table-cell><table:table-cell office:value-type="string" table:style-name="tablecell"/></table:table-row></table:table><text:p text:style-name="Text_20_body"><text:span text:style-name="Strong_20_Emphasis">Liste détaillée</text:span> (source <text:a xlink:type="simple" xlink:href="https://www.phonandroid.com/astuce-configuration-parametres-apn-internet-sms-mms-operateurs-mvno.html" text:style-name="Internet_20_link" text:visited-style-name="Visited_20_Internet_20_Link">https://www.phonandroid.com/astuce-configuration-parametres-apn-internet-sms-mms-operateurs-mvno.html</text:a>)</text:p><table:table table:style-name="Table"><table:table-column/><table:table-column/><table:table-column/><table:table-column/><table:table-column/><table:table-column/><table:table-column/><table:table-row><table:table-cell office:value-type="string" table:style-name="tablecell"/><table:table-cell office:value-type="string" table:style-name="tableheader"/><table:table-cell office:value-type="string" table:style-name="tableheader"><text:p text:style-name="Table_20_Heading"> Nom           </text:p></table:table-cell><table:table-cell office:value-type="string" table:style-name="tableheader"><text:p text:style-name="Table_20_Heading"> APN              </text:p></table:table-cell><table:table-cell office:value-type="string" table:style-name="tableheader"><text:p text:style-name="Table_20_Heading"> utilisateur  </text:p></table:table-cell><table:table-cell office:value-type="string" table:style-name="tableheader"><text:p text:style-name="Table_20_Heading"> Mot de passe  </text:p></table:table-cell><table:table-cell office:value-type="string" table:style-name="tableheader"><text:p text:style-name="Table_20_Heading"> Type d'authentification  </text:p></table:table-cell></table:table-row><table:table-row><table:table-cell office:value-type="string" table:style-name="tableheader"><text:p text:style-name="Table_20_Heading"> Bouygues Telecom  </text:p></table:table-cell><table:table-cell office:value-type="string" table:style-name="tablecell"><text:p text:style-name="tablealignleft"> Internet + MMS               </text:p></table:table-cell><table:table-cell office:value-type="string" table:style-name="tablecell"><text:p text:style-name="tablealignleft"> Bouygues MMS  </text:p></table:table-cell><table:table-cell office:value-type="string" table:style-name="tablecell"><text:p text:style-name="tablealignleft"> mmsbouygtel.com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PAP                      </text:p></table:table-cell></table:table-row><table:table-row><table:table-cell office:value-type="string" table:style-name="tableheader"><text:p text:style-name="Table_20_Heading"> B&amp;You             </text:p></table:table-cell><table:table-cell office:value-type="string" table:style-name="tablecell"><text:p text:style-name="tablealignleft"> Internet + MMS               </text:p></table:table-cell><table:table-cell office:value-type="string" table:style-name="tablecell"><text:p text:style-name="tablealignleft"> Bouygues MMS  </text:p></table:table-cell><table:table-cell office:value-type="string" table:style-name="tablecell"><text:p text:style-name="tablealignleft"> mmsbouygtel.com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Aucune                   </text:p></table:table-cell></table:table-row><table:table-row><table:table-cell office:value-type="string" table:style-name="tableheader" table:number-rows-spanned="2"><text:p text:style-name="Table_20_Heading"> Free              </text:p></table:table-cell><table:table-cell office:value-type="string" table:style-name="tablecell"><text:p text:style-name="tablealignleft"> Internet                     </text:p></table:table-cell><table:table-cell office:value-type="string" table:style-name="tablecell"><text:p text:style-name="tablealignleft"> Free          </text:p></table:table-cell><table:table-cell office:value-type="string" table:style-name="tablecell"><text:p text:style-name="tablealignleft"> free         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Aucune                   </text:p></table:table-cell></table:table-row><table:table-row><table:table-cell office:value-type="string" table:style-name="tablecell"><text:p text:style-name="tablealignleft"> MMS                          </text:p></table:table-cell><table:table-cell office:value-type="string" table:style-name="tablecell"><text:p text:style-name="tablealignleft"> Free MMS      </text:p></table:table-cell><table:table-cell office:value-type="string" table:style-name="tablecell"><text:p text:style-name="tablealignleft"> mmsfree      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Aucune                   </text:p></table:table-cell></table:table-row><table:table-row><table:table-cell office:value-type="string" table:style-name="tableheader" table:number-rows-spanned="3"><text:p text:style-name="Table_20_Heading"> SFR               </text:p></table:table-cell><table:table-cell office:value-type="string" table:style-name="tablecell"><text:p text:style-name="tablealignleft"> Internet Forfaits illimités  </text:p></table:table-cell><table:table-cell office:value-type="string" table:style-name="tablecell"><text:p text:style-name="tablealignleft"> Internet SFR  </text:p></table:table-cell><table:table-cell office:value-type="string" table:style-name="tablecell"><text:p text:style-name="tablealignleft"> sl2sfr       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Aucune                   </text:p></table:table-cell></table:table-row><table:table-row><table:table-cell office:value-type="string" table:style-name="tablecell"><text:p text:style-name="tablealignleft"> Internet – Forfaits bloqués  </text:p></table:table-cell><table:table-cell office:value-type="string" table:style-name="tablecell"><text:p text:style-name="tablealignleft"> Internet SFR  </text:p></table:table-cell><table:table-cell office:value-type="string" table:style-name="tablecell"><text:p text:style-name="tablealignleft"> wapsfr       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Aucune                   </text:p></table:table-cell></table:table-row><table:table-row><table:table-cell office:value-type="string" table:style-name="tablecell"><text:p text:style-name="tablealignleft"> MMS                          </text:p></table:table-cell><table:table-cell office:value-type="string" table:style-name="tablecell"><text:p text:style-name="tablealignleft"> Mms SFR       </text:p></table:table-cell><table:table-cell office:value-type="string" table:style-name="tablecell"><text:p text:style-name="tablealignleft"> mmssfr       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Aucune                   </text:p></table:table-cell></table:table-row><table:table-row><table:table-cell office:value-type="string" table:style-name="tableheader" table:number-rows-spanned="2"><text:p text:style-name="Table_20_Heading"> RED by SFR        </text:p></table:table-cell><table:table-cell office:value-type="string" table:style-name="tablecell"><text:p text:style-name="tablealignleft"> Internet                     </text:p></table:table-cell><table:table-cell office:value-type="string" table:style-name="tablecell"><text:p text:style-name="tablealignleft"> Internet SFR  </text:p></table:table-cell><table:table-cell office:value-type="string" table:style-name="tablecell"><text:p text:style-name="tablealignleft"> sl2sfr       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Aucune                   </text:p></table:table-cell></table:table-row><table:table-row><table:table-cell office:value-type="string" table:style-name="tablecell"><text:p text:style-name="tablealignleft"> MMS                          </text:p></table:table-cell><table:table-cell office:value-type="string" table:style-name="tablecell"><text:p text:style-name="tablealignleft"> Mms SFR       </text:p></table:table-cell><table:table-cell office:value-type="string" table:style-name="tablecell"><text:p text:style-name="tablealignleft"> mmssfr       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Aucune                   </text:p></table:table-cell></table:table-row><table:table-row><table:table-cell office:value-type="string" table:style-name="tableheader" table:number-rows-spanned="2"><text:p text:style-name="Table_20_Heading"> Orange            </text:p></table:table-cell><table:table-cell office:value-type="string" table:style-name="tablecell"><text:p text:style-name="tablealignleft"> Internet                     </text:p></table:table-cell><table:table-cell office:value-type="string" table:style-name="tablecell"><text:p text:style-name="tablealignleft"> Orange World  </text:p></table:table-cell><table:table-cell office:value-type="string" table:style-name="tablecell"><text:p text:style-name="tablealignleft"> orange           </text:p></table:table-cell><table:table-cell office:value-type="string" table:style-name="tablecell"><text:p text:style-name="tablealignleft"> orange       </text:p></table:table-cell><table:table-cell office:value-type="string" table:style-name="tablecell"><text:p text:style-name="tablealignleft"> orange        </text:p></table:table-cell><table:table-cell office:value-type="string" table:style-name="tablecell"><text:p text:style-name="tablealignleft"> PAP                      </text:p></table:table-cell></table:table-row><table:table-row><table:table-cell office:value-type="string" table:style-name="tablecell"><text:p text:style-name="tablealignleft"> MMS                          </text:p></table:table-cell><table:table-cell office:value-type="string" table:style-name="tablecell"><text:p text:style-name="tablealignleft"> Orange MMS    </text:p></table:table-cell><table:table-cell office:value-type="string" table:style-name="tablecell"><text:p text:style-name="tablealignleft"> orange.acte  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PAP                      </text:p></table:table-cell></table:table-row><table:table-row><table:table-cell office:value-type="string" table:style-name="tableheader" table:number-rows-spanned="2"><text:p text:style-name="Table_20_Heading"> Sosh              </text:p></table:table-cell><table:table-cell office:value-type="string" table:style-name="tablecell"><text:p text:style-name="tablealignleft"> Internet                     </text:p></table:table-cell><table:table-cell office:value-type="string" table:style-name="tablecell"><text:p text:style-name="tablealignleft"> Orange World  </text:p></table:table-cell><table:table-cell office:value-type="string" table:style-name="tablecell"><text:p text:style-name="tablealignleft"> orange           </text:p></table:table-cell><table:table-cell office:value-type="string" table:style-name="tablecell"><text:p text:style-name="tablealignleft"> orange       </text:p></table:table-cell><table:table-cell office:value-type="string" table:style-name="tablecell"><text:p text:style-name="tablealignleft"> orange        </text:p></table:table-cell><table:table-cell office:value-type="string" table:style-name="tablecell"><text:p text:style-name="tablealignleft"> PAP                      </text:p></table:table-cell></table:table-row><table:table-row><table:table-cell office:value-type="string" table:style-name="tablecell"><text:p text:style-name="tablealignleft"> MMS                          </text:p></table:table-cell><table:table-cell office:value-type="string" table:style-name="tablecell"><text:p text:style-name="tablealignleft"> Orange MMS    </text:p></table:table-cell><table:table-cell office:value-type="string" table:style-name="tablecell"><text:p text:style-name="tablealignleft"> orange.acte      </text:p></table:table-cell><table:table-cell office:value-type="string" table:style-name="tablecell"/><table:table-cell office:value-type="string" table:style-name="tablecell"/><table:table-cell office:value-type="string" table:style-name="tablecell"><text:p text:style-name="tablealignleft"> PAP                      </text:p></table:table-cell></table:table-row></table:table></table:table-cell></table:table-row></table:table></draw:text-box></draw:frame></text:p>
      <text:p text:style-name="Text_20_body"><text:span text:style-name="Strong_20_Emphasis">Étape WAN Connection Type</text:span> : si vous avez relié votre box ADSL au port WAN du routeur TL-WR902AC, sélectionnez <text:span text:style-name="Strong_20_Emphasis">Dynamic IP</text:span> puis <text:span text:style-name="Plugin_Keyboard___keyboard">Next</text:span><draw:frame draw:style-name="mediacenter" draw:name="8" text:anchor-type="paragraph" draw:z-index="8" svg:width="10.583333333333cm" svg:height="5.605859375cm"><draw:image xlink:href="Pictures/de090dcd004ef4ebcc24548d358592b9.png" xlink:type="simple" xlink:show="embed" xlink:actuate="onLoad"/></draw:frame><text:span text:style-name="Strong_20_Emphasis">étape WAN Connection Type – Dynamic IP</text:span> : sélectionnez <text:span text:style-name="Strong_20_Emphasis">Do NOT clone MAC Address</text:span> puis <text:span text:style-name="Plugin_Keyboard___keyboard">Next</text:span><draw:frame draw:style-name="mediacenter" draw:name="9" text:anchor-type="paragraph" draw:z-index="9" svg:width="10.583333333333cm" svg:height="5.605859375cm"><draw:image xlink:href="Pictures/d9cc14ded288e32ef1e818ece12c85c9.png" xlink:type="simple" xlink:show="embed" xlink:actuate="onLoad"/></draw:frame><text:span text:style-name="Strong_20_Emphasis">SSID et mots de passe</text:span> :<text:span text:style-name="Strong_20_Emphasis">2.4 GHz</text:span> : SSID et mot de passe<text:span text:style-name="Strong_20_Emphasis">5 GHz</text:span> : SSID et mot de passe (les mêmes)<text:span text:style-name="Strong_20_Emphasis">Confirm</text:span> : cliquez sur <text:span text:style-name="Plugin_Keyboard___keyboard">Save</text:span>Le <text:span text:style-name="Strong_20_Emphasis">Status</text:span> s'affiche :<draw:frame draw:style-name="mediacenter" draw:name="10" text:anchor-type="paragraph" draw:z-index="10" svg:width="10.583333333333cm" svg:height="10.537649880096cm"><draw:image xlink:href="Pictures/f894cf6a554950d21e20a23f996a9b36.png" xlink:type="simple" xlink:show="embed" xlink:actuate="onLoad"/></draw:frame><text:span text:style-name="Strong_20_Emphasis">Si vous avez modifié le mot de passe du point d’accès Wi-Fi</text:span>, reconfigurez la connexion Wi-Fi entre votre PC et le routeur TL-WR902AC. Sous Windows 10, cliquez sur l’icône Wi-Fi dans la zone de notifications &gt; cliquez droit sur le nom du réseau sans-fil &gt; Oublier ; puis reconnectez-vous au même réseau sans-fil avec le nouveau mot de passe ou en appuyant sur le bouton WPS du routeur.<text:span text:style-name="Strong_20_Emphasis">Retournez sur l’interface d’administration</text:span>, testez la connexion Internet, tout devrait être bon ! Cliquez sur <text:span text:style-name="Plugin_Keyboard___keyboard">Finish</text:span> pour terminer la configuration<draw:frame draw:style-name="mediacenter" draw:name="11" text:anchor-type="paragraph" draw:z-index="11" svg:width="10.583333333333cm" svg:height="5.7712239583333cm"><draw:image xlink:href="Pictures/ac48764f6a57e494bb980396531b50c5.png" xlink:type="simple" xlink:show="embed" xlink:actuate="onLoad"/></draw:frame><text:span text:style-name="Strong_20_Emphasis">Si vous utilisez un dongle Huawei E3372 avec un firmware HiLink</text:span>, attendez que la page « Code PIN requis » s’affiche, entrez le code PIN de votre carte SIM puis cliquez sur Appliquer<draw:frame draw:style-name="mediacenter" draw:name="12" text:anchor-type="paragraph" draw:z-index="12" svg:width="10.583333333333cm" svg:height="5.7712239583333cm"><draw:image xlink:href="Pictures/e2d6f71a3114a570343661e22db567ee.png" xlink:type="simple" xlink:show="embed" xlink:actuate="onLoad"/></draw:frame>La LED du dongle Huawei E3372 devrait être de couleur cyan et fixe, synonyme de connexion réussie au réseau cellulaire<draw:frame draw:style-name="mediacenter" draw:name="13" text:anchor-type="paragraph" draw:z-index="13" svg:width="10.583333333333cm" svg:height="7.0555555555556cm"><draw:image xlink:href="Pictures/80e4df8c50948034b8abc29854ebe2b0.png" xlink:type="simple" xlink:show="embed" xlink:actuate="onLoad"/></draw:frame><text:span text:style-name="Strong_20_Emphasis">Vérifiez que vous êtes bien connecté au point d’accès LTE et que connexion Internet est opérationnelle</text:span> via la page d’accueil et la page Internet &gt; 3G/4G<draw:frame draw:style-name="mediacenter" draw:name="14" text:anchor-type="paragraph" draw:z-index="14" svg:width="10.583333333333cm" svg:height="5.7712239583333cm"><draw:image xlink:href="Pictures/fa5ea37856b6af08d133bd28ad7b6349.png" xlink:type="simple" xlink:show="embed" xlink:actuate="onLoad"/></draw:frame><draw:frame draw:style-name="mediacenter" draw:name="15" text:anchor-type="paragraph" draw:z-index="15" svg:width="10.583333333333cm" svg:height="5.7712239583333cm"><draw:image xlink:href="Pictures/464af8b700f2e9ce46f2b268f0dd9e7d.png" xlink:type="simple" xlink:show="embed" xlink:actuate="onLoad"/></draw:frame><text:span text:style-name="Strong_20_Emphasis">Lancez un test de débit avec nPerf</text:span><draw:frame draw:style-name="mediacenter" draw:name="16" text:anchor-type="paragraph" draw:z-index="16" svg:width="10.583333333333cm" svg:height="4.064cm"><draw:image xlink:href="Pictures/bec3717f64b825e9dcebea009447d470.png" xlink:type="simple" xlink:show="embed" xlink:actuate="onLoad"/></draw:frame><text:span text:style-name="Strong_20_Emphasis">Vous pouvez toujours accéder à l’interface Web du dongle</text:span> Huawei E3372 à l’adresse <text:a xlink:type="simple" xlink:href="http://192.168.8.1/" text:style-name="Internet_20_link" text:visited-style-name="Visited_20_Internet_20_Link">http://192.168.8.1/</text:a><draw:frame draw:style-name="mediacenter" draw:name="17" text:anchor-type="paragraph" draw:z-index="17" svg:width="10.583333333333cm" svg:height="5.7712239583333cm"><draw:image xlink:href="Pictures/9d145ea2872bec10f3262407586b70e1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tre mini-box 4G est installée !</text:p>
      <text:p text:style-name="Text_20_body">Il ne vous reste plus qu’à connecter vos autres appareils au réseau Wi-Fi du TL-WR902AC pour que tout le monde en profite<draw:frame draw:style-name="mediacenter" draw:name="18" text:anchor-type="paragraph" draw:z-index="18" svg:width="10.583333333333cm" svg:height="7.0555555555556cm"><draw:image xlink:href="Pictures/b5f544708602c4938f15142db77aa1a5.png" xlink:type="simple" xlink:show="embed" xlink:actuate="onLoad"/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Mais n’oubliez pas : même si vous avez désormais une connexion Internet à très haut débit, vous ne pourrez en profitez pleinement que si vous avez une connexion Wi-Fi performante entre le routeur TL-WR902AC et vos appareils.</text:p><text:p text:style-name="Text_20_body">Pour ce faire, privilégiez la bande des 5 GHz qui permettra à vos appareils d’avoir un meilleur débit ou bien changez le canal sur la bande des 2,4 GHz pour éviter les interférences.</text:p><text:p text:style-name="Text_20_body">Vous trouverez plus d’informations à ce sujet ici : <text:a xlink:type="simple" xlink:href="https://lecrabeinfo.net/connexion-internet-lente-qui-saute-rame-debit-faible-creez-votre-propre-box-4g.html#cite_note-1" text:style-name="Internet_20_link" text:visited-style-name="Visited_20_Internet_20_Link">bandes de fréquence, canaux et normes du Wi-Fi</text:a></text:p></table:table-cell></table:table-row></table:table></draw:text-box></draw:frame>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static.tp-link.com/2021/202102/20210216/TL-WR902AC(EU)3.0_fiche_produit.pdf" text:style-name="Internet_20_link" text:visited-style-name="Visited_20_Internet_20_Link">https://static.tp-link.com/2021/202102/20210216/TL-WR902AC(EU)3.0_fiche_produit.pdf</text:a><text:span text:style-name="Strong_20_Emphasis">(fr)</text:span> <text:a xlink:type="simple" xlink:href="https://static.tp-link.com/2018/201803/20180301/7106507475_Portable%20Router(EU1-13Languages)_QIG.pdf" text:style-name="Internet_20_link" text:visited-style-name="Visited_20_Internet_20_Link">https://static.tp-link.com/2018/201803/20180301/7106507475_Portable%20Router(EU1-13Languages)_QIG.pdf</text:a><text:span text:style-name="Strong_20_Emphasis">(en)</text:span> <text:a xlink:type="simple" xlink:href="https://static.tp-link.com/2019/201902/20190203/7106508201_TL-WR902AC(EU%20US)_QIG_V1.pdf" text:style-name="Internet_20_link" text:visited-style-name="Visited_20_Internet_20_Link">https://static.tp-link.com/2019/201902/20190203/7106508201_TL-WR902AC(EU%20US)_QIG_V1.pdf</text:a><text:span text:style-name="Strong_20_Emphasis">(en)</text:span> <text:a xlink:type="simple" xlink:href="https://www.tp-link.com/us/user-guides/tl-wr902ac_v3/" text:style-name="Internet_20_link" text:visited-style-name="Visited_20_Internet_20_Link">https://www.tp-link.com/us/user-guides/tl-wr902ac_v3/</text:a><text:span text:style-name="Strong_20_Emphasis">(en)</text:span> <text:a xlink:type="simple" xlink:href="https://www.tp-link.com/fr/support/download/tl-wr902ac/#FAQs" text:style-name="Internet_20_link" text:visited-style-name="Visited_20_Internet_20_Link">https://www.tp-link.com/fr/support/download/tl-wr902ac/#FAQs</text:a><text:span text:style-name="Strong_20_Emphasis">(fr)</text:span> <text:a xlink:type="simple" xlink:href="https://www.phonandroid.com/astuce-configuration-parametres-apn-internet-sms-mms-operateurs-mvno.html" text:style-name="Internet_20_link" text:visited-style-name="Visited_20_Internet_20_Link">https://www.phonandroid.com/astuce-configuration-parametres-apn-internet-sms-mms-operateurs-mvno.html</text:a><text:span text:style-name="Strong_20_Emphasis">(fr)</text:span> <text:a xlink:type="simple" xlink:href="https://lecrabeinfo.net/installer-configurer-mini-box-4g-lte-tp-link-tl-wr902ac-huawei-e3372.html" text:style-name="Internet_20_link" text:visited-style-name="Visited_20_Internet_20_Link">Installer et configurer sa mini-box 4G : TP-Link TL-WR902AC + Huawei E3372</text:a></text:p>
      <text:p text:style-name="Horizontal_20_Line"/>
      <text:p text:style-name="Text_20_body"><text:span text:style-name="Emphasis">Basé sur « <text:a xlink:type="simple" xlink:href="https://lecrabeinfo.net/installer-configurer-mini-box-4g-lte-tp-link-tl-wr902ac-huawei-e3372.html" text:style-name="Internet_20_link" text:visited-style-name="Visited_20_Internet_20_Link">Installer et configurer sa mini-box 4G : TP-Link TL-WR902AC + Huawei E3372</text:a> » par lecrabeinfo.n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7:00</meta:creation-date>
    <dc:creator>Generated</dc:creator>
    <dc:date>2026-09-15T13::17:00</dc:date>
    <dc:language>en-US</dc:language>
    <meta:editing-cycles>1</meta:editing-cycles>
    <meta:editing-duration>PT0S</meta:editing-duration>
    <dc:title>tutoriel:internet:4g:box:tlwr902ac:start</dc:title>
  </office:meta>
</office:document-meta>
</file>