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f9f5f2636d0165f3eb74b7949dabd00.jpg"/>
  <manifest:file-entry manifest:media-type="image/jpeg" manifest:full-path="Pictures/d83c3efbd3272733504574917e0fb395.jpg"/>
  <manifest:file-entry manifest:media-type="image/jpeg" manifest:full-path="Pictures/ff1da0e370396b82bcf16433100226d4.jpg"/>
  <manifest:file-entry manifest:media-type="image/jpeg" manifest:full-path="Pictures/c305dc07dba56b94cbf2f2ba7f0c8ad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graphisme:sweethome3d:meubles:creer:start"/><text:bookmark-start text:name="__RefHeading___sweet_home_3ddidacticiel_creation_et_adjonction_de_meuble_1"/><text:bookmark-start text:name="sweet_home_3ddidacticiel_creation_et_adjonction_de_meuble"/>Sweet Home 3D : Didacticiel création et adjonction de meuble<text:bookmark-end text:name="__RefHeading___sweet_home_3ddidacticiel_creation_et_adjonction_de_meuble_1"/><text:bookmark-end text:name="sweet_home_3ddidacticiel_creation_et_adjonction_de_meubl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Art Of Illusion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Ouvrez Art Of Illusion</text:span> → 4 vues sur fond blanc :<draw:frame draw:style-name="mediacenter" draw:name="0" text:anchor-type="paragraph" draw:z-index="0" svg:width="10.583333333333cm" svg:height="5.4901041666667cm"><draw:image xlink:href="Pictures/cf9f5f2636d0165f3eb74b7949dabd00.jpg" xlink:type="simple" xlink:show="embed" xlink:actuate="onLoad"/></draw:frame>Ouvrez le menu <text:span text:style-name="Strong_20_Emphasis">Vue → Grille…</text:span> et mettez les réglages suivants :<draw:frame draw:style-name="mediacenter" draw:name="1" text:anchor-type="paragraph" draw:z-index="1" svg:width="10.583333333333cm" svg:height="10.506082725061cm"><draw:image xlink:href="Pictures/d83c3efbd3272733504574917e0fb395.jpg" xlink:type="simple" xlink:show="embed" xlink:actuate="onLoad"/></draw:frame><text:span text:style-name="Strong_20_Emphasis">Vous obtenez ceci</text:span> :<draw:frame draw:style-name="mediacenter" draw:name="2" text:anchor-type="paragraph" draw:z-index="2" svg:width="10.583333333333cm" svg:height="4.4584185412406cm"><draw:image xlink:href="Pictures/ff1da0e370396b82bcf16433100226d4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Nous allons commencer par créer un cube</text:span> :<text:span text:style-name="Strong_20_Emphasis">Objet → Créer une primitive → Cube</text:span>, entrez les valeurs suivantes :<draw:frame draw:style-name="mediacenter" draw:name="3" text:anchor-type="paragraph" draw:z-index="3" svg:width="10.583333333333cm" svg:height="5.6424111431316cm"><draw:image xlink:href="Pictures/c305dc07dba56b94cbf2f2ba7f0c8adb.jpg" xlink:type="simple" xlink:show="embed" xlink:actuate="onLoad"/></draw:frame>X = largeur de l'écran<text:line-break/>Y = hauteur<text:line-break/>Z = profondeur.<text:line-break/>Nous réalisons un écran 16/9 donc le rapport X/Y doit valoir 16/9, ce qui est le cas de 4/2,5.<text:line-break/>Pourquoi ne pas avoir directement entré 16/9 ?<text:line-break/>Tout simplement pour ne pas devoir toujours jouer avec le zoom, avec ces dimensions notre « cube » qui est en fait un pavé tient dans la fenêtre sans rien toucher, ce qui nous évite des manipulations inutiles.</text:p>
      <text:p text:style-name="Text_20_body">Nous obtenons ce beau pavé: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21:03</meta:creation-date>
    <dc:creator>Generated</dc:creator>
    <dc:date>2026-09-15T13::21:03</dc:date>
    <dc:language>en-US</dc:language>
    <meta:editing-cycles>1</meta:editing-cycles>
    <meta:editing-duration>PT0S</meta:editing-duration>
    <dc:title>tutoriel:graphisme:sweethome3d:meubles:creer:start</dc:title>
  </office:meta>
</office:document-meta>
</file>