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46ee1d68a1134cc2c6cc6cef0adfa3.jpg"/>
  <manifest:file-entry manifest:media-type="image/jpeg" manifest:full-path="Pictures/8ef6b6e450c57b39148ed14119ef2e83.jpg"/>
  <manifest:file-entry manifest:media-type="image/jpeg" manifest:full-path="Pictures/896b5dcc50f3ecefaea488351079ee58.jpg"/>
  <manifest:file-entry manifest:media-type="image/jpeg" manifest:full-path="Pictures/20772f2c6f9d760b062b01a6949d5715.jpg"/>
  <manifest:file-entry manifest:media-type="image/jpeg" manifest:full-path="Pictures/e097c23e765da69354c4212f5105dcc6.jpg"/>
  <manifest:file-entry manifest:media-type="image/jpeg" manifest:full-path="Pictures/e09c5a683f53658cac3f5ec19fc8d372.jpg"/>
  <manifest:file-entry manifest:media-type="image/jpeg" manifest:full-path="Pictures/c86f2944351752e8b4e09528610dc934.jpg"/>
  <manifest:file-entry manifest:media-type="image/jpeg" manifest:full-path="Pictures/070d9b1c45b5926ce5854276f4f6d173.jpg"/>
  <manifest:file-entry manifest:media-type="image/jpeg" manifest:full-path="Pictures/d51f0e6654124cba3944008377854f42.jpg"/>
  <manifest:file-entry manifest:media-type="image/jpeg" manifest:full-path="Pictures/5dd4c20e5188be2dfc40adde93474ff9.jpg"/>
  <manifest:file-entry manifest:media-type="image/jpeg" manifest:full-path="Pictures/ea523898a4a0ae5fb5727ff05c4ee7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graphisme:perspective:start"/><text:bookmark-start text:name="__RefHeading___comment_corriger_la_perspective_d_une_image_avec_gimp_1"/><text:bookmark-start text:name="comment_corriger_la_perspective_d_une_image_avec_gimp"/>Comment corriger la perspective d’une image avec Gimp<text:bookmark-end text:name="__RefHeading___comment_corriger_la_perspective_d_une_image_avec_gimp_1"/><text:bookmark-end text:name="comment_corriger_la_perspective_d_une_image_avec_gimp"/></text:h>
      <text:p text:style-name="Text_20_body">Avec les photos de bâtiments ou d’architecture, la perspective de l’édifice est souvent déformée.<draw:frame draw:style-name="mediacenter" draw:name="0" text:anchor-type="paragraph" draw:z-index="0" svg:width="10.583333333333cm" svg:height="7.0590006510417cm"><draw:image xlink:href="Pictures/c846ee1d68a1134cc2c6cc6cef0adfa3.jpg" xlink:type="simple" xlink:show="embed" xlink:actuate="onLoad"/></draw:frame></text:p>
      <text:p text:style-name="Text_20_body">La perspective est essentiellement modifiée par le positionnement du photographe trop près du sujet, le plus souvent par impossibilité de bien se positionner pour prendre une photo d’un monument à cause de l’environnement immédiat de celui-ci.</text:p>
      <text:p text:style-name="Text_20_body">L’angle de prise de vue n’est donc pas optimal et les lignes deviennent convergentes au lieu d’être parallèles.</text:p>
      <text:p text:style-name="Text_20_body">Il en est de même si, pour que le sujet tienne en entier sur une image, on opte pour la solution d’un objectif grand angle.</text:p>
      <text:p text:style-name="Text_20_body">Ces optiques couvrent un large angle de champ et permettent de cadrer une scène si on a peu de recul pour photographier une construction dans son intégralité.</text:p>
      <text:p text:style-name="Text_20_body">La taille et la distance entre objets proches et lointains varient de manière irréelle suivant leur éloignement.</text:p>
      <text:p text:style-name="Text_20_body">Cet effet peut être utilisé sciemment pour accentuer les perspectives et exagérer la hauteur apparente d’un bâtiment ou obtenir des déformations.</text:p>
      <text:p text:style-name="Text_20_body">Dans cet exemple, nous voulons voir le parlement de Hambourg en entier, mais avec un objectif grand angle, avec l’effet indésirable d’une l’impression que l’édifice s’écroule vers l’arrière.</text:p>
      <text:p text:style-name="Text_20_body">Pour corriger la perspective, nous utiliserons  l’outil <text:span text:style-name="Strong_20_Emphasis">Perspective</text:span> du logiciel Gimp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Chargez l’image</text:span> dans Gimp<text:span text:style-name="Strong_20_Emphasis">Relevez la taille originale</text:span> de la photo en pixels (ici <text:span text:style-name="Strong_20_Emphasis">5184×3456</text:span>) :<draw:frame draw:style-name="mediacenter" draw:name="1" text:anchor-type="paragraph" draw:z-index="1" svg:width="10.583333333333cm" svg:height="5.5644329896907cm"><draw:image xlink:href="Pictures/8ef6b6e450c57b39148ed14119ef2e83.jpg" xlink:type="simple" xlink:show="embed" xlink:actuate="onLoad"/></draw:frame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Sélectionnez l’outil Perspective</text:span> :par le menu<draw:frame draw:style-name="mediacenter" draw:name="2" text:anchor-type="paragraph" draw:z-index="2" svg:width="10.583333333333cm" svg:height="6.1596119929453cm"><draw:image xlink:href="Pictures/896b5dcc50f3ecefaea488351079ee58.jpg" xlink:type="simple" xlink:show="embed" xlink:actuate="onLoad"/></draw:frame><text:span text:style-name="Strong_20_Emphasis">ou en cliquant sur l’icône Perspective de la palette Boite à outils</text:span> (flèche verte dans l’image ci-dessous) :<text:span text:style-name="Strong_20_Emphasis">Corrective (en arrière)</text:span> : sélectionnez <text:span text:style-name="Strong_20_Emphasis">Affiche un aperçu de l’image</text:span> : désélectionnez (cela gênerait).<text:span text:style-name="Strong_20_Emphasis">Guides</text:span> : laissez l'option par défaut avec le paramètre <text:span text:style-name="Strong_20_Emphasis">Nombres de lignes</text:span> à <text:span text:style-name="Strong_20_Emphasis">15</text:span>. Cela vous aidera à contrôler le bon positionnement de la grille.<draw:frame draw:style-name="mediacenter" draw:name="3" text:anchor-type="paragraph" draw:z-index="3" svg:width="6.35cm" style:rel-width="100%" svg:height="16.166041666667cm" style:rel-height="scale"><draw:image xlink:href="Pictures/20772f2c6f9d760b062b01a6949d5715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Appliquez le cadre en utilisant des éléments qui devront correspondre à une ligne horizontale ou verticale</text:span> après correction. Dans l'exemple, choisissez le toit et la première ligne de fenêtres pour les lignes horizontales et suivez les bords intérieurs de chaque tour :<draw:frame draw:style-name="mediacenter" draw:name="4" text:anchor-type="paragraph" draw:z-index="4" svg:width="10.583333333333cm" svg:height="6.7963581424936cm"><draw:image xlink:href="Pictures/e097c23e765da69354c4212f5105dcc6.jpg" xlink:type="simple" xlink:show="embed" xlink:actuate="onLoad"/></draw:frame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n choisissant le toit du parlement comme ligne horizontale supérieure, la hauteur de la tour centrale sera légèrement exagérée.</text:p><text:p text:style-name="Text_20_body">Pour corriger cette partie-là également, situez la ligne horizontale supérieure proche du sommet de la tour.</text:p><text:p text:style-name="Text_20_body">Notez que, selon l’architecture photographiée, une tour peut être légèrement pyramidale.</text:p></table:table-cell></table:table-row></table:table></draw:text-box></draw:frame></text:p>
      <text:p text:style-name="Text_20_body"><text:span text:style-name="Strong_20_Emphasis">Cliquez sur <text:span text:style-name="Plugin_Keyboard___keyboard">Transformer</text:span> de la fenêtre de dialogue Perspective</text:span> et laissez l’ordinateur faire le travail, ce qui prend quelques secondes avant que le résultat s'affiche :<draw:frame draw:style-name="mediacenter" draw:name="5" text:anchor-type="paragraph" draw:z-index="5" svg:width="10.583333333333cm" svg:height="5.4287564766839cm"><draw:image xlink:href="Pictures/e09c5a683f53658cac3f5ec19fc8d372.jpg" xlink:type="simple" xlink:show="embed" xlink:actuate="onLoad"/></draw:frame>Le résultat ne montre que ce que vous avez a sélectionné avec la grille. Pour voir la photo en entier, ajustez le canevas et réduisez le zoom.<draw:frame draw:style-name="mediacenter" draw:name="6" text:anchor-type="paragraph" draw:z-index="6" svg:width="10.583333333333cm" svg:height="7.2555105713cm"><draw:image xlink:href="Pictures/c86f2944351752e8b4e09528610dc934.jpg" xlink:type="simple" xlink:show="embed" xlink:actuate="onLoad"/></draw:frame>La perspective est maintenant correcte mais il reste à corriger les proportions qui ne sont plus du tout réalistes, l’édifice étant très étiré en hauteur.<text:span text:style-name="Strong_20_Emphasis">sélectionnez le menu Echelle et taille de l’image</text:span><draw:frame draw:style-name="mediacenter" draw:name="7" text:anchor-type="paragraph" draw:z-index="7" svg:width="10.583333333333cm" svg:height="9.1989386115892cm"><draw:image xlink:href="Pictures/070d9b1c45b5926ce5854276f4f6d173.jpg" xlink:type="simple" xlink:show="embed" xlink:actuate="onLoad"/></draw:frame><text:span text:style-name="Strong_20_Emphasis">Entrez les valeurs de taille en pixels mémorisées</text:span> avant d’entamer la transformation (ici 5184×3456), sans oublier tout d’abord de briser la petite chaînette (flèche verte dans l’image ci-dessous) puis, validez avec le bouton <text:span text:style-name="Plugin_Keyboard___keyboard">Echelle</text:span> :<draw:frame draw:style-name="mediacenter" draw:name="8" text:anchor-type="paragraph" draw:z-index="8" svg:width="10.583333333333cm" svg:height="9.1474036850921cm"><draw:image xlink:href="Pictures/d51f0e6654124cba3944008377854f42.jpg" xlink:type="simple" xlink:show="embed" xlink:actuate="onLoad"/></draw:frame>Il reste à recadrer la photo pour éliminer les parties non-désirées.A l’aide de l’outil <text:span text:style-name="Strong_20_Emphasis">Sélection rectangulaire</text:span>, entourez ce que vous voulez garder puis avec la touche droite de la souris, sélectionnez <text:span text:style-name="Strong_20_Emphasis">copier</text:span> puis <text:span text:style-name="Strong_20_Emphasis">Coller comme nouvelle image</text:span> :<draw:frame draw:style-name="mediacenter" draw:name="9" text:anchor-type="paragraph" draw:z-index="9" svg:width="10.583333333333cm" svg:height="6.1939324116743cm"><draw:image xlink:href="Pictures/5dd4c20e5188be2dfc40adde93474ff9.jpg" xlink:type="simple" xlink:show="embed" xlink:actuate="onLoad"/></draw:frame>C’est terminé, votre image apparait dans une nouvelle fenêtre ou un nouvel onglet :<draw:frame draw:style-name="mediacenter" draw:name="10" text:anchor-type="paragraph" draw:z-index="10" svg:width="10.583333333333cm" svg:height="10.707356770833cm"><draw:image xlink:href="Pictures/ea523898a4a0ae5fb5727ff05c4ee709.jpg" xlink:type="simple" xlink:show="embed" xlink:actuate="onLoad"/></draw:frame>Si vous êtes content du résultat, <text:span text:style-name="Strong_20_Emphasis">n’oubliez pas de l’enregistrer</text:span>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apprentiphotographe.ch/fr/comment-corriger-la-perspective-dune-image-avec-gimp/" text:style-name="Internet_20_link" text:visited-style-name="Visited_20_Internet_20_Link">Comment corriger la perspective d’une image avec Gimp</text:a></text:p>
      <text:p text:style-name="Horizontal_20_Line"/>
      <text:p text:style-name="Text_20_body"><text:span text:style-name="Emphasis">Basé sur « <text:a xlink:type="simple" xlink:href="https://www.apprentiphotographe.ch/fr/comment-corriger-la-perspective-dune-image-avec-gimp/" text:style-name="Internet_20_link" text:visited-style-name="Visited_20_Internet_20_Link">Comment corriger la perspective d’une image avec Gimp</text:a> » par Faj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09:01</meta:creation-date>
    <dc:creator>Generated</dc:creator>
    <dc:date>2026-09-15T13::09:01</dc:date>
    <dc:language>en-US</dc:language>
    <meta:editing-cycles>1</meta:editing-cycles>
    <meta:editing-duration>PT0S</meta:editing-duration>
    <dc:title>tutoriel:graphisme:perspective:start</dc:title>
  </office:meta>
</office:document-meta>
</file>