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00564441450aef381f560fc3955380a.png"/>
  <manifest:file-entry manifest:media-type="image/png" manifest:full-path="Pictures/4d3c15ba2b92733e9deb8fb97da37aa5.png"/>
  <manifest:file-entry manifest:media-type="image/png" manifest:full-path="Pictures/1059e7d71f2c092da8ccb41bc6f04d6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compta:homebank:budget:start"/><text:bookmark-start text:name="__RefHeading___homebank_-_utilisation_de_la_fonctionnalite_budget_1"/><text:bookmark-start text:name="homebank_-_utilisation_de_la_fonctionnalite_budget"/>HomeBank - Utilisation de la fonctionnalité Budget<text:bookmark-end text:name="__RefHeading___homebank_-_utilisation_de_la_fonctionnalite_budget_1"/><text:bookmark-end text:name="homebank_-_utilisation_de_la_fonctionnalite_budget"/></text:h>
      <text:p text:style-name="Text_20_body">La fonction Budget permet de surveiller les dépenses par catégorie et sous-catégorie par rapport à un budget prédéfini.</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Sélectionnez les comptes à exclure du budget</text:p>
      <text:p text:style-name="Text_20_body">Par défaut, tous les comptes sont inclus dans le budget.</text:p>
      <text:p text:style-name="Text_20_body"><text:span text:style-name="Strong_20_Emphasis">Ouvrez la boîte de dialogue Gérer les comptes</text:span> (menu principal de la fenêtre : Gérer/Comptes ou icône Gérer les comptes dans la barre d'outils)Pour exclure un compte du budget, cochez l'option «exclure du budget» pour chaque compte que vous ne souhaitez pas inclure dans le budget.<draw:frame draw:style-name="mediacenter" draw:name="0" text:anchor-type="paragraph" draw:z-index="0" svg:width="10.583333333333cm" svg:height="11.810121107266cm"><draw:image xlink:href="Pictures/400564441450aef381f560fc3955380a.png" xlink:type="simple" xlink:show="embed" xlink:actuate="onLoad"/></draw:frame>Cf. <text:a xlink:type="simple" xlink:href="https://doc.wikis.frapp.fr/doku.php?id=fr:logiciel:bureautique:start" text:style-name="Internet_20_link" text:visited-style-name="Visited_20_Internet_20_Link">Gérer les comptes</text:a> pour plus de détails.</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Définir un montant budgétaire pour chaque catégorie</text:span><text:span text:style-name="Strong_20_Emphasis">Ouvrez la <text:a xlink:type="simple" xlink:href="https://doc.wikis.frapp.fr/doku.php?id=fr:logiciel:bureautique:start" text:style-name="Internet_20_link" text:visited-style-name="Visited_20_Internet_20_Link">boîte de dialogue de budget</text:a></text:span> à partir du menu <text:span text:style-name="Strong_20_Emphasis">Gérer→Budget</text:span> ou de l'icône Budget de la barre d'outils<text:span text:style-name="Strong_20_Emphasis">Entrez un montant</text:span> pour une catégorie à inclure dans le budget. Si le montant d'une catégorie est 0,00, il n'apparaîtra pas dans le budget tant que vous n'a pas coché la case <text:span text:style-name="Emphasis">Forcer le suivi de cette catégorie</text:span> en bas de la boîte de dialogue du budget.Par exemple, sélectionnez la catégorie «Retrait d'espèces» et entrez -50.00 dans la zone de texte «Budget pour chaque mois» pour permettre de dépenser jusqu'à 50,00 dans la catégorie «Retrait d'argent» chaque mois.<draw:frame draw:style-name="mediacenter" draw:name="1" text:anchor-type="paragraph" draw:z-index="1" svg:width="10.583333333333cm" svg:height="9.525cm"><draw:image xlink:href="Pictures/4d3c15ba2b92733e9deb8fb97da37aa5.png" xlink:type="simple" xlink:show="embed" xlink:actuate="onLoad"/></draw:frame><draw:frame draw:style-name="mediacenter" draw:name="2" text:anchor-type="paragraph" draw:z-index="2" svg:width="10.583333333333cm" svg:height="10.583333333333cm"><draw:image xlink:href="/home/frapp/www/animaux/doc/data/media/logiciel/bureautique/homebank/gerer_le_budget_01.png" xlink:type="simple" xlink:show="embed" xlink:actuate="onLoad"/></draw:frame><text:span text:style-name="Strong_20_Emphasis">Voir le rapport budgétaire</text:span><text:span text:style-name="Strong_20_Emphasis">Ouvrez la fenêtre du rapport budgétaire</text:span> à partir du menu principal <text:span text:style-name="Strong_20_Emphasis">Rapports / Budget</text:span> ou de l'icône du rapport budgétaire dans la barre d'outils (info-bulle “Ouvrir le rapport de budget”).<text:span text:style-name="Strong_20_Emphasis">La colonne Résultat</text:span> indique la différence entre le montant dépensé et le montant budgété.<draw:frame draw:style-name="mediacenter" draw:name="3" text:anchor-type="paragraph" draw:z-index="3" svg:width="10.583333333333cm" svg:height="6.2519305019305cm"><draw:image xlink:href="Pictures/1059e7d71f2c092da8ccb41bc6f04d6d.png" xlink:type="simple" xlink:show="embed" xlink:actuate="onLoad"/></draw:frame><text:span text:style-name="Strong_20_Emphasis">Voir <text:a xlink:type="simple" xlink:href="https://doc.wikis.frapp.fr/doku.php?id=fr:logiciel:bureautique:start" text:style-name="Internet_20_link" text:visited-style-name="Visited_20_Internet_20_Link">boîte de dialogue de budget</text:a></text:span> pour plus de détails.</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Article" text:style-name="Internet_20_link" text:visited-style-name="Visited_20_Internet_20_Link">Article</text:a><text:span text:style-name="Strong_20_Emphasis">(en)</text:span> <text:a xlink:type="simple" xlink:href="http://Article" text:style-name="Internet_20_link" text:visited-style-name="Visited_20_Internet_20_Link">Article</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54:01</meta:creation-date>
    <dc:creator>Generated</dc:creator>
    <dc:date>2026-09-15T13::54:01</dc:date>
    <dc:language>en-US</dc:language>
    <meta:editing-cycles>1</meta:editing-cycles>
    <meta:editing-duration>PT0S</meta:editing-duration>
    <dc:title>tutoriel:compta:homebank:budget:start</dc:title>
  </office:meta>
</office:document-meta>
</file>