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c3bb6319102f9ed19956a890ec84552.png"/>
  <manifest:file-entry manifest:media-type="image/png" manifest:full-path="Pictures/db3e2fbf9d650037162d75be1b4b5f9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compta:homebank:aide:trucs:start"/><text:bookmark-start text:name="__RefHeading___trucs_et_astuces_1"/><text:bookmark-start text:name="trucs_et_astuces"/>Trucs et astuces<text:bookmark-end text:name="__RefHeading___trucs_et_astuces_1"/><text:bookmark-end text:name="trucs_et_astuces"/></text:h>
      <text:p text:style-name="Text_20_body"> Pour la plupart des vues en liste (compte, bénéficiaire, catégorie, …), vous pouvez bénéficier d'une fonction de recherche rapide :</text:p>
      <text:p text:style-name="Text_20_body">sélectionnez un élément (un élément doit être sélectionné pour que cela fonctionne)commencez à taper au clavier la première lettre de ce que vous recherchezune zone de saisie apparaît avec le texte que vous tapezutilisez les fléches haut/bas pour parcourir la liste des éléments proposés<draw:frame draw:style-name="mediacenter" draw:name="0" text:anchor-type="paragraph" draw:z-index="0" svg:width="10.583333333333cm" svg:height="6.6697048611111cm"><draw:image xlink:href="Pictures/0c3bb6319102f9ed19956a890ec84552.png" xlink:type="simple" xlink:show="embed" xlink:actuate="onLoad"/></draw:frame>Sur chaque widget de date, vous pouvez utiliser une combinaison de touches pour changer rapidement le jour, le mois ou l'année :</text:p>
      <text:p text:style-name="Text_20_body"><text:span text:style-name="Plugin_Keyboard___keyboard">Haut</text:span>/<text:span text:style-name="Plugin_Keyboard___keyboard">Bas</text:span> : changer le jour<text:span text:style-name="Plugin_Keyboard___keyboard">Shift</text:span>+<text:span text:style-name="Plugin_Keyboard___keyboard">Haut</text:span>/<text:span text:style-name="Plugin_Keyboard___keyboard">Shift</text:span>+<text:span text:style-name="Plugin_Keyboard___keyboard">Bas</text:span> : changer le mois<text:span text:style-name="Plugin_Keyboard___keyboard">Ctrl</text:span>+<text:span text:style-name="Plugin_Keyboard___keyboard">Haut</text:span>/<text:span text:style-name="Plugin_Keyboard___keyboard">Ctrl</text:span>+<text:span text:style-name="Plugin_Keyboard___keyboard">Bas</text:span> : changer l'année Pour modifier l'ordre d'affichage de votre compte dans la liste de la fenêtre principale, utilisez le glisser-déposer pour réorganiser les comptes dans la boîte de dialogue du compte.<draw:frame draw:style-name="mediacenter" draw:name="1" text:anchor-type="paragraph" draw:z-index="1" svg:width="10.583333333333cm" svg:height="5.4463937621832cm"><draw:image xlink:href="Pictures/db3e2fbf9d650037162d75be1b4b5f95.png" xlink:type="simple" xlink:show="embed" xlink:actuate="onLoad"/></draw:frame><draw:frame draw:style-name="media" draw:name="2" text:anchor-type="as-char" draw:z-index="2" svg:width="" svg:rel-width="100%" svg:height="0cm"><draw:image xlink:href="/home/frapp/www/animaux/doc/data/media/logiciel/bureautique/homebank/tip-accorder.png" xlink:type="simple" xlink:show="embed" xlink:actuate="onLoad"/></draw:frame></text:p>
      <text:p text:style-name="Text_20_body"> HomeBank s'occupe également de la numérotation automatique des chèques. Vous devez d'abord configurer le numéro de chèque actuel dans la boîte de dialogue du compte. Ensuite à chaque fois que vous ajoutez une nouvelle transaction, dans le champ info vide, changez le mode de paiement en chèque et le numéro sera rempli. Vous pouvez utiliser 2 listes de chèques pour chaque compte.</text:p>
      <text:p text:style-name="Text_20_body"> Chaque fois que vous ajoutez une transaction, vous pouvez également créer un nouveau bénéficiaire/catégorie en saisissant directement un nouvel élément dans le widget bénéficiaire/catégori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54:02</meta:creation-date>
    <dc:creator>Generated</dc:creator>
    <dc:date>2026-09-15T13::54:02</dc:date>
    <dc:language>en-US</dc:language>
    <meta:editing-cycles>1</meta:editing-cycles>
    <meta:editing-duration>PT0S</meta:editing-duration>
    <dc:title>tutoriel:compta:homebank:aide:trucs:start</dc:title>
  </office:meta>
</office:document-meta>
</file>