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b3cbfc574a0a70e0ebf72567b64b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homebank:aide:affauto:start"/><text:bookmark-start text:name="__RefHeading___affectation_automatique_1"/><text:bookmark-start text:name="affectation_automatique"/>Affectation automatique<text:bookmark-end text:name="__RefHeading___affectation_automatique_1"/><text:bookmark-end text:name="affectation_automatique"/></text:h>
      <text:p text:style-name="Text_20_body">L'affectation automatique permet d'affecter automatiquement à une opération un bénéficiaire, une catégorie, ou les deux, d'après une chaîne contenue dans le mémo ou le bénéficiaire.</text:p>
      <text:p text:style-name="Text_20_body">L'affectation est appliquée après chaque importation de fichier pour gagner du temps pour l'attribution de la catégorie et garantir le bon bénéficiai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r des règles d'affectation</text:p>
      <text:p text:style-name="Text_20_body">Ouvrez la boîte de dialogue d'affectation à partir du menu de la fenêtre principale ou de la barre d'outils <draw:frame draw:style-name="mediacenter" draw:name="0" text:anchor-type="paragraph" draw:z-index="0" svg:width="10.583333333333cm" svg:height="12.092543077837cm"><draw:image xlink:href="Pictures/58b3cbfc574a0a70e0ebf72567b64b51.png" xlink:type="simple" xlink:show="embed" xlink:actuate="onLoad"/></draw:frame></text:p>
      <text:p text:style-name="Text_20_body">Puis créez une règle d'affectation :</text:p>
      <text:p text:style-name="Text_20_body">cliquez sur le bouton <text:span text:style-name="Plugin_Keyboard___keyboard">Ajouter</text:span>remplissez le texte à rechercher dans le champ memo ou bénéficiaire (choisi en cochant le bouton voulu)éventuellement, cochez la case sensible à la cassesélectionnez le bénéficiaire, la catégorie ou les deux à attribuerHomeBank attribuera le bénéficiaire et la catégorie d'une transaction si elle est vid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éclencher l'affectation</text:p>
      <text:p text:style-name="Text_20_body">Les règles d'affectation se déclencheront si :</text:p>
      <text:p text:style-name="Text_20_body">vous la déclenchez manuellement dans la fenêtre de compte, à partir du menu <text:span text:style-name="Strong_20_Emphasis">Actions/Affectations auto</text:span> ou de la barre d'outilsou après une importation de fichier dans HomeBank en utilisant l'assistant d'importation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6:55</meta:creation-date>
    <dc:creator>Generated</dc:creator>
    <dc:date>2026-09-15T13::56:55</dc:date>
    <dc:language>en-US</dc:language>
    <meta:editing-cycles>1</meta:editing-cycles>
    <meta:editing-duration>PT0S</meta:editing-duration>
    <dc:title>tutoriel:compta:homebank:aide:affauto:start</dc:title>
  </office:meta>
</office:document-meta>
</file>