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da3c64255c650690fd549023746c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overview:start"/><text:bookmark-start text:name="__RefHeading___chapitre_1_-_vue_d_ensemble_1"/><text:bookmark-start text:name="chapitre_1_-_vue_d_ensemble"/>Chapitre 1 - Vue d'ensemble<text:bookmark-end text:name="__RefHeading___chapitre_1_-_vue_d_ensemble_1"/><text:bookmark-end text:name="chapitre_1_-_vue_d_ensemble"/></text:h>
      <text:p text:style-name="Text_20_body">Le logiciel open source de finances <text:span text:style-name="Strong_20_Emphasis">GnuCash</text:span> permet de suivre vos finances personnelles ou professionnelles. Il prend en charge les monnaies mondiales.
</text:p>
      <text:p text:style-name="Text_20_body"><text:span text:style-name="Strong_20_Emphasis">Introduction</text:span><text:span text:style-name="Strong_20_Emphasis">Commencez par suivre votre chéquier</text:span>.<text:span text:style-name="Strong_20_Emphasis">Vous pouvez ensuite suivre les paiements</text:span> en espèces ainsi que les achats par carte de crédit pour mieux déterminer où va votre argent.<text:span text:style-name="Strong_20_Emphasis">Quand vous investirez</text:span>, GnuCash vous permettra de surveiller votre portefeuille.<text:span text:style-name="Strong_20_Emphasis">Acheter un véhicule ou une maison ?</text:span> GnuCash vous aidera à planifier votre investissement et à suivre vos remboursements de prêt.<text:span text:style-name="Strong_20_Emphasis">Si vos finances couvrent le monde entier</text:span>, GnuCash fournit le support multidevises.<draw:frame draw:style-name="mediacenter" draw:name="0" text:anchor-type="paragraph" draw:z-index="0" svg:width="10.583333333333cm" svg:height="11.033125cm"><draw:image xlink:href="Pictures/49da3c64255c650690fd549023746cfe.png" xlink:type="simple" xlink:show="embed" xlink:actuate="onLoad"/></draw:frame><text:span text:style-name="Strong_20_Emphasis">GnuCash a de nombreuses fonctionnalités métier</text:span>, allant des systèmes de comptes clients et des comptes fournisseurs permettant la construction de tables fiscales.<text:span text:style-name="Strong_20_Emphasis">Si vous savez utiliser le registre au dos de votre chéquier</text:span>, vous pouvez utiliser GnuCash !<text:span text:style-name="Strong_20_Emphasis">Tapez directement dans le registre</text:span>, utilisez la <text:span text:style-name="Plugin_Keyboard___keyboard">Tabulation</text:span>pour naviguer entre les champs et utilisez l'autocomplétion pour renseigner les transactions.<text:span text:style-name="Strong_20_Emphasis">Caractéristiques</text:span><text:span text:style-name="Strong_20_Emphasis">Facilité d'utilisation</text:span><text:span text:style-name="Strong_20_Emphasis">Simplicité</text:span> : menus simples, bonne documentation et aide intégrée.<text:span text:style-name="Strong_20_Emphasis">Importation</text:span> : Gnucash peut utiliser les fichiers exportés par les banques depuis les comptes bancaires en ligne pour saisir les relevés. Formats de fichier acceptés :<text:span text:style-name="Strong_20_Emphasis">QIF</text:span> (Quicken)<text:span text:style-name="Strong_20_Emphasis">OFX</text:span> (Open Financial Exchange)<text:span text:style-name="Strong_20_Emphasis">HBCI</text:span> (Home Banking Computer Interface)<text:span text:style-name="Strong_20_Emphasis">Rapports</text:span> : plus de 30 rapports prédéfinis(résumé de compte, revenus, dépenses, rapport de transaction, bilan, compte de résultat, évaluation du portefeuille, etc.), avec des vues graphiques. Ces rapports personnalisables peuvent être exporté en HTML.<text:span text:style-name="Strong_20_Emphasis">Transactions planifiées</text:span> : GnuCash permet de créer et de saisir automatiquement des transactions ou de vous rappeler la date d'échéance de ces transactions pour choisir d'entrer, de reporter ou de supprimer la transaction automatisée.<text:span text:style-name="Strong_20_Emphasis">Assistant de remboursement de prêt</text:span><text:span text:style-name="Strong_20_Emphasis">Rapprochement</text:span> facile des comptes avec les relevés.<text:span text:style-name="Strong_20_Emphasis">Multi-plateforme</text:span> (GNU/Linux, FreeBSD, OpenBSD, MacOS et Microsoft Windows)<text:span text:style-name="Strong_20_Emphasis">Suivi des investissements</text:span>On peut suivre les actions individuellement (une par compte) ou dans un portefeuille de comptes (un groupe de comptes pouvant être affichés ensemble).GnuCash gère la cotation des actions et fonds communs de placement : plus besoin de rechercher les prix des actions une par une. Le processus peut être automatisé et vous pouvez voir la dernière valeur de vos actions.<text:span text:style-name="Strong_20_Emphasis">International</text:span><text:span text:style-name="Strong_20_Emphasis">Langues</text:span> : GnuCash a été traduit en 12 langues et plus de 25 autres langues sont partiellement prises en charge.<text:span text:style-name="Strong_20_Emphasis">formats internationaux</text:span> : GnuCash tient compte des affichages de la date et des chiffres selon le pays.<text:span text:style-name="Strong_20_Emphasis">Multiples devises</text:span> : Plusieurs devises sont prises en charge et peuvent être échangées. Les mouvements de change entre les comptes restent équilibrés si “<text:span text:style-name="Strong_20_Emphasis">Comptes de trading</text:span>” est activé.<text:span text:style-name="Strong_20_Emphasis">Taux de change en ligne</text:span> : plus besoin de consulter les taux de change. Le processus peut être automatisé pour toujours afficher les valeurs converties dans votre devise avec utilisant le dernier taux de change.<text:span text:style-name="Strong_20_Emphasis">Fonctionnalités pour les entreprises</text:span><text:span text:style-name="Strong_20_Emphasis">Comptes à recevoir / à payer</text:span> : <text:span text:style-name="Strong_20_Emphasis">GnuCash</text:span> a un système intégré de comptes clients et comptes fournisseurs pour suivre les clients, les fournisseurs, la facturation et le paiement des factures<text:span text:style-name="Strong_20_Emphasis">Amortissement</text:span> : <text:span text:style-name="Strong_20_Emphasis">GnuCash</text:span> peut suivre l’amortissement des immobilisations.<text:span text:style-name="Strong_20_Emphasis">Rapports</text:span> : <text:span text:style-name="Strong_20_Emphasis">GnuCash</text:span> offre une grande variété de rapports d’entreprise prêts à l’emploi.<text:span text:style-name="Strong_20_Emphasis">Aspects comptables</text:span><text:span text:style-name="Strong_20_Emphasis">Double saisie</text:span> : Chaque transaction doit débiter un compte et en créditer un autre d'un montant égal → la différence entre les produits et les charges correspond exactement à la somme de tous les avoirs.<text:span text:style-name="Strong_20_Emphasis">Transactions réparties</text:span> : Une transaction peut être divisée en plusieurs parties pour enregistrer les taxes, les frais et les autres entrées composées.<text:span text:style-name="Strong_20_Emphasis">Plan comptable</text:span> : Un compte principal peut avoir une hiérarchie de comptes détaillés pour regrouper des types de compte similaires comme Caisse, Banque ou Stock dans un compte principal tel que Actif.<text:span text:style-name="Strong_20_Emphasis">Journal général</text:span> : Une fenêtre de grand journal peut afficher plusieurs comptes en même temps. Cela facilite le traçage des fautes de frappe ou de saisie. Il permet aussi de visualiser un portefeuille composé de nombreuses actions, en affichant toutes les transactions de ce portefeuille.<text:span text:style-name="Strong_20_Emphasis">Types de comptes de revenus / dépenses (catégories)</text:span> : Ils classent le flux de trésorerie et, utilisés avec la fonctionnalité à double entrée, fournissent un état des résultats.<text:span text:style-name="Strong_20_Emphasis">Pour obtenir de l'aide</text:span><text:span text:style-name="Strong_20_Emphasis">Aide en ligne</text:span> : <text:span text:style-name="Strong_20_Emphasis">Aide → Sommaire</text:span>.<text:span text:style-name="Strong_20_Emphasis">Site Web, Wiki, Foire aux questions, Assistance en ligne et Liste de diffusion</text:span> de GnuCash<text:span text:style-name="Strong_20_Emphasis">IRC</text:span> : Plusieurs développeurs surveillent le canal gnucash sur irc.gnome.org. Connectez-vous, posez votre question et restez connecté (cela peut prendre du temps avant que votre question soit remarquée et traité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gnucash.org/docs/v4/C/gnucash-guide/chapter_oview.html" text:style-name="Internet_20_link" text:visited-style-name="Visited_20_Internet_20_Link">https://www.gnucash.org/docs/v4/C/gnucash-guide/chapter_oview.html</text:a></text:p>
      <text:p text:style-name="Horizontal_20_Line"/>
      <text:p text:style-name="Text_20_body"><text:span text:style-name="Emphasis">Basé sur « <text:a xlink:type="simple" xlink:href="https://www.gnucash.org/docs/v4/C/gnucash-guide/chapter_oview.html" text:style-name="Internet_20_link" text:visited-style-name="Visited_20_Internet_20_Link">Overview</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1:06</meta:creation-date>
    <dc:creator>Generated</dc:creator>
    <dc:date>2026-09-15T13::11:06</dc:date>
    <dc:language>en-US</dc:language>
    <meta:editing-cycles>1</meta:editing-cycles>
    <meta:editing-duration>PT0S</meta:editing-duration>
    <dc:title>tutoriel:compta:gnucash:tuto:overview:start</dc:title>
  </office:meta>
</office:document-meta>
</file>