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1ae6d1473374f12ab08e8349b76f17d.png"/>
  <manifest:file-entry manifest:media-type="image/png" manifest:full-path="Pictures/9210c952f206826af1830e0f0a201864.png"/>
  <manifest:file-entry manifest:media-type="image/png" manifest:full-path="Pictures/c0a532ac7de86d779bd659ab540ca7e1.png"/>
  <manifest:file-entry manifest:media-type="image/png" manifest:full-path="Pictures/d60c52c88ee8492a550bd2b8139c5c67.png"/>
  <manifest:file-entry manifest:media-type="image/png" manifest:full-path="Pictures/3e077d0222df49945459ef3a7aad8c59.png"/>
  <manifest:file-entry manifest:media-type="image/png" manifest:full-path="Pictures/07f141575478e1c952312561253d36b7.png"/>
  <manifest:file-entry manifest:media-type="image/png" manifest:full-path="Pictures/d8ec9148afc8db89f50ee0337a0dba22.png"/>
  <manifest:file-entry manifest:media-type="image/png" manifest:full-path="Pictures/6c432eeedaae6f1979b86a3f13e8215e.png"/>
  <manifest:file-entry manifest:media-type="image/png" manifest:full-path="Pictures/77b423a7aae4fdc8a03694048c0702c3.png"/>
  <manifest:file-entry manifest:media-type="image/png" manifest:full-path="Pictures/1f105cb6dbe1dedd810540daebe2716e.png"/>
  <manifest:file-entry manifest:media-type="image/png" manifest:full-path="Pictures/b3d95b80a23da5b64a5b3f65706bc4fa.png"/>
  <manifest:file-entry manifest:media-type="image/png" manifest:full-path="Pictures/19ca6e938ba7144a1a060c740a0cc391.png"/>
  <manifest:file-entry manifest:media-type="image/png" manifest:full-path="Pictures/c7d2e5683ebc76db5177a023fcd922e6.png"/>
  <manifest:file-entry manifest:media-type="image/png" manifest:full-path="Pictures/f9193b3bf6b4452edad7f9265d422abd.png"/>
  <manifest:file-entry manifest:media-type="image/png" manifest:full-path="Pictures/1c4aee720cd4860da53becb9ba3bb13f.png"/>
  <manifest:file-entry manifest:media-type="image/png" manifest:full-path="Pictures/96f4ec4f0f2a520aacafc7bfdde085bc.png"/>
  <manifest:file-entry manifest:media-type="image/png" manifest:full-path="Pictures/f3f24355ab263f7d1409ccfae0fd1aeb.png"/>
  <manifest:file-entry manifest:media-type="image/png" manifest:full-path="Pictures/7ced479f04415f9590301649e4d099aa.png"/>
  <manifest:file-entry manifest:media-type="image/png" manifest:full-path="Pictures/78ef936961ed5c2eb28c3a29b89aff9e.png"/>
  <manifest:file-entry manifest:media-type="image/png" manifest:full-path="Pictures/19b6644740eea6d1894522b7a90d8473.png"/>
  <manifest:file-entry manifest:media-type="image/png" manifest:full-path="Pictures/c84289f4d62178b726d641466a946545.png"/>
  <manifest:file-entry manifest:media-type="image/png" manifest:full-path="Pictures/6f1ec410dda0cbf85814a73886e57e2c.png"/>
  <manifest:file-entry manifest:media-type="image/png" manifest:full-path="Pictures/43923597e1d3909b8c8f3dc99b8099e7.png"/>
  <manifest:file-entry manifest:media-type="image/png" manifest:full-path="Pictures/1734f53963bc13afeba430df12457239.png"/>
  <manifest:file-entry manifest:media-type="image/png" manifest:full-path="Pictures/71cbf180b2b4cafc76efe8e2e9e71ff1.png"/>
  <manifest:file-entry manifest:media-type="image/png" manifest:full-path="Pictures/9711a3777363d31288b1af1c5b095a5d.png"/>
  <manifest:file-entry manifest:media-type="image/png" manifest:full-path="Pictures/8a7c1e808f8dbadddfa7456dc8eb15c5.png"/>
  <manifest:file-entry manifest:media-type="image/png" manifest:full-path="Pictures/9c7c1436a5f5142ed61923495802da8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compta:gnucash:tuto:base:bases:transactions:start"/><text:bookmark-start text:name="__RefHeading___les_transactions_1"/><text:bookmark-start text:name="les_transactions"/>Les transactions<text:bookmark-end text:name="__RefHeading___les_transactions_1"/><text:bookmark-end text:name="les_transactions"/></text:h>
      <text:p text:style-name="Text_20_body">Les comptes sont le cadre et la structure d'un plan comptable, les transactions sont les données qui remplissent chaque compte.</text:p>
      <text:h text:style-name="Heading_20_2" text:outline-level="2"><text:bookmark-start text:name="__RefHeading___concepts_de_base_2"/><text:bookmark-start text:name="concepts_de_base"/>Concepts de base<text:bookmark-end text:name="__RefHeading___concepts_de_base_2"/><text:bookmark-end text:name="concepts_de_base"/></text:h>
      <text:p text:style-name="Text_20_body"><text:span text:style-name="Strong_20_Emphasis">Une transaction</text:span>  est un échange entre au moins deux comptes et doit donc toujours comporter au moins deux parties, un compte source qui transfère de la valeur sur un compte cible. C'est ce que les comptables appellent écritures de Grand livre. GnuCash parle de répartitions.<text:span text:style-name="Strong_20_Emphasis">Une répartition</text:span> identifie le compte en cause, le montant transféré vers ou depuis ce compte, et peut contenir d'autres informations. GnuCash peut écrire plusieurs répartitions dans une seule transaction, et les répartitions peuvent transférer de l'argent arbitrairement depuis ou vers les comptes concernés.<text:span text:style-name="Strong_20_Emphasis">Supposons que</text:span> vous recevez un chèque et le déposez sur votre compte d'épargne à la banque. La transaction est que votre compte d'épargne bancaire (un actif) a reçu de l'argent de votre compte de revenu. Deux comptes sont concernés et, dans ce cas, il y a une augmentation nette de vos capitaux propres.<text:span text:style-name="Strong_20_Emphasis">Dans GnuCash, les transactions se gèrent dans le «livre de compte»</text:span>. Chaque compte créé a un livre de compte. Cela ressemble beaucoup au journal utilisé pour suivre les chéquiers.</text:p>
      <text:h text:style-name="Heading_20_2" text:outline-level="2"><text:bookmark-start text:name="__RefHeading___le_registre_de_compte_3"/><text:bookmark-start text:name="le_registre_de_compte"/>Le registre de compte<text:bookmark-end text:name="__RefHeading___le_registre_de_compte_3"/><text:bookmark-end text:name="le_registre_de_compte"/></text:h>
      <text:p text:style-name="Text_20_body">Le registre de compte est la fenêtre qui visualise et permet de modifier des transactions préexistantes, ou d'ajouter de nouvelles transactions à un compte.</text:p>
      <text:p text:style-name="Text_20_body">Pour ouvrir un registre de compte depuis l'arborescence des comptes :</text:p>
      <text:p text:style-name="Text_20_body"><text:span text:style-name="Strong_20_Emphasis">double-cliquez</text:span> sur le nom du compte<text:span text:style-name="Strong_20_Emphasis">ou faites un clic droit</text:span> sur le nom du compte et sélectionnez Ouvrir un compte<text:span text:style-name="Strong_20_Emphasis">ou utilisez le bouton Ouvrir</text:span> de la barre d'outils.</text:p>
      <text:h text:style-name="Heading_20_3" text:outline-level="3"><text:bookmark-start text:name="__RefHeading___caracteristiques_du_registre_de_compte_4"/><text:bookmark-start text:name="caracteristiques_du_registre_de_compte"/>Caractéristiques du registre de compte<text:bookmark-end text:name="__RefHeading___caracteristiques_du_registre_de_compte_4"/><text:bookmark-end text:name="caracteristiques_du_registre_de_compte"/></text:h>
      <text:p text:style-name="Text_20_body">La barre de titre du registre de compte affiche le nom du compte.</text:p>
      <text:p text:style-name="Text_20_body">En bas à gauche de la fenêtre du registre, GnuCash affiche des messages. À droite, le solde du compte courant et le total des ventilations pointées.</text:p>
      <text:h text:style-name="Heading_20_3" text:outline-level="3"><text:bookmark-start text:name="__RefHeading___choisir_un_style_de_registre_5"/><text:bookmark-start text:name="choisir_un_style_de_registre"/>Choisir un style de registre<text:bookmark-end text:name="__RefHeading___choisir_un_style_de_registre_5"/><text:bookmark-end text:name="choisir_un_style_de_registre"/></text:h>
      <text:p text:style-name="Text_20_body">Il existe plusieurs modes d'affichage des registres (réglable dans le menu Affichage) :
</text:p>
      <text:p text:style-name="Text_20_body"><text:span text:style-name="Strong_20_Emphasis">Affichage → Grand livre de base</text:span> 'par défaut) : n'affiche que le récapitulatif des répartitions<text:span text:style-name="Strong_20_Emphasis">Affichage → Grand livre avec répartition automatique</text:span> : développe automatiquement la transaction en cours quand on met en surbrillance une transaction dans le registre<text:span text:style-name="Strong_20_Emphasis">Affichage → Journal de transaction</text:span> affiche toutes les répartitions pour toutes les transactions du registre, ce qui ressemble plus à un journal comptable.<text:span text:style-name="Strong_20_Emphasis">Afficher → Ligne double</text:span> affiche la transaction sur deux lignes.</text:p>
      <text:p text:style-name="Text_20_body">Supposons que :</text:p>
      <text:p text:style-name="Text_20_body">vous avez acheté 3 paires de jeans pour 1 000 $vous avez enregistré l’achat en tant que transaction fractionnée, chaque paire étant entrée sur un groupe séparé :<draw:frame draw:style-name="mediacenter" draw:name="0" text:anchor-type="paragraph" draw:z-index="0" svg:width="13.49375cm" svg:height="5.1329166666667cm"><draw:image xlink:href="Pictures/41ae6d1473374f12ab08e8349b76f17d.png" xlink:type="simple" xlink:show="embed" xlink:actuate="onLoad"/></draw:frame>Ouvrez le compte <text:span text:style-name="Strong_20_Emphasis">Dépenses:Vêtements</text:span> en mode Livre de base.<draw:frame draw:style-name="mediacenter" draw:name="1" text:anchor-type="paragraph" draw:z-index="1" svg:width="13.49375cm" svg:height="4.683125cm"><draw:image xlink:href="Pictures/9210c952f206826af1830e0f0a201864.png" xlink:type="simple" xlink:show="embed" xlink:actuate="onLoad"/></draw:frame>Trois entrées apparaissent ici, pour une seule entrée répartie dans le compte courant. Chaque rangée a un montant différent : 200 $, 300 $ et 500 $ car chaque ligne de cette vue correspond à une répartition de la transaction d'origine.</text:p>
      <text:p text:style-name="Text_20_body">Le passage en mode Journal des transactions n'affichera que la transaction scindée d'origine.<draw:frame draw:style-name="mediacenter" draw:name="2" text:anchor-type="paragraph" draw:z-index="2" svg:width="13.49375cm" svg:height="5.2652083333333cm"><draw:image xlink:href="Pictures/c0a532ac7de86d779bd659ab540ca7e1.png" xlink:type="simple" xlink:show="embed" xlink:actuate="onLoad"/></draw:frame></text:p>
      <text:h text:style-name="Heading_20_3" text:outline-level="3"><text:bookmark-start text:name="__RefHeading___raccourcis_clavier_6"/><text:bookmark-start text:name="raccourcis_clavier"/>Raccourcis clavier<text:bookmark-end text:name="__RefHeading___raccourcis_clavier_6"/><text:bookmark-end text:name="raccourcis_clavier"/></text:h>
      <text:p text:style-name="Text_20_body"><text:span text:style-name="Strong_20_Emphasis">Noms de compte</text:span> : QuickFill complète automatiquement les premiers caractères saisis d'après l'historique ; même chose pour les sous-comptes en tapant les premiers caractères du compte parent suivis de : (deux points) et des premiers caractères du nom du sous-compte.<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Comme <text:span text:style-name="Strong_20_Emphasis">:</text:span> est le caractère séparateur de compte, vous ne pouvez pas l'utiliser dans vos noms de compte. Vous pouvez changer le séparateur de compte dans Édition → Préférences → Comptes → Caractère</text:p></table:table-cell></table:table-row></table:table></draw:text-box></draw:frame></text:p>
      <text:p text:style-name="Text_20_body"><text:span text:style-name="Strong_20_Emphasis">Dates</text:span> :Raccourcis :<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able:table table:style-name="Table"><table:table-column/><table:table-column/><table:table-row><table:table-cell office:value-type="string" table:style-name="tableheader"><text:p text:style-name="Table_20_Heading">   + ou = </text:p></table:table-cell><table:table-cell office:value-type="string" table:style-name="tablecell"><text:p text:style-name="tablealignleft"> incrémenter la date                 </text:p></table:table-cell></table:table-row><table:table-row><table:table-cell office:value-type="string" table:style-name="tableheader"><text:p text:style-name="Table_20_Heading">  - ou _* </text:p></table:table-cell><table:table-cell office:value-type="string" table:style-name="tablecell"><text:p text:style-name="tablealignleft"> décrémenter la date                 </text:p></table:table-cell></table:table-row><table:table-row><table:table-cell office:value-type="string" table:style-name="tableheader"><text:p text:style-name="Table_20_Heading">   ] ou } </text:p></table:table-cell><table:table-cell office:value-type="string" table:style-name="tablecell"><text:p text:style-name="tablealignleft"> incrémenter le mois                 </text:p></table:table-cell></table:table-row><table:table-row><table:table-cell office:value-type="string" table:style-name="tableheader"><text:p text:style-name="Table_20_Heading">   [ ou { </text:p></table:table-cell><table:table-cell office:value-type="string" table:style-name="tablecell"><text:p text:style-name="tablealignleft"> décrémenter le mois                 </text:p></table:table-cell></table:table-row><table:table-row><table:table-cell office:value-type="string" table:style-name="tableheader"><text:p text:style-name="Table_20_Heading">   M ou m </text:p></table:table-cell><table:table-cell office:value-type="string" table:style-name="tablecell"><text:p text:style-name="tablealignleft"> entrer la première date du mois     </text:p></table:table-cell></table:table-row><table:table-row><table:table-cell office:value-type="string" table:style-name="tableheader"><text:p text:style-name="Table_20_Heading">   H or h </text:p></table:table-cell><table:table-cell office:value-type="string" table:style-name="tablecell"><text:p text:style-name="tablealignleft"> entrer la dernière date du mois     </text:p></table:table-cell></table:table-row><table:table-row><table:table-cell office:value-type="string" table:style-name="tableheader"><text:p text:style-name="Table_20_Heading">   Y ou y </text:p></table:table-cell><table:table-cell office:value-type="string" table:style-name="tablecell"><text:p text:style-name="tablealignleft"> entrer la première date de l'année  </text:p></table:table-cell></table:table-row><table:table-row><table:table-cell office:value-type="string" table:style-name="tableheader"><text:p text:style-name="Table_20_Heading">   R ou r </text:p></table:table-cell><table:table-cell office:value-type="string" table:style-name="tablecell"><text:p text:style-name="tablealignleft"> entrer la dernière date de l'année  </text:p></table:table-cell></table:table-row><table:table-row><table:table-cell office:value-type="string" table:style-name="tableheader"><text:p text:style-name="Table_20_Heading">   T ou t </text:p></table:table-cell><table:table-cell office:value-type="string" table:style-name="tablecell"><text:p text:style-name="tablealignleft"> entrer la date du jour              </text:p></table:table-cell></table:table-row></table:table></table:table-cell></table:table-row></table:table></draw:text-box></draw:frame></text:p>
      <text:p text:style-name="Text_20_body">entrer des dates partielles :si vous n'entrez qu'un seul chiffre, GnuCash l’interprètera comme le jour du mois en cours de l'année en coursSi vous entrez uniquement un jour et un mois, GnuCash ajoutera automatiquement l'année, prise dans une fenêtre glissante commençant 11 mois avant le mois en cours. Cela signifie que si vous entrez 5/1 (5 janvier) comme date alors que la date actuelle est en décembre 2015, la date sera complétée en 5/1/16. Ce paramètre par défaut peut être modifié via <text:span text:style-name="Strong_20_Emphasis">Edition → Préférences → Date/Heure + Compléter la date</text:span> pour toujours utiliser une date de l'année civile en cours ou modifier le début de la fenêtre glissante.champ <text:span text:style-name="Strong_20_Emphasis">Num</text:span> de la ligne de transaction : vous pouvez taper <text:span text:style-name="Plugin_Keyboard___keyboard">+</text:span> pour incrémenter le numéro de transaction par rapport au dernier que vous avez saisi ou <text:span text:style-name="Plugin_Keyboard___keyboard">-</text:span>pour le décrémenterchamp <text:span text:style-name="Strong_20_Emphasis">Action</text:span> de la ligne de répartition : même fonctionnement si vous choisissez d'y entrer des numéros fractionnés ; si vous tapez les premiers caractères d'une action (comme <text:span text:style-name="Strong_20_Emphasis">Dépôt</text:span>), GnuCash remplira le restechamp <text:span text:style-name="Strong_20_Emphasis">Transfert</text:span> : commencez à taper un nom de compte et GnuCash remplira la partie restante du nom. A tout moment, si vous tapez le caractère de séparation, cela termine le niveau actuel du nom du compte, laissant le curseur positionné pour commencer le niveau suivant du nom du compte. Par exemple, en tapant <text:span text:style-name="Plugin_Keyboard___keyboard">A</text:span><text:span text:style-name="Plugin_Keyboard___keyboard">:</text:span><text:span text:style-name="Plugin_Keyboard___keyboard">C</text:span>, l’ensemble standard de noms de comptes complète le compte <text:span text:style-name="Strong_20_Emphasis">Actifs:Compte chèque</text:span>. Vous pouvez également saisir les touches <text:span text:style-name="Strong_20_Emphasis">Menu</text:span> ou <text:span text:style-name="Plugin_Keyboard___keyboard">Ctrl</text:span>+<text:span text:style-name="Plugin_Keyboard___keyboard">Bas</text:span> dans ce champ pour afficher une liste de tous les noms de compte.champ <text:span text:style-name="Strong_20_Emphasis">montant</text:span> : vous pouvez utiliser une calculatrice intégrée. Tapez simplement la première valeur, suivie de <text:span text:style-name="Plugin_Keyboard___keyboard">+</text:span>, <text:span text:style-name="Plugin_Keyboard___keyboard">-</text:span>, <text:span text:style-name="Plugin_Keyboard___keyboard">*</text:span> ou <text:span text:style-name="Plugin_Keyboard___keyboard">/</text:span>, puis tapez la deuxième valeur. GnuCash effectuera le calcul et renverra la valeur résultante dans le champ du montant lorsque vous appuierez sur la touche <text:span text:style-name="Plugin_Keyboard___keyboard">Tab ⇆</text:span>clés d'accès : tous les éléments de menu ont une clé marquée par un caractère souligné dans les noms de menu. Appuyez sur <text:span text:style-name="Plugin_Keyboard___keyboard">Alt</text:span> + <text:span text:style-name="Plugin_Keyboard___keyboard">[caractère souligné]</text:span> pour afficher le menu puis sélectionnez un élément en saisissant son caractère souligné. Par exemple, taper <text:span text:style-name="Plugin_Keyboard___keyboard">Alt</text:span>+<text:span text:style-name="Plugin_Keyboard___keyboard">A</text:span> ouvre le menu Actions, puis taper <text:span text:style-name="Plugin_Keyboard___keyboard">P</text:span> divisera la transaction. Certains éléments de menu possèdent également des touches de raccourci qui appellent immédiatement la commande (généralement à l'aide de la touche <text:span text:style-name="Plugin_Keyboard___keyboard">Ctrl</text:span>). Ces raccourcis sont répertoriés à côté de l'élément.</text:p>
      <text:p text:style-name="Text_20_body">Pour vous déplacer dans le registre, utilisez ces touches :</text:p>
      <table:table table:style-name="Table">
        <table:table-column/>
        <table:table-column/>
        <table:table-row>
          <table:table-cell office:value-type="string" table:style-name="tableheader">
            <text:p text:style-name="Table_20_Heading">                         <text:span text:style-name="Plugin_Keyboard___keyboard">Tab ⇆</text:span> </text:p>
          </table:table-cell>
          <table:table-cell office:value-type="string" table:style-name="tablecell">
            <text:p text:style-name="tablealignleft"> champ suivant           </text:p>
          </table:table-cell>
        </table:table-row>
        <table:table-row>
          <table:table-cell office:value-type="string" table:style-name="tableheader">
            <text:p text:style-name="Table_20_Heading">                   <text:span text:style-name="Plugin_Keyboard___keyboard">⇧ Shift</text:span>+<text:span text:style-name="Plugin_Keyboard___keyboard">Tab ⇆</text:span> </text:p>
          </table:table-cell>
          <table:table-cell office:value-type="string" table:style-name="tablecell">
            <text:p text:style-name="tablealignleft"> champ précédent         </text:p>
          </table:table-cell>
        </table:table-row>
        <table:table-row>
          <table:table-cell office:value-type="string" table:style-name="tableheader">
            <text:p text:style-name="Table_20_Heading">                        <text:span text:style-name="Plugin_Keyboard___keyboard">Home</text:span> </text:p>
          </table:table-cell>
          <table:table-cell office:value-type="string" table:style-name="tablecell">
            <text:p text:style-name="tablealignleft"> début du champ          </text:p>
          </table:table-cell>
        </table:table-row>
        <table:table-row>
          <table:table-cell office:value-type="string" table:style-name="tableheader">
            <text:p text:style-name="Table_20_Heading">                         <text:span text:style-name="Plugin_Keyboard___keyboard">End</text:span> </text:p>
          </table:table-cell>
          <table:table-cell office:value-type="string" table:style-name="tablecell">
            <text:p text:style-name="tablealignleft"> fin du champ            </text:p>
          </table:table-cell>
        </table:table-row>
        <table:table-row>
          <table:table-cell office:value-type="string" table:style-name="tableheader">
            <text:p text:style-name="Table_20_Heading">  <text:span text:style-name="Plugin_Keyboard___keyboard">↵ Enter</text:span><text:line-break/>ou <text:span text:style-name="Plugin_Keyboard___keyboard">&amp;darr;</text:span> </text:p>
          </table:table-cell>
          <table:table-cell office:value-type="string" table:style-name="tablecell">
            <text:p text:style-name="tablealignleft"> prochaine transaction   </text:p>
          </table:table-cell>
        </table:table-row>
        <table:table-row>
          <table:table-cell office:value-type="string" table:style-name="tableheader">
            <text:p text:style-name="Table_20_Heading">                          <text:span text:style-name="Plugin_Keyboard___keyboard">&amp;uarr;</text:span> </text:p>
          </table:table-cell>
          <table:table-cell office:value-type="string" table:style-name="tablecell">
            <text:p text:style-name="tablealignleft"> transaction précédente  </text:p>
          </table:table-cell>
        </table:table-row>
        <table:table-row>
          <table:table-cell office:value-type="string" table:style-name="tableheader">
            <text:p text:style-name="Table_20_Heading">                     <text:span text:style-name="Plugin_Keyboard___keyboard">Page Up</text:span> </text:p>
          </table:table-cell>
          <table:table-cell office:value-type="string" table:style-name="tablecell">
            <text:p text:style-name="tablealignleft"> monter d'un écran       </text:p>
          </table:table-cell>
        </table:table-row>
        <table:table-row>
          <table:table-cell office:value-type="string" table:style-name="tableheader">
            <text:p text:style-name="Table_20_Heading">                   <text:span text:style-name="Plugin_Keyboard___keyboard">Page Down</text:span> </text:p>
          </table:table-cell>
          <table:table-cell office:value-type="string" table:style-name="tablecell">
            <text:p text:style-name="tablealignleft"> descendre d'un écran    </text:p>
          </table:table-cell>
        </table:table-row>
        <table:table-row>
          <table:table-cell office:value-type="string" table:style-name="tableheader">
            <text:p text:style-name="Table_20_Heading">               <text:span text:style-name="Plugin_Keyboard___keyboard">⇧ Shift</text:span>+<text:span text:style-name="Plugin_Keyboard___keyboard">Page Up</text:span> </text:p>
          </table:table-cell>
          <table:table-cell office:value-type="string" table:style-name="tablecell">
            <text:p text:style-name="tablealignleft"> première transaction    </text:p>
          </table:table-cell>
        </table:table-row>
        <table:table-row>
          <table:table-cell office:value-type="string" table:style-name="tableheader">
            <text:p text:style-name="Table_20_Heading">             <text:span text:style-name="Plugin_Keyboard___keyboard">⇧ Shift</text:span>+<text:span text:style-name="Plugin_Keyboard___keyboard">Page Down</text:span> </text:p>
          </table:table-cell>
          <table:table-cell office:value-type="string" table:style-name="tablecell">
            <text:p text:style-name="tablealignleft"> dernière transaction    </text:p>
          </table:table-cell>
        </table:table-row>
      </table:table>
      <text:p text:style-name="Text_20_body">Dans la fenêtre Rapprocher vous pouvez utiliser les raccourcis clavier :</text:p>
      <table:table table:style-name="Table">
        <table:table-column/>
        <table:table-column/>
        <table:table-row>
          <table:table-cell office:value-type="string" table:style-name="tableheader">
            <text:p text:style-name="Table_20_Heading">                      <text:span text:style-name="Plugin_Keyboard___keyboard">Tab ⇆</text:span> </text:p>
          </table:table-cell>
          <table:table-cell office:value-type="string" table:style-name="tableheader">
            <text:p text:style-name="Table_20_Heading"> passe à la case suivante                            </text:p>
          </table:table-cell>
        </table:table-row>
        <table:table-row>
          <table:table-cell office:value-type="string" table:style-name="tableheader">
            <text:p text:style-name="Table_20_Heading">                <text:span text:style-name="Plugin_Keyboard___keyboard">⇧ Shift</text:span>+<text:span text:style-name="Plugin_Keyboard___keyboard">Tab ⇆</text:span> </text:p>
          </table:table-cell>
          <table:table-cell office:value-type="string" table:style-name="tablecell">
            <text:p text:style-name="tablealignleft"> passe à la case précédente                          </text:p>
          </table:table-cell>
        </table:table-row>
        <table:table-row>
          <table:table-cell office:value-type="string" table:style-name="tableheader">
            <text:p text:style-name="Table_20_Heading">                   <text:span text:style-name="Plugin_Keyboard___keyboard">Espace</text:span> </text:p>
          </table:table-cell>
          <table:table-cell office:value-type="string" table:style-name="tablecell">
            <text:p text:style-name="tablealignleft"> bascule le statut entre rapproché et non rapproché  </text:p>
          </table:table-cell>
        </table:table-row>
        <table:table-row>
          <table:table-cell office:value-type="string" table:style-name="tableheader">
            <text:p text:style-name="Table_20_Heading">  <text:span text:style-name="Plugin_Keyboard___keyboard">Up</text:span><text:line-break/>et <text:span text:style-name="Plugin_Keyboard___keyboard">Down</text:span> </text:p>
          </table:table-cell>
          <table:table-cell office:value-type="string" table:style-name="tablecell">
            <text:p text:style-name="tablealignleft"> navigue dans les entrées de la boîte actuelle       </text:p>
          </table:table-cell>
        </table:table-row>
      </table:table>
      <text:h text:style-name="Heading_20_2" text:outline-level="2"><text:bookmark-start text:name="__RefHeading___transactions_simples_et_transactions_ventilees_7"/><text:bookmark-start text:name="transactions_simples_et_transactions_ventilees"/>Transactions simples et transactions ventilées<text:bookmark-end text:name="__RefHeading___transactions_simples_et_transactions_ventilees_7"/><text:bookmark-end text:name="transactions_simples_et_transactions_ventilees"/></text:h>
      <text:p text:style-name="Text_20_body">Dans GnuCash, chaque transaction a au moins deux ventilations (=“transaction simple”, n'impliquant que le compte courant et un seul autre compte), mais peut en avoir plus (“transaction ventilée”).</text:p>
      <text:p text:style-name="Text_20_body">En mode Grand livre de base, le Grand livre montre un résumé des ventilations du compte actuel. Pour une transaction simple, la colonne Transfert affiche l'autre compte à partir duquel l'argent est transféré.. Pour une transaction ventilée, la colonne Transfert affiche “– Transaction répartie –”. Pour voir les répartitions de la transaction sélectionnée, cliquez sur <text:span text:style-name="Plugin_Keyboard___keyboard">Répartition</text:span> dans la barre d'outils.</text:p>
      <text:p text:style-name="Text_20_body">Pour les transactions ventilées, la première ligne de la transaction est la ligne de transaction, avec : une date, un numéro facultatif (tel qu'un numéro de chèque), une description de la transaction, le montant total qui modifie le compte actuel (ici, le total du dépôt) et le solde du compte après la transaction en cours. Notez que dans la vue développée, la colonne transfert disparait et aucun nom de compte n'est répertorié dans ce champ. Cette ligne n'affiche qu'un résumé de l’effet de la transaction sur le compte courant. Pour les détails, voyez les ventilations individuelles.</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6_1"/><table:table-row><table:table-cell office:value-type="string" table:style-name="tablecell"><text:p text:style-name="tablealignleft">Un grand livre affiche une transaction lorsque cette transaction a une ventilation attribuée au compte. Si plusieurs transactions sont attribuées au compte dans une transaction donnée, cette transaction apparaitra une seule fois dans le registre pour les ventilations affectées à ce compte. En vue journal des transactions, une telle transaction n’apparaitra qu'une fois dans le grand livre.</text:p></table:table-cell></table:table-row></table:table></draw:text-box></draw:frame></text:p>
      <text:p text:style-name="Text_20_body">Les lignes partielles situées au-dessous de la ligne de transaction sont les lignes de ventilation, séparées par des lignes grises. Lorsque vous mettez en surbrillance l'une des lignes de ventilation, les en-têtes de colonne changent pour afficher les champs liés à la ventilation :<draw:frame draw:style-name="mediacenter" draw:name="3" text:anchor-type="paragraph" draw:z-index="3" svg:width="13.49375cm" svg:height="6.270625cm"><draw:image xlink:href="Pictures/d60c52c88ee8492a550bd2b8139c5c67.png" xlink:type="simple" xlink:show="embed" xlink:actuate="onLoad"/></draw:frame></text:p>
      <text:p text:style-name="Text_20_body">Chaque ventilation contient une <text:span text:style-name="Strong_20_Emphasis">action</text:span> facultative, ou type de ventilation, que vous pouvez taper ou choisir dans une liste déroulante. La ventilation contient également un mémo facultatif qui décrit la ventilation. Chaque ventilation affecte un compte, qui peut être sélectionné dans une liste déroulante de vos comptes. Le champ <text:span text:style-name="Strong_20_Emphasis">R</text:span> indique si la ventilation a été rapprochée. Les deux dernières colonnes indiquent le montant de la ventilation et si des fonds entrent ou sortent du compte.</text:p>
      <text:p text:style-name="Text_20_body">Le total des débits (entrées de la colonne de gauche) doit être égal au total des crédits (entrées de la colonne de droite) pour chaque transaction. Dans l'exemple ci-dessus, le total des débits est égal au total des crédits. Cette transaction est donc équilibrée. Remarquez que la ligne de transaction contient le même montant débiteur que la ligne de contrôle car la ligne de transaction est un simple résumé de l’effet de la transaction sur le compte courant. La même transaction dans un compte différent aura une ligne de transaction différente, qui montre l'effet sur ce compte particulier. Vous pouvez le voir en mettant en surbrillance une autre ligne de ventilation et en cliquant sur le bouton Aller de la barre d’outils.</text:p>
      <text:p text:style-name="Text_20_body">Dans cet exemple, si vous passez directement au compte Revenu:Salaire, GnuCash affiche la même transaction dans le compte <text:span text:style-name="Strong_20_Emphasis">Revenu:Salaire</text:span> - Grand livre :<draw:frame draw:style-name="mediacenter" draw:name="4" text:anchor-type="paragraph" draw:z-index="4" svg:width="13.49375cm" svg:height="6.270625cm"><draw:image xlink:href="Pictures/3e077d0222df49945459ef3a7aad8c59.png" xlink:type="simple" xlink:show="embed" xlink:actuate="onLoad"/></draw:frame>Notez que le total de la ligne de transaction récapitule maintenant l’effet sur le compte Revenu:salaire au lieu du compte courant, car vous consultez le registre Compte:salaire. Les ventilations sont exactement les mêmes, mais la ligne de transaction reflète désormais le crédit au compte <text:span text:style-name="Strong_20_Emphasis">Revenu:Salaire</text:span>.</text:p>
      <text:h text:style-name="Heading_20_3" text:outline-level="3"><text:bookmark-start text:name="__RefHeading___exemple_de_transaction_simple_8"/><text:bookmark-start text:name="exemple_de_transaction_simple"/>Exemple de transaction simple<text:bookmark-end text:name="__RefHeading___exemple_de_transaction_simple_8"/><text:bookmark-end text:name="exemple_de_transaction_simple"/></text:h>
      <text:p text:style-name="Text_20_body">Commencez avec le plan comptable gcashdata_3 créé au chapitre précédent et double-cliquez sur le Compte courant de l'actif. Ajoutons une transaction simple au Compte courant.</text:p>
      <text:p text:style-name="Text_20_body"><text:span text:style-name="Strong_20_Emphasis">exemple 1 - solde de départ d'un compte</text:span> : ici, cela concerne les comptes Actif:Compte courant et Capitaux propres:Soldes d'ouverture.première ligne de transaction, entrez :date (par exemple, le 1er mars 2006)description (par exemple: «Solde d'ouverture»)transfert : <text:span text:style-name="Strong_20_Emphasis">Capitaux propres:soldes d'ouverture</text:span>dépôt : 1000 $et appuyez sur la touche <text:span text:style-name="Plugin_Keyboard___keyboard">↵ Entrée</text:span> :<draw:frame draw:style-name="mediacenter" draw:name="5" text:anchor-type="paragraph" draw:z-index="5" svg:width="13.49375cm" svg:height="4.5508333333333cm"><draw:image xlink:href="Pictures/07f141575478e1c952312561253d36b7.png" xlink:type="simple" xlink:show="embed" xlink:actuate="onLoad"/></draw:frame><text:span text:style-name="Strong_20_Emphasis">exemple 2 - transaction simple à deux comptes</text:span> : achat de produits d’épicerie pour 45,21 $. Dans Actifs:Compte courant, vous définissez le transfert sur Dépenses:Épicerie :<draw:frame draw:style-name="mediacenter" draw:name="6" text:anchor-type="paragraph" draw:z-index="6" svg:width="13.49375cm" svg:height="4.5508333333333cm"><draw:image xlink:href="Pictures/d8ec9148afc8db89f50ee0337a0dba22.png" xlink:type="simple" xlink:show="embed" xlink:actuate="onLoad"/></draw:frame></text:p>
      <text:h text:style-name="Heading_20_3" text:outline-level="3"><text:bookmark-start text:name="__RefHeading___exemple_de_transaction_ventilee_9"/><text:bookmark-start text:name="exemple_de_transaction_ventilee"/>Exemple de transaction ventilée<text:bookmark-end text:name="__RefHeading___exemple_de_transaction_ventilee_9"/><text:bookmark-end text:name="exemple_de_transaction_ventilee"/></text:h>
      <text:p text:style-name="Text_20_body">Il faut ventiler une transaction si le compte origine d'une transaction doit être ventilé en plusieurs comptes.</text:p>
      <text:p text:style-name="Text_20_body">L'exemple classique est celui où vous recevez un chèque de règlement.</text:p>
      <text:p text:style-name="Text_20_body">Le chèque de paiement de votre salaire net est généralement inférieur à votre salaire brut, la différence étant dûe aux impôts, aux cotisations retraite etc.</text:p>
      <text:p text:style-name="Text_20_body">La transaction du chèque de règlement implique d'autres comptes que simplement <text:span text:style-name="Strong_20_Emphasis">Actif:Compte chèque</text:span> et <text:span text:style-name="Strong_20_Emphasis">revenu:Salaire</text:span>.</text:p>
      <text:p text:style-name="Text_20_body"><text:span text:style-name="Strong_20_Emphasis">Pour ajouter la transaction ventilée</text:span> du chèque de paie, dans la fenêtre du livre de compte <text:span text:style-name="Strong_20_Emphasis">Actifs:Compte courant</text:span> :cliquez sur une nouvelle ligne de transaction, puis sur <text:span text:style-name="Strong_20_Emphasis">Fractionner</text:span>. (si vous avez défini l'affichage du livre sur Grand livre avec répartition automatique ou Journal des transactions, les fractionnements s'ouvriront pour vous)description de cette transaction sur la première ligne (par exemple, «Employeurs»)lignes de répartition au-dessous : entrez les ventilations qui composent cette transaction, une par une ; choisissez d'abord le compte, puis le montant. (N'oubliez pas que dans un livre de comptes d'actifs, les montants entrés dans la colonne de gauche augmentent le solde du compte, tandis que les montants entrés dans la colonne de droite diminuent le solde). Faites une <text:span text:style-name="Plugin_Keyboard___keyboard">Tabulation</text:span> ou cliquez sur la ligne de fractionnement suivante et répétez le processus. <draw:frame draw:style-name="PluginODTAutoStyle_Frame_13_text_frame" draw:name="Frame4" text:anchor-type="paragraph" svg:width="289.134pt" draw:z-index="0" svg:min-height="1cm"><draw:text-box><table:table table:style-name="Table"><table:table-column table:style-name="odt_auto_style_table_column_7_1"/><table:table-row><table:table-cell office:value-type="string" table:style-name="tablecell"><text:p text:style-name="tablealignleft">Avec le clavier, utilisez la touche <text:span text:style-name="Plugin_Keyboard___keyboard">Tab ⇆</text:span> pour passer d'un champ à l'autre, car la touche <text:span text:style-name="Plugin_Keyboard___keyboard">Entrer</text:span> valide la transaction et crée des fractionnements dans un compte Non soldé.</text:p></table:table-cell></table:table-row></table:table></draw:text-box></draw:frame></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8_1"/><table:table-row><table:table-cell office:value-type="string" table:style-name="tablecell"><text:p text:style-name="tablealignleft">À la création d'une transaction, les ventilations peuvent être entrées dans n'importe quel ordre. Une fois la transaction quittée, tous les fractionnements de débit passent au-dessus des fractionnements de crédit.</text:p></table:table-cell></table:table-row></table:table></draw:text-box></draw:frame></text:p>
      <text:p text:style-name="Text_20_body"><text:span text:style-name="Strong_20_Emphasis">Dans cet exemple</text:span> :compte de dépôt : <text:span text:style-name="Strong_20_Emphasis">Actifs:Compte courant</text:span>montant : 670 $montants pour les différentes taxes : compte <text:span text:style-name="Strong_20_Emphasis">Dépenses:Impôts:revenu</text:span>, 180 $; compte <text:span text:style-name="Strong_20_Emphasis">Dépenses:taxes:assurance-maladie</text:span>, 90 $; et Compte <text:span text:style-name="Strong_20_Emphasis">Dépenses:Impôts:sécurité sociale</text:span>, 60 $total brut de votre salaire : 1 000 $ dans cet exemple en tant que  retrait de <text:span text:style-name="Strong_20_Emphasis">Revenu:Salaire</text:span>.N'oubliez pas d'appuyer sur <text:span text:style-name="Plugin_Keyboard___keyboard">↵ Entrée</text:span> après avoir terminé la saisie. La vue ventilée sera «repliée» en une vue de transaction simplifiée. Les ventilations sont toujours là; il suffit de cliquer sur <text:span text:style-name="Plugin_Keyboard___keyboard">Diviser</text:span> pour les visualiser.<draw:frame draw:style-name="mediacenter" draw:name="7" text:anchor-type="paragraph" draw:z-index="7" svg:width="13.49375cm" svg:height="6.270625cm"><draw:image xlink:href="Pictures/6c432eeedaae6f1979b86a3f13e8215e.png" xlink:type="simple" xlink:show="embed" xlink:actuate="onLoad"/></draw:frame></text:p>
      <text:h text:style-name="Heading_20_2" text:outline-level="2"><text:bookmark-start text:name="__RefHeading___rapprochement_10"/><text:bookmark-start text:name="rapprochement"/>Rapprochement<text:bookmark-end text:name="__RefHeading___rapprochement_10"/><text:bookmark-end text:name="rapprochement"/></text:h>
      <text:p text:style-name="Text_20_body">Une fois les transactions entrées dans GnuCash, il faut vérifier leur concordance avec les relevés de votre institution financière. C'est le <text:span text:style-name="Strong_20_Emphasis">Rapprochement</text:span>.</text:p>
      <text:p text:style-name="Text_20_body">Dans un livre, la colonne <text:span text:style-name="Strong_20_Emphasis">R</text:span> (= Rapprochement) indique l'état de rapprochement des transactions :</text:p>
      <text:p text:style-name="Text_20_body"><text:span text:style-name="Strong_20_Emphasis">y</text:span> : rapproché<text:span text:style-name="Strong_20_Emphasis">n</text:span> : non rapproché<text:span text:style-name="Strong_20_Emphasis">c</text:span> : pointé, mais non rapproché. Si un fractionnement est pointé, c'est que vous avez une pièce justificative (par exemple, le reçu du restaurant pour l'achat par carte de crédit)Vous pouvez basculer l’état de rapprochement entre <text:span text:style-name="Strong_20_Emphasis">n</text:span> et <text:span text:style-name="Strong_20_Emphasis">c</text:span> en cliquant dans le champ <text:span text:style-name="Strong_20_Emphasis">R</text:span></text:p>
      <text:p text:style-name="Text_20_body">Au bas de la fenêtre du compte s'affichent : solde <text:span text:style-name="Strong_20_Emphasis">pointé</text:span>, solde <text:span text:style-name="Strong_20_Emphasis">rapproché</text:span> et solde <text:span text:style-name="Strong_20_Emphasis">total</text:span>. Les deux premiers correspondent aux soldes des relevés bancaires, tandis que le dernier inclut les transactions en cours.</text:p>
      <text:p text:style-name="Text_20_body">Supposons que vous émettez un chèque :
</text:p>
      <text:p text:style-name="Text_20_body"><text:span text:style-name="Strong_20_Emphasis">entrez la transaction</text:span> dans GnuCash → le champ <text:span text:style-name="Strong_20_Emphasis">R</text:span> de la transaction contiendra initialement <text:span text:style-name="Strong_20_Emphasis">n</text:span> (nouveau). Votre nouvelle entrée contribuera au solde <text:span text:style-name="Strong_20_Emphasis">total</text:span>, mais pas aux soldes <text:span text:style-name="Strong_20_Emphasis">pointé</text:span> ni <text:span text:style-name="Strong_20_Emphasis">rapproché</text:span>.<text:span text:style-name="Strong_20_Emphasis">Quand le chèque a été encaissé</text:span>, cliquez sur le champ <text:span text:style-name="Strong_20_Emphasis">R</text:span> de la transaction pour le changer en <text:span text:style-name="Strong_20_Emphasis">c</text:span> (pointée) → le solde <text:span text:style-name="Strong_20_Emphasis">pointé</text:span> change pour inclure ce montant.<text:span text:style-name="Strong_20_Emphasis">Quand le relevé bancaire arrive</text:span>, ouvrez la fenêtre de rapprochement pour comparer le relevé à ce que vous avez enregistré dans GnuCash. Vous pourrez changer le champ <text:span text:style-name="Strong_20_Emphasis">R</text:span> en <text:span text:style-name="Strong_20_Emphasis">y</text:span> (rapproché).</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9_1"/><table:table-row><table:table-cell office:value-type="string" table:style-name="tablecell"><text:p text:style-name="tablealignleft">Il faut utiliser la fenêtre de rapprochement pour rapprocher car il est impossible de rapprocher directement dans un livre en cliquant dans le champ <text:span text:style-name="Strong_20_Emphasis">R</text:span>.</text:p><text:p text:style-name="Text_20_body">Une fois marquée comme rapprochée, une transaction ne peut plus être facilement modifiée sans rompre le solde de départ du prochain rapprochement.</text:p></table:table-cell></table:table-row></table:table></draw:text-box></draw:frame></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10_1"/><table:table-row><table:table-cell office:value-type="string" table:style-name="tablecell"><text:p text:style-name="tablealignleft">Le rapprochement est effectué pour une date donnée et, lorsque vous rapprochez un compte basé sur un relevé d'une date donnée, vous rapprochez toutes les transactions antérieures à cette date.</text:p><text:p text:style-name="Text_20_body">Si vous ajoutez ou modifiez des transactions antérieures à votre dernier rapprochement, vos soldes rapprochés seront supprimés.</text:p></table:table-cell></table:table-row></table:table></draw:text-box></draw:frame></text:p>
      <text:h text:style-name="Heading_20_3" text:outline-level="3"><text:bookmark-start text:name="__RefHeading___fenetre_de_rapprochement_11"/><text:bookmark-start text:name="fenetre_de_rapprochement"/>Fenêtre de rapprochement<text:bookmark-end text:name="__RefHeading___fenetre_de_rapprochement_11"/><text:bookmark-end text:name="fenetre_de_rapprochement"/></text:h>
      <text:p text:style-name="Text_20_body">La fenêtre de rapprochement permet de rapprocher un compte GnuCash avec un relevé de banque.</text:p>
      <text:p text:style-name="Text_20_body">Le rapprochement permet :
</text:p>
      <text:p text:style-name="Text_20_body">de revérifier vos enregistrements par rapport à ceux de votre banquemais aussi de vous donner une meilleure idée des transactions en cours, par exemple les chèques non encaissés.</text:p>
      <text:p text:style-name="Text_20_body">Pour utiliser les fenêtres de rapprochement :
</text:p>
      <text:p text:style-name="Text_20_body"><text:span text:style-name="Strong_20_Emphasis">sélectionnez un compte</text:span> dans l’arborescence de comptes et cliquez sur <text:span text:style-name="Strong_20_Emphasis">Actions → Rapprocher</text:span> :<text:span text:style-name="Strong_20_Emphasis">Date du relevé</text:span> : date du relevé avec lequel vous faites le rapprochement (un clic sur la flèche à droite de ce champ ouvre un calendrier)<text:span text:style-name="Strong_20_Emphasis">Solde de début</text:span> : solde du rapprochement précédent (non modifiable). Il doit correspondre au solde de départ indiqué dans votre relevé. Le solde d'ouverture dans GnuCash peut ne pas correspondre à celui de votre relevé :<text:span text:style-name="Strong_20_Emphasis">Premier rapprochement du compte</text:span> : le solde de départ est nul, ce qui n'est probablement pas le solde d'ouverture de votre compte. Lorsque vous rapprochez le compte, le solde d'ouverture du compte est inclus dans le rapprochement et le résultat doit s'équilibrer.<text:span text:style-name="Strong_20_Emphasis">Dé-rapprochement accidentel d'une transaction précédemment rapprochée</text:span> : rapprochez la transaction avec les transactions figurant dans le relevé en cours pour équilibrer le résultat<text:span text:style-name="Strong_20_Emphasis">Suppression accidentelle d’une transaction précédemment rapprochée</text:span> : si vous ne pouvez pas déterminer ce qui a été supprimé et le restaurer, créez une transaction fictive pour que le rapprochement se termine.<text:span text:style-name="Strong_20_Emphasis">Solde final</text:span> : solde final du relevé. GnuCash remplit automatiquement ce champ avec le solde actuel, indiqué dans la partie inférieure du registre<text:span text:style-name="Strong_20_Emphasis">Inclure les sous-comptes</text:span> : Cochez pour inclure dans le rapprochement les transactions qui appartiennent aux sous-comptes du compte actuellement sélectionné. Notez que tous les sous-comptes doivent être dans le même produit que le parent pour que l'option soit activée.<text:span text:style-name="Strong_20_Emphasis"><text:span text:style-name="Plugin_Keyboard___keyboard">Saisir le paiement d'intérêts…</text:span></text:span> : un clic sur ce bouton permet de saisir une transaction d'intérêts sur le compte à rapprocher. La fenêtre Paiement d'intérêts peut s'ouvrir automatiquement lorsque vous lancez un rapprochement pour un compte du type Banque, Crédit, Mutuelle, Actif, Recevable, Créditeur et Passif. Pour désactiver ce comportement pour l'un des comptes précédents, allez à l'onglet <text:span text:style-name="Strong_20_Emphasis">Préférences GnuCash → Enregistrer</text:span> et décochez l'option Transfert automatique des intérêts. Sinon, pour désactiver ce comportement uniquement pour le compte sélectionné, cliquez sur le bouton <text:span text:style-name="Plugin_Keyboard___keyboard">Aucun paiement d'intérêt automatique pour ce compte</text:span> dans la fenêtre Paiement d'intérêts.<text:span text:style-name="Strong_20_Emphasis">Cliquez sur <text:span text:style-name="Plugin_Keyboard___keyboard">Ok</text:span></text:span> : <draw:frame draw:style-name="mediacenter" draw:name="8" text:anchor-type="paragraph" draw:z-index="8" svg:width="10.583333333333cm" svg:height="9.5996260683761cm"><draw:image xlink:href="Pictures/77b423a7aae4fdc8a03694048c0702c3.png" xlink:type="simple" xlink:show="embed" xlink:actuate="onLoad"/></draw:frame>Les deux volets intitulés <text:span text:style-name="Strong_20_Emphasis">Fonds entrants</text:span> et <text:span text:style-name="Strong_20_Emphasis">Fonds sortants</text:span> répertorient toutes les transactions non rapprochées du compte à rapprocher. Les colonnes <text:span text:style-name="Strong_20_Emphasis">R</text:span> indiquent si les transactions ont été rapprochées.Pour chaque élément du relevé bancaire, recherchez l’article correspondant dans la fenêtre <text:span text:style-name="Strong_20_Emphasis">Rapprochement</text:span><text:span text:style-name="Strong_20_Emphasis">Si vous ne trouvez pas une transaction</text:span>, vous pouvez la saisir en cliquant sur <text:span text:style-name="Plugin_Keyboard___keyboard">Nouveau</text:span> dans la <text:span text:style-name="Strong_20_Emphasis">barre d’outils</text:span> ou en ouvrant le menu <text:span text:style-name="Strong_20_Emphasis">Transaction → Nouveau</text:span> pour ouvrir une fenêtre et la saisir. Le nouvel élément apparait dans la fenêtre Rapprochement lorsque vous cliquez sur <text:span text:style-name="Plugin_Keyboard___keyboard">Entrer</text:span> après avoir entré la transaction.<text:span text:style-name="Strong_20_Emphasis">Si vous trouvez l'élément</text:span> dans la fenêtre <text:span text:style-name="Strong_20_Emphasis">Rapprocher</text:span>, comparez son montant à celui de l'état.<text:span text:style-name="Strong_20_Emphasis">S'ils ne concordent pas</text:span>, vous pouvez corriger la transaction en utilisant le bouton <text:span text:style-name="Plugin_Keyboard___keyboard">Modifier</text:span> de la <text:span text:style-name="Strong_20_Emphasis">barre d’outils</text:span> ou le menu <text:span text:style-name="Strong_20_Emphasis">Transaction → Modifier</text:span> pour ouvrir une fenêtre de registre et faire la correction.<text:span text:style-name="Strong_20_Emphasis">Si les montants concordent</text:span>, cliquez sur l'élément dans la fenêtre <text:span text:style-name="Strong_20_Emphasis">Rapprocher</text:span>. Une coche apparaît dans la colonne <text:span text:style-name="Strong_20_Emphasis">R</text:span> à côté de la transaction sélectionnée. GnuCash mettra automatiquement à jour les montants dans le volet de résumé en bas à droite.<draw:frame draw:style-name="PluginODTAutoStyle_Frame_29_text_frame" draw:name="Frame8" text:anchor-type="paragraph" svg:width="289.134pt" draw:z-index="0" svg:min-height="1cm"><draw:text-box><table:table table:style-name="Table"><table:table-column table:style-name="odt_auto_style_table_column_11_1"/><table:table-row><table:table-cell office:value-type="string" table:style-name="tablecell"><text:p text:style-name="tablealignleft">Vous pouvez utiliser les flèches <text:span text:style-name="Plugin_Keyboard___keyboard">&amp;uarr;</text:span>/<text:span text:style-name="Plugin_Keyboard___keyboard">&amp;darr;</text:span> pour accéder à l'élément, la touche <text:span text:style-name="Plugin_Keyboard___keyboard">Espace</text:span> pour marquer l'élément comme rapproché et la touche <text:span text:style-name="Plugin_Keyboard___keyboard">Tabulation</text:span> pour changer de volet.</text:p></table:table-cell></table:table-row></table:table></draw:text-box></draw:frame></text:p>
      <text:p text:style-name="Text_20_body">Répétez cette opération pour chaque élément du relevé bancaire, en vérifiant les montants et en marquant les transactions dans GnuCash au fur et à mesure de leur rapprochement.<draw:frame draw:style-name="PluginODTAutoStyle_Frame_33_text_frame" draw:name="Frame9" text:anchor-type="paragraph" svg:width="289.134pt" draw:z-index="0" svg:min-height="1cm"><draw:text-box><table:table table:style-name="Table"><table:table-column table:style-name="odt_auto_style_table_column_12_1"/><table:table-row><table:table-cell office:value-type="string" table:style-name="tablecell"><text:p text:style-name="tablealignleft">Vous pouvez cocher ou décocher le statut de rapprochement de toutes les transactions dans l'un des volets en cliquant sur une transaction dans le volet requis, puis en cliquant sur <text:span text:style-name="Plugin_Keyboard___keyboard">Ctrl</text:span>+<text:span text:style-name="Plugin_Keyboard___keyboard">Alt</text:span> suivi d'un <text:span text:style-name="Plugin_Keyboard___keyboard">Espace</text:span>. Cela fera basculer le statut de rapprochement de toutes les transactions dans le volet de l'état coché à non coché. Cette procédure peut être répétée pour obtenir le statut souhaité pour les transactions dans le volet.</text:p></table:table-cell></table:table-row></table:table></draw:text-box></draw:frame></text:p>
      <text:p text:style-name="Text_20_body">Au bas de la fenêtre <text:span text:style-name="Strong_20_Emphasis">Rapprochement</text:span>, un champ <text:span text:style-name="Strong_20_Emphasis">Différence</text:span>, indique <text:span text:style-name="Strong_20_Emphasis">0,00</text:span> lorsque le rapprochement est terminé. S'il indique une autre valeur, soit il manque des transactions, soit des montants sont incorrects. (Ou, moins probable, la banque peut avoir commis une erreur.)<draw:frame draw:style-name="PluginODTAutoStyle_Frame_37_text_frame" draw:name="Frame10" text:anchor-type="paragraph" svg:width="289.134pt" draw:z-index="0" svg:min-height="1cm"><draw:text-box><table:table table:style-name="Table"><table:table-column table:style-name="odt_auto_style_table_column_13_1"/><table:table-row><table:table-cell office:value-type="string" table:style-name="tablecell"><text:p text:style-name="tablealignleft">Il est parfois être difficile, voire impossible, de déterminer pourquoi un compte ne se rapproche pas. Si vous ne parvenez pas à corriger l’écart entre vos livres et les relevés, effectuez le rapprochement complet (en cochant toutes les transactions identifiables), puis cliquez sur le bouton <text:span text:style-name="Plugin_Keyboard___keyboard">Solde</text:span> dans la <text:span text:style-name="Strong_20_Emphasis">barre d’outils</text:span>. GnuCash créera une entrée d'équilibrage pour la différence restante en utilisant le compte <text:span text:style-name="Strong_20_Emphasis">Comptes spéciaux:Orphan-XXX</text:span> (où “XXX” représente votre devise). La fenêtre de rapprochement se ferme ; en le rouvrant, vous pourrez vérifier l’entrée d’équilibrage nouvellement créée et terminer la processus.</text:p></table:table-cell></table:table-row></table:table></draw:text-box></draw:frame></text:p>
      <text:p text:style-name="Text_20_body">Une fois cochés tous les éléments du relevé bancaire et que la différence est de 0,00, appuyez sur le bouton <text:span text:style-name="Plugin_Keyboard___keyboard">Terminer</text:span> de la <text:span text:style-name="Strong_20_Emphasis">barre d’outils</text:span> ou sélectionnez le menu <text:span text:style-name="Strong_20_Emphasis">Rapprocher → Terminer</text:span>. La fenêtre de <text:span text:style-name="Strong_20_Emphasis">Rapprochement</text:span> se fermera. Dans la fenêtre du livre, le champ <text:span text:style-name="Strong_20_Emphasis">R</text:span> des transactions rapprochées passera à <text:span text:style-name="Strong_20_Emphasis">y</text:span>.<draw:frame draw:style-name="mediacenter" draw:name="9" text:anchor-type="paragraph" draw:z-index="9" svg:width="10.583333333333cm" svg:height="6.8014359698682cm"><draw:image xlink:href="Pictures/1f105cb6dbe1dedd810540daebe2716e.png" xlink:type="simple" xlink:show="embed" xlink:actuate="onLoad"/></draw:frame>Voici un cas où nous n’avons pas encore reçu toutes les informations. Appuyez sur le bouton <text:span text:style-name="Plugin_Keyboard___keyboard">Différer</text:span> pour pouvoir continuer ultérieurement. Notez que la colonne <text:span text:style-name="Strong_20_Emphasis">R</text:span> indique que nous avons pointé (<text:span text:style-name="Strong_20_Emphasis">c</text:span>) deux transactions. Elles n'ont pas encore été rapprochées, mais nous avons vérifié et pointé ces deux transactions. Dans la barre d'état au bas du registre, un récapitulatif de ce qui a été rapproché et de ce qui a été pointé (<text:span text:style-name="Strong_20_Emphasis">Pointé:954,79 $ Rapproché: 0,00 $</text:span>)<draw:frame draw:style-name="mediacenter" draw:name="10" text:anchor-type="paragraph" draw:z-index="10" svg:width="10.583333333333cm" svg:height="3.6730392156863cm"><draw:image xlink:href="Pictures/b3d95b80a23da5b64a5b3f65706bc4fa.png" xlink:type="simple" xlink:show="embed" xlink:actuate="onLoad"/></draw:frame></text:p>
      <text:h text:style-name="Heading_20_2" text:outline-level="2"><text:bookmark-start text:name="__RefHeading___transactions_recurrentes_12"/><text:bookmark-start text:name="transactions_recurrentes"/>Transactions récurrentes<text:bookmark-end text:name="__RefHeading___transactions_recurrentes_12"/><text:bookmark-end text:name="transactions_recurrentes"/></text:h>
      <text:p text:style-name="Text_20_body">Les transactions récurrentes facilitent la saisie d'opérations argent répétitives, telles que des abonnements, des assurances ou des taxes.</text:p>
      <text:p text:style-name="Text_20_body">Il suffit d'entrer la transaction concernée une fois, de définir la date de début, la fréquence et une description, et GnuCash signalera quand une transaction récurrente est prête à être créée et la crée pour vous.</text:p>
      <text:p text:style-name="Text_20_body">Ici, nous prendrons l'exemple d’un abonnement Internet mensuel de 20 $, pris le 28 de chaque mois.</text:p>
      <text:p text:style-name="Text_20_body">Dans GnuCash, il y a deux manières de créer des transactions récurrentes : à partir du grand livre ou à partir de l'éditeur de transactions planifiées.</text:p>
      <text:h text:style-name="Heading_20_3" text:outline-level="3"><text:bookmark-start text:name="__RefHeading___a_partir_du_grand_livre_13"/><text:bookmark-start text:name="a_partir_du_grand_livre"/>À partir du grand livre<text:bookmark-end text:name="__RefHeading___a_partir_du_grand_livre_13"/><text:bookmark-end text:name="a_partir_du_grand_livre"/></text:h>
      <text:p text:style-name="Text_20_body">Entrez la première occurrence de votre transaction à planifier dans le grand livre. Dans le champ <text:span text:style-name="Strong_20_Emphasis">Transfert</text:span> de cette transaction, tapez <text:span text:style-name="Strong_20_Emphasis">Dépenses:Internet</text:span> :<draw:frame draw:style-name="mediacenter" draw:name="11" text:anchor-type="paragraph" draw:z-index="11" svg:width="10.583333333333cm" svg:height="4.1503267973856cm"><draw:image xlink:href="Pictures/19ca6e938ba7144a1a060c740a0cc391.png" xlink:type="simple" xlink:show="embed" xlink:actuate="onLoad"/></draw:frame>Puisque nous n'avons pas créé le compte <text:span text:style-name="Strong_20_Emphasis">Dépenses:Internet</text:span>, GnuCash nous demande de le créer.un clic droit sur votre transaction → <text:span text:style-name="Strong_20_Emphasis">Récurrence…</text:span><draw:frame draw:style-name="mediacenter" draw:name="12" text:anchor-type="paragraph" draw:z-index="12" svg:width="10.583333333333cm" svg:height="10.027708333333cm"><draw:image xlink:href="Pictures/c7d2e5683ebc76db5177a023fcd922e6.png" xlink:type="simple" xlink:show="embed" xlink:actuate="onLoad"/></draw:frame>Il s'affiche :<draw:frame draw:style-name="mediacenter" draw:name="13" text:anchor-type="paragraph" draw:z-index="13" svg:width="10.583333333333cm" svg:height="6.5782679738562cm"><draw:image xlink:href="Pictures/f9193b3bf6b4452edad7f9265d422abd.png" xlink:type="simple" xlink:show="embed" xlink:actuate="onLoad"/></draw:frame>Remplissez les valeurs : la souscription est prise le 28 de chaque mois et la suivante est pour le mois prochain (puisque nous avons entré celle de ce mois manuellement):<draw:frame draw:style-name="mediacenter" draw:name="14" text:anchor-type="paragraph" draw:z-index="14" svg:width="10.583333333333cm" svg:height="6.5782679738562cm"><draw:image xlink:href="Pictures/1c4aee720cd4860da53becb9ba3bb13f.png" xlink:type="simple" xlink:show="embed" xlink:actuate="onLoad"/></draw:frame>Cliquez sur <text:span text:style-name="Plugin_Keyboard___keyboard">OK</text:span> et la transaction est planifiée : GnuCash a mémorisé cette transaction récurrente et le 28 du mois prochain, une fenêtre s’ouvrira pour lui demander si elle doit la créer.</text:p>
      <text:h text:style-name="Heading_20_3" text:outline-level="3"><text:bookmark-start text:name="__RefHeading___depuis_l_editeur_14"/><text:bookmark-start text:name="depuis_l_editeur"/>Depuis l'éditeur<text:bookmark-end text:name="__RefHeading___depuis_l_editeur_14"/><text:bookmark-end text:name="depuis_l_editeur"/></text:h>
      <text:p text:style-name="Text_20_body">Un autre moyen de saisir une transaction planifiée consiste à utiliser l'<text:span text:style-name="Strong_20_Emphasis">éditeur de transactions planifiées</text:span>. Cela peut être plus rapide si vous devez créer plusieurs transactions planifiées simultanément.</text:p>
      <text:p text:style-name="Text_20_body">Dans les fenêtres des comptes principaux, sélectionnez le menu <text:span text:style-name="Strong_20_Emphasis">Actions → Transactions programmées → Éditeur de transactions programmées</text:span>. Un nouvel onglet <text:span text:style-name="Strong_20_Emphasis">Transactions planifiées</text:span> s'ouvre :<draw:frame draw:style-name="mediacenter" draw:name="15" text:anchor-type="paragraph" draw:z-index="15" svg:width="10.583333333333cm" svg:height="11.139489953632cm"><draw:image xlink:href="Pictures/96f4ec4f0f2a520aacafc7bfdde085bc.png" xlink:type="simple" xlink:show="embed" xlink:actuate="onLoad"/></draw:frame></text:p>
      <text:p text:style-name="Text_20_body">Cet onglet contient une liste de toutes les transactions planifiées, pour l'instant vide. Créons-en un nouveau en cliquant sur le bouton <text:span text:style-name="Plugin_Keyboard___keyboard">Nouveau</text:span>. Une fenêtre apparait:<draw:frame draw:style-name="mediacenter" draw:name="16" text:anchor-type="paragraph" draw:z-index="16" svg:width="10.583333333333cm" svg:height="7.5122767857143cm"><draw:image xlink:href="Pictures/f3f24355ab263f7d1409ccfae0fd1aeb.png" xlink:type="simple" xlink:show="embed" xlink:actuate="onLoad"/></draw:frame></text:p>
      <text:p text:style-name="Text_20_body">Commençons par attribuer un nom à cette nouvelle transaction planifiée en haut de la fenêtre (Ce nom identifie uniquement la transaction dans la fenêtre <text:span text:style-name="Strong_20_Emphasis">Modifier une transaction planifiée</text:span>, il n’apparaitra jamais dans le grand livre)</text:p>
      <text:p text:style-name="Text_20_body">Dans le volet <text:span text:style-name="Strong_20_Emphasis">Options</text:span> de l'onglet <text:span text:style-name="Strong_20_Emphasis">Vue d'ensemble</text:span>, vous avez quatre options:
</text:p>
      <text:p text:style-name="Text_20_body"><text:span text:style-name="Strong_20_Emphasis">Activer</text:span> : statut de la transaction planifiée.<text:span text:style-name="Strong_20_Emphasis">Créer automatiquement</text:span> : Si cette option est activée, cette transaction sera insérée dans le grand livre sans vous le demander auparavant (voir ci-dessous). Si nécessaire, vous pouvez être averti du moment où la transaction est entrée en cochant l’option <text:span text:style-name="Strong_20_Emphasis">M'avertir lors de la création</text:span>.<text:span text:style-name="Strong_20_Emphasis">Créer à l'avance</text:span> : Définit combien de jours à l'avance la transaction sera créée.<text:span text:style-name="Strong_20_Emphasis">Rappeler à l'avance</text:span> : Définit combien de jours à l'avance un rappel est présenté. Cela peut être utilisé, par exemple, lorsque vous devez payer quelque chose par chèque, et qu'un rappel une semaine avant vous permet d'envoyer votre chèque avant la date limite.</text:p>
      <text:p text:style-name="Text_20_body">Le volet <text:span text:style-name="Strong_20_Emphasis">Occurences</text:span> permet d’indiquer à GnuCash que cette transaction planifiée ne durera pas éternellement. Par exemple, si vous remboursez un emprunt, vous pouvez entrer la date de fin de l’emprunt ou le nombre d’occurrences restantes.</text:p>
      <text:p text:style-name="Text_20_body">Sélectionnez maintenant l'onglet <text:span text:style-name="Strong_20_Emphasis">Fréquence</text:span> dans la fenêtre <text:span text:style-name="Strong_20_Emphasis">Modifier une transaction planifiée</text:span>. Ici, vous pouvez définir les options temporelles de la transaction.<draw:frame draw:style-name="mediacenter" draw:name="17" text:anchor-type="paragraph" draw:z-index="17" svg:width="10.583333333333cm" svg:height="7.5122767857143cm"><draw:image xlink:href="Pictures/7ced479f04415f9590301649e4d099aa.png" xlink:type="simple" xlink:show="embed" xlink:actuate="onLoad"/></draw:frame></text:p>
      <text:p text:style-name="Text_20_body"><text:span text:style-name="Strong_20_Emphasis">Fréquence</text:span> : Définit la fréquence de base de la transaction, avec des options pour une fois, quotidienne, hebdomadaire, bimensuelle et mensuelle. Dans cet exemple, il est défini sur mensuel <draw:frame draw:style-name="PluginODTAutoStyle_Frame_41_text_frame" draw:name="Frame11" text:anchor-type="paragraph" svg:width="289.134pt" draw:z-index="0" svg:min-height="1cm"><draw:text-box><table:table table:style-name="Table"><table:table-column table:style-name="odt_auto_style_table_column_14_1"/><table:table-row><table:table-cell office:value-type="string" table:style-name="tablecell"><text:p text:style-name="tablealignleft">Il est possible de définir une transaction pour qu'elle se produise à des intervalles <text:span text:style-name="Strong_20_Emphasis">autres</text:span> que ceux énumérés dans la liste <text:span text:style-name="Strong_20_Emphasis">Fréquence</text:span>, en modifiant le paramètre dans le contrôle <text:span text:style-name="Strong_20_Emphasis">tous les</text:span> (voir plus bas).</text:p></table:table-cell></table:table-row></table:table></draw:text-box></draw:frame></text:p>
      <text:p text:style-name="Text_20_body"><text:span text:style-name="Strong_20_Emphasis">Date de début</text:span> : Définit quand la transaction commencera. Dans l'exemple, au début du mois prochain.<text:span text:style-name="Strong_20_Emphasis">Tous les</text:span> : Cette option permet de planifier des transactions en multipliant la valeur dans <text:span text:style-name="Strong_20_Emphasis">Fréquence</text:span>. Par exemple, pour créer une transaction exécutée toutes les 3 semaines, définissez <text:span text:style-name="Strong_20_Emphasis">Fréquence</text:span> sur <text:span text:style-name="Strong_20_Emphasis">Semaines</text:span> et Chaque sur <text:span text:style-name="Strong_20_Emphasis">3</text:span>.<text:span text:style-name="Strong_20_Emphasis">Le week-end ou hors week-end</text:span> : Définit le jour du mois où la transaction est planifiée et contrôle ce que GnuCash fera lorsque le jour se produit un jour de week-end.</text:p>
      <text:p text:style-name="Text_20_body">Lorsque les éléments de cet onglet sont renseignés, GnuCash mettra en surbrillance le calendrier ci-dessous pour indiquer quand les futures transactions seront exécutées.</text:p>
      <text:p text:style-name="Text_20_body">Enfin, sélectionnez l'onglet <text:span text:style-name="Strong_20_Emphasis">Modèle de transaction</text:span> et entrez votre transaction dans la partie inférieure, comme vous le feriez dans le grand livre, la seule différence étant l'absence de date.</text:p>
      <text:p text:style-name="Text_20_body">Maintenant, vous devriez avoir une fenêtre comme celle-ci:<draw:frame draw:style-name="mediacenter" draw:name="18" text:anchor-type="paragraph" draw:z-index="18" svg:width="10.583333333333cm" svg:height="7.5122767857143cm"><draw:image xlink:href="Pictures/78ef936961ed5c2eb28c3a29b89aff9e.png" xlink:type="simple" xlink:show="embed" xlink:actuate="onLoad"/></draw:frame></text:p>
      <text:p text:style-name="Text_20_body">N'oubliez pas de cliquer sur <text:span text:style-name="Plugin_Keyboard___keyboard">Entrer</text:span> pour valider la transaction.</text:p>
      <text:p text:style-name="Text_20_body">Maintenant, cliquez sur OK pour accéder à l'onglet <text:span text:style-name="Strong_20_Emphasis">Transactions planifiées</text:span>. Un élément de la liste des <text:span text:style-name="Strong_20_Emphasis">transactions</text:span> s'affiche:<draw:frame draw:style-name="mediacenter" draw:name="19" text:anchor-type="paragraph" draw:z-index="19" svg:width="10.583333333333cm" svg:height="11.270350334879cm"><draw:image xlink:href="Pictures/19b6644740eea6d1894522b7a90d8473.png" xlink:type="simple" xlink:show="embed" xlink:actuate="onLoad"/></draw:frame></text:p>
      <text:p text:style-name="Text_20_body"><draw:frame draw:style-name="PluginODTAutoStyle_Frame_45_text_frame" draw:name="Frame12" text:anchor-type="paragraph" svg:width="289.134pt" draw:z-index="0" svg:min-height="1cm"><draw:text-box><table:table table:style-name="Table"><table:table-column table:style-name="odt_auto_style_table_column_15_1"/><table:table-row><table:table-cell office:value-type="string" table:style-name="tablecell"><text:p text:style-name="tablealignleft">Si vous cliquez dans la partie calendrier sur le premier jour du mois, une petite fenêtre, qui suit votre souris, vous montrera ce qui est prévu pour ce jour. Pour que la petite fenêtre disparaisse à nouveau, cliquez une nouvelle fois dessus.</text:p></table:table-cell></table:table-row></table:table></draw:text-box></draw:frame></text:p>
      <text:p text:style-name="Text_20_body">Vous pouvez maintenant fermer l'onglet <text:span text:style-name="Strong_20_Emphasis">Transaction planifiée</text:span> et <text:span text:style-name="Strong_20_Emphasis">enregistrer</text:span> votre travail.</text:p>
      <text:p text:style-name="Text_20_body"><draw:frame draw:style-name="PluginODTAutoStyle_Frame_49_text_frame" draw:name="Frame13" text:anchor-type="paragraph" svg:width="289.134pt" draw:z-index="0" svg:min-height="1cm"><draw:text-box><table:table table:style-name="Table"><table:table-column table:style-name="odt_auto_style_table_column_16_1"/><table:table-row><table:table-cell office:value-type="string" table:style-name="tablecell"><text:p text:style-name="tablealignleft">Ce qui suit n’est qu’une illustration et ne doit pas être entré dans la base de données GnuCash à ce stade. Conformément à cet exemple, les boîtes de dialogue ci-dessous apparaissent lorsque la transaction planifiée est censée être exécutée.</text:p></table:table-cell></table:table-row></table:table></draw:text-box></draw:frame></text:p>
      <text:p text:style-name="Text_20_body">Désormais, lorsque GnuCash est lancé et qu’une transaction planifiée est planifiée ou doit être entrée, une fenêtre <text:span text:style-name="Strong_20_Emphasis">Depuis la dernière exécution …</text:span> récapitule les opérations de transactions planifiées (<text:span text:style-name="Strong_20_Emphasis">rappel</text:span>, <text:span text:style-name="Strong_20_Emphasis">création</text:span>, etc.). Une meilleure description de cette opération se trouve dans le manuel de GnuCash):<draw:frame draw:style-name="mediacenter" draw:name="20" text:anchor-type="paragraph" draw:z-index="20" svg:width="10.583333333333cm" svg:height="8.3131430041152cm"><draw:image xlink:href="Pictures/c84289f4d62178b726d641466a946545.png" xlink:type="simple" xlink:show="embed" xlink:actuate="onLoad"/></draw:frame></text:p>
      <text:p text:style-name="Text_20_body">Vous pouvez cliquer sur la colonne <text:span text:style-name="Strong_20_Emphasis">Statut</text:span> pour modifier le statut de la transaction planifiée si nécessaire. Cliquez ensuite sur OK pour fermer la fenêtre <text:span text:style-name="Strong_20_Emphasis">Depuis la dernière exécution …</text:span> et appliquer les opérations en attente. Sélectionnez Annuler pour ignorer la saisie dans le grand livre des opérations en attente.</text:p>
      <text:p text:style-name="Text_20_body">Si le champ <text:span text:style-name="Strong_20_Emphasis">Statut</text:span> a été défini comme <text:span text:style-name="Strong_20_Emphasis">À créer</text:span>, si vous consultez le registre de votre compte bancaire, vous verrez que la transaction a été créée:</text:p>
      <text:p text:style-name="Text_20_body"><draw:frame draw:style-name="PluginODTAutoStyle_Frame_53_text_frame" draw:name="Frame14" text:anchor-type="paragraph" svg:width="289.134pt" draw:z-index="0" svg:min-height="1cm"><draw:text-box><table:table table:style-name="Table"><table:table-column table:style-name="odt_auto_style_table_column_17_1"/><table:table-row><table:table-cell office:value-type="string" table:style-name="tablecell"><text:p text:style-name="tablealignleft">Si vous activez l'option <text:span text:style-name="Strong_20_Emphasis">Vérifier les transactions créées</text:span> en bas à droite de la fenêtre <text:span text:style-name="Strong_20_Emphasis">Depuis la dernière exécution …</text:span>, GnuCash ouvrira, après avoir appuyé sur OK, l'onglet d'enregistrement de chaque compte où les transactions planifiées ont été entrées automatiquement.</text:p></table:table-cell></table:table-row></table:table></draw:text-box></draw:frame></text:p>
      <text:p text:style-name="Text_20_body"><draw:frame draw:style-name="PluginODTAutoStyle_Frame_57_text_frame" draw:name="Frame15" text:anchor-type="paragraph" svg:width="289.134pt" draw:z-index="0" svg:min-height="1cm"><draw:text-box><table:table table:style-name="Table"><table:table-column table:style-name="odt_auto_style_table_column_18_1"/><table:table-row><table:table-cell office:value-type="string" table:style-name="tablecell"><text:p text:style-name="tablealignleft">Si vous avez entré la transaction pour le 28 avril à cette étape, <text:span text:style-name="Strong_20_Emphasis">revenez</text:span> au dernier fichier GnuCash enregistré en sélectionnant <text:span text:style-name="Strong_20_Emphasis">Fichier → Ouvrir</text:span> et en choisissant le fichier gcashdata_3 GnuCash précédemment enregistré.</text:p></table:table-cell></table:table-row></table:table></draw:text-box></draw:frame></text:p>
      <text:h text:style-name="Heading_20_2" text:outline-level="2"><text:bookmark-start text:name="__RefHeading___tout_appliquer_15"/><text:bookmark-start text:name="tout_appliquer"/>Tout appliquer<text:bookmark-end text:name="__RefHeading___tout_appliquer_15"/><text:bookmark-end text:name="tout_appliquer"/></text:h>
      <text:p text:style-name="Text_20_body">Cette section développera le plan comptable créé au chapitre précédent, en définissant des soldes d'ouverture, en ajoutant des transactions et une transaction planifiée.</text:p>
      <text:h text:style-name="Heading_20_3" text:outline-level="3"><text:bookmark-start text:name="__RefHeading___ouvrir_le_fichier_gnucash_16"/><text:bookmark-start text:name="ouvrir_le_fichier_gnucash"/>Ouvrir le fichier GnuCash<text:bookmark-end text:name="__RefHeading___ouvrir_le_fichier_gnucash_16"/><text:bookmark-end text:name="ouvrir_le_fichier_gnucash"/></text:h>
      <text:p text:style-name="Text_20_body">Ouvrez le fichier de données que nous avons stocké, <text:span text:style-name="Strong_20_Emphasis">gcashdata_3emptyAccts.gnucash</text:span> et stockez-le sous <text:span text:style-name="Strong_20_Emphasis">gcashdata_4.gnucash</text:span> :<draw:frame draw:style-name="mediacenter" draw:name="21" text:anchor-type="paragraph" draw:z-index="21" svg:width="10.583333333333cm" svg:height="7.6310328185328cm"><draw:image xlink:href="Pictures/6f1ec410dda0cbf85814a73886e57e2c.png" xlink:type="simple" xlink:show="embed" xlink:actuate="onLoad"/></draw:frame></text:p>
      <text:h text:style-name="Heading_20_3" text:outline-level="3"><text:bookmark-start text:name="__RefHeading___soldes_initiaux_17"/><text:bookmark-start text:name="soldes_initiaux"/>Soldes initiaux<text:bookmark-end text:name="__RefHeading___soldes_initiaux_17"/><text:bookmark-end text:name="soldes_initiaux"/></text:h>
      <text:p text:style-name="Text_20_body">Les soldes de départ d'un compte sont généralement affectés à un compte spécial appelé Capitaux propres:Soldes initiaux.</text:p>
      <text:p text:style-name="Text_20_body">Supposons qu'au 1er janvier de l'année en cours, il y a :</text:p>
      <text:p text:style-name="Text_20_body">1 000 € sur le compte d'épargne,1 000 € sur le compte courantet 500 € sur la carte de crédit.</text:p>
      <text:p text:style-name="Text_20_body">Ouvrez le registre <text:span text:style-name="Strong_20_Emphasis">Actifs:Compte d'épargne</text:span> et saisissez une transaction pour définir votre solde de départ :<text:span text:style-name="Strong_20_Emphasis">Date</text:span> : 1er janvier<text:span text:style-name="Strong_20_Emphasis">Description</text:span> : Solde initial<text:span text:style-name="Strong_20_Emphasis">Virement</text:span> : depuis <text:span text:style-name="Strong_20_Emphasis">Capitaux propres:Soldes initiaux</text:span><text:span text:style-name="Strong_20_Emphasis">Dépôt</text:span> : 1000 €Enregistrez la transaction en appuyant sur la touche <text:span text:style-name="Plugin_Keyboard___keyboard">↵ Entrée</text:span> ou en cliquant sur l'icône <text:span text:style-name="Strong_20_Emphasis">Valider</text:span> de la barre d'outilsOuvrez le registre <text:span text:style-name="Strong_20_Emphasis">Actifs:Compte chèques</text:span> et saisissez une transaction pour définir votre solde de départ :<text:span text:style-name="Strong_20_Emphasis">Date</text:span> : 1er janvier<text:span text:style-name="Strong_20_Emphasis">Description</text:span> : Solde initial<text:span text:style-name="Strong_20_Emphasis">Virement</text:span> : depuis <text:span text:style-name="Strong_20_Emphasis">Capitaux propres:Soldes initiaux</text:span><text:span text:style-name="Strong_20_Emphasis">Dépôt</text:span> : 1 000 €Enregistrez la transactionOuvrez le registre <text:span text:style-name="Strong_20_Emphasis">Passif:Visa</text:span> et saisissez une transaction pour définir votre solde de départ :<text:span text:style-name="Strong_20_Emphasis">Date</text:span> : 1er janvier<text:span text:style-name="Strong_20_Emphasis">Description</text:span> : Solde initial<text:span text:style-name="Strong_20_Emphasis">Virement</text:span> : vers <text:span text:style-name="Strong_20_Emphasis">Capitaux propres:Soldes initiaux</text:span><text:span text:style-name="Strong_20_Emphasis">Dépense</text:span> : 500 € (c'est une réduction du compte Solde d'ouverture car il s'agit de l'argent que vous avez emprunté)Enregistrez la transaction</text:p>
      <text:p text:style-name="Text_20_body">Vous devriez maintenant avoir 3 comptes dont les soldes d'ouverture sont définis : <text:span text:style-name="Strong_20_Emphasis">Actifs:Compte chèques</text:span>, <text:span text:style-name="Strong_20_Emphasis">Actifs:Compte d'épargne</text:span> et <text:span text:style-name="Strong_20_Emphasis">Passif:Visa</text:span> :<draw:frame draw:style-name="mediacenter" draw:name="22" text:anchor-type="paragraph" draw:z-index="22" svg:width="10.583333333333cm" svg:height="7.6310328185328cm"><draw:image xlink:href="Pictures/43923597e1d3909b8c8f3dc99b8099e7.png" xlink:type="simple" xlink:show="embed" xlink:actuate="onLoad"/></draw:frame></text:p>
      <text:h text:style-name="Heading_20_3" text:outline-level="3"><text:bookmark-start text:name="__RefHeading___exemples_de_transactions_supplementaires_18"/><text:bookmark-start text:name="exemples_de_transactions_supplementaires"/>Exemples de transactions supplémentaires<text:bookmark-end text:name="__RefHeading___exemples_de_transactions_supplementaires_18"/><text:bookmark-end text:name="exemples_de_transactions_supplementaires"/></text:h>
      <text:p text:style-name="Text_20_body">Ajoutons quelques transactions supplémentaires pour simuler les dépenses d’un mois.</text:p>
      <text:p text:style-name="Text_20_body"><draw:frame draw:style-name="PluginODTAutoStyle_Frame_61_text_frame" draw:name="Frame16" text:anchor-type="paragraph" svg:width="289.134pt" draw:z-index="0" svg:min-height="1cm"><draw:text-box><table:table table:style-name="Table"><table:table-column table:style-name="odt_auto_style_table_column_19_1"/><table:table-row><table:table-cell office:value-type="string" table:style-name="tablecell"><text:p text:style-name="tablealignleft">Au cours du mois,</text:p><text:p text:style-name="Text_20_body">78 € sont consacrés à l’électricité,45 € au téléphoneet 350 € au loyer.Tous payés par chèque.</text:p><text:p text:style-name="Text_20_body">Nous avons également :</text:p><text:p text:style-name="Text_20_body">dépensé 45,21 € en épicerie,reçu 670 € en salaireet réglé notre facture Internet ce mois-ci.Enfin, passons 100 € du compte d’épargne au compte courant.</text:p></table:table-cell></table:table-row></table:table></draw:text-box></draw:frame></text:p>
      <text:p text:style-name="Text_20_body"><text:span text:style-name="Strong_20_Emphasis">facture d’électricité</text:span> : ouvrez le compte <text:span text:style-name="Strong_20_Emphasis">Dépenses:Électricité</text:span> et entrez une transaction :<text:span text:style-name="Strong_20_Emphasis">Date</text:span> : fin du mois en cours (par exemple : le 30 avril)<text:span text:style-name="Strong_20_Emphasis">Num</text:span> : numéro de chèque (par exemple: <text:span text:style-name="Strong_20_Emphasis">102</text:span>)<text:span text:style-name="Strong_20_Emphasis">Description</text:span> : par exemple: <text:span text:style-name="Strong_20_Emphasis">EdF</text:span><text:span text:style-name="Strong_20_Emphasis">Virement</text:span> : <text:span text:style-name="Strong_20_Emphasis">Actifs:Compte chèques</text:span><text:span text:style-name="Strong_20_Emphasis">Dépenses</text:span> : <text:span text:style-name="Strong_20_Emphasis">78 €</text:span><text:span text:style-name="Strong_20_Emphasis">facture téléphonique</text:span> : ouvrez le compte <text:span text:style-name="Strong_20_Emphasis">Actifs:Compte chèques</text:span> et entrez une transaction :<text:span text:style-name="Strong_20_Emphasis">Date</text:span> : fin du mois en cours (par exemple : le 30 avril)<text:span text:style-name="Strong_20_Emphasis">Num</text:span> : numéro de chèque (par exemple: <text:span text:style-name="Strong_20_Emphasis">103</text:span>)<text:span text:style-name="Strong_20_Emphasis">Description</text:span> : par exemple: <text:span text:style-name="Strong_20_Emphasis">Orange</text:span><text:span text:style-name="Strong_20_Emphasis">Virement</text:span> : <text:span text:style-name="Strong_20_Emphasis">Dépenses:Téléphone</text:span> <text:note text:id="ftn0" text:note-class="footnote"><text:note-citation text:label="1)">1)</text:note-citation><text:note-body><text:p text:style-name="Text_20_body">Notez que vous pouvez saisir des transactions de dépenses du côté du crédit (les comptes de dépenses) ou du côté du débit (le compte d'actif</text:p></text:note-body></text:note>)<text:span text:style-name="Strong_20_Emphasis">Retrait</text:span> : <text:span text:style-name="Strong_20_Emphasis">45 €</text:span><text:span text:style-name="Strong_20_Emphasis">Loyer</text:span> : ouvrez le compte <text:span text:style-name="Strong_20_Emphasis">Dépenses:Loyer</text:span> et entrez une transaction :<text:span text:style-name="Strong_20_Emphasis">Date</text:span> : fin du mois en cours (par exemple : le 30 avril)<text:span text:style-name="Strong_20_Emphasis">Num</text:span> : numéro de chèque (par exemple: <text:span text:style-name="Strong_20_Emphasis">104</text:span>)<text:span text:style-name="Strong_20_Emphasis">Description</text:span> : par exemple: <text:span text:style-name="Strong_20_Emphasis">Loyer de mai</text:span><text:span text:style-name="Strong_20_Emphasis">Virement</text:span> : <text:span text:style-name="Strong_20_Emphasis">Actifs:Compte chèques</text:span><text:span text:style-name="Strong_20_Emphasis">Dépenses</text:span> : <text:span text:style-name="Strong_20_Emphasis">350 €</text:span><text:span text:style-name="Strong_20_Emphasis">Dupliquez cette transaction</text:span> :Cliquez sur la transaction de loyer en cours, puis sur le bouton <text:span text:style-name="Strong_20_Emphasis">Dupliquer</text:span> de la barre d’outils.<text:span text:style-name="Plugin_Wrap_Span_Tip">Vous pouvez aussi faire un clic droit sur la transaction de loyer et choisir Dupliquer</text:span><text:span text:style-name="Strong_20_Emphasis">Date</text:span> : un mois plus tard (par exemple, le 31 mai)<text:span text:style-name="Plugin_Wrap_Span_Info">Notez la ligne bleue qui sépare les transactions futures des transactions en cours. Vous pouvez entrer des transactions avant qu’elles ne se produisent.</text:span><text:span text:style-name="Strong_20_Emphasis">Vous pouvez également configurer une transaction planifiée</text:span> pour payer votre loyer, car sa valeur est susceptible d'être constante dans un avenir proche :<text:span text:style-name="Strong_20_Emphasis">Cliquez sur la transaction de loyer</text:span> en cours (le 30 avril), puis cliquez sur le bouton <text:span text:style-name="Strong_20_Emphasis">Planifier</text:span><text:span text:style-name="Strong_20_Emphasis">Nom</text:span> : modifiez si nécessaire<text:span text:style-name="Strong_20_Emphasis">Fréquence</text:span> : MensuelCliquez sur <text:span text:style-name="Plugin_Keyboard___keyboard">Ok</text:span><text:span text:style-name="Strong_20_Emphasis">Achat de produits d'épicerie</text:span> : allez dans le compte <text:span text:style-name="Strong_20_Emphasis">Actifs:Compte chèques</text:span> et entrez une transaction :<text:span text:style-name="Strong_20_Emphasis">Date</text:span> : 5 avril<text:span text:style-name="Strong_20_Emphasis">Description</text:span> : Épicerie<text:span text:style-name="Strong_20_Emphasis">Virement</text:span> : Dépenses:Épicerie<text:span text:style-name="Strong_20_Emphasis">Retrait</text:span> : 45,21 €<text:span text:style-name="Strong_20_Emphasis">Salaire (exemple de transaction fractionnée)</text:span> : allez dans le compte <text:span text:style-name="Strong_20_Emphasis">Actifs:Compte chèques</text:span>, cliquez sur une nouvelle ligne de transaction, puis sur <text:span text:style-name="Plugin_Keyboard___keyboard">Répartition</text:span> et entrez une transaction :<text:span text:style-name="Strong_20_Emphasis">première ligne</text:span> :<text:span text:style-name="Strong_20_Emphasis">Date</text:span> : 14 avril<text:span text:style-name="Strong_20_Emphasis">Description</text:span> : Employeur<text:span text:style-name="Strong_20_Emphasis">ligne fractionnée</text:span> située au-dessous :<text:span text:style-name="Strong_20_Emphasis">Compte</text:span> : Actifs:Compte chèques (pré-rempli)<text:span text:style-name="Strong_20_Emphasis">Dépôt</text:span> : 670 €<text:span text:style-name="Strong_20_Emphasis">Retenues</text:span>, entrées sous forme de dépôts :<text:span text:style-name="Strong_20_Emphasis">ligne fractionnée suivante</text:span> :<text:span text:style-name="Strong_20_Emphasis">Compte</text:span> : Dépenses:Taxes:Impôt sur le revenu<text:span text:style-name="Strong_20_Emphasis">Dépôt</text:span> : 180 €<text:span text:style-name="Strong_20_Emphasis">ligne fractionnée suivante</text:span> :<text:span text:style-name="Strong_20_Emphasis">Compte</text:span> : Dépenses:Taxes:Complémentaire maladie<text:span text:style-name="Strong_20_Emphasis">Dépôt</text:span> : 90 €<text:span text:style-name="Strong_20_Emphasis">ligne fractionnée suivante</text:span> :<text:span text:style-name="Strong_20_Emphasis">Compte</text:span> : Dépenses:Taxes:Sécurité sociale<text:span text:style-name="Strong_20_Emphasis">Dépôt</text:span> : 60 €<text:span text:style-name="Strong_20_Emphasis">total brut de votre chèque de paie</text:span>, entré sous forme de transfert de retrait :<text:span text:style-name="Strong_20_Emphasis">Compte</text:span> : Revenu:Salaire<text:span text:style-name="Strong_20_Emphasis">Retrait</text:span> : 1000 €<draw:frame draw:style-name="mediacenter" draw:name="23" text:anchor-type="paragraph" draw:z-index="23" svg:width="10.583333333333cm" svg:height="7.6310328185328cm"><draw:image xlink:href="Pictures/1734f53963bc13afeba430df12457239.png" xlink:type="simple" xlink:show="embed" xlink:actuate="onLoad"/></draw:frame><text:span text:style-name="Strong_20_Emphasis">Transfert du compte d’épargne au compte chèques</text:span> : ouvrez le compte <text:span text:style-name="Strong_20_Emphasis">Actifs:Compte d'épargne</text:span> et entrez une transaction :<text:span text:style-name="Strong_20_Emphasis">Date</text:span> : 6 avril<text:span text:style-name="Strong_20_Emphasis">Description</text:span> : de compte d'épargne à compte chèques<text:span text:style-name="Strong_20_Emphasis">Virement</text:span> : Actifs:Compte chèques<text:span text:style-name="Strong_20_Emphasis">Retrait</text:span> : 100 €<text:span text:style-name="Strong_20_Emphasis">Abonnement Internet</text:span> : ouvrez le compte <text:span text:style-name="Strong_20_Emphasis">Actifs:Compte chèques</text:span> et entrez une transaction :<text:span text:style-name="Strong_20_Emphasis">Date</text:span> : 28 avril<text:span text:style-name="Strong_20_Emphasis">Description</text:span> : Abonnement Internet<text:span text:style-name="Strong_20_Emphasis">Virement</text:span> : Dépenses:Internet<text:span text:style-name="Strong_20_Emphasis">Retrait</text:span> : 20 €<draw:frame draw:style-name="mediacenter" draw:name="24" text:anchor-type="paragraph" draw:z-index="24" svg:width="10.583333333333cm" svg:height="7.6310328185328cm"><draw:image xlink:href="Pictures/71cbf180b2b4cafc76efe8e2e9e71ff1.png" xlink:type="simple" xlink:show="embed" xlink:actuate="onLoad"/></draw:frame></text:p>
      <text:h text:style-name="Heading_20_3" text:outline-level="3"><text:bookmark-start text:name="__RefHeading___enregistrer_le_fichier_19"/><text:bookmark-start text:name="enregistrer_le_fichier"/>Enregistrer le fichier<text:bookmark-end text:name="__RefHeading___enregistrer_le_fichier_19"/><text:bookmark-end text:name="enregistrer_le_fichier"/></text:h>
      <text:p text:style-name="Text_20_body">Avant de passer à la section rapport, sauvegardons le fichier de données GnuCash (gcashdata_4.gnucash).</text:p>
      <text:h text:style-name="Heading_20_3" text:outline-level="3"><text:bookmark-start text:name="__RefHeading___rapports_20"/><text:bookmark-start text:name="rapports"/>Rapports<text:bookmark-end text:name="__RefHeading___rapports_20"/><text:bookmark-end text:name="rapports"/></text:h>
      <text:p text:style-name="Text_20_body">GnuCash est livré avec un grand nombre de rapports hautement personnalisables.</text:p>
      <text:p text:style-name="Text_20_body">Jetons un coup d’œil à un flux de trésorerie et à un rapport de transaction.</text:p>
      <text:p text:style-name="Text_20_body"><text:span text:style-name="Strong_20_Emphasis">rapport sur les flux de trésorerie</text:span> du mois d'avril :Sélectionnez le menu <text:span text:style-name="Strong_20_Emphasis">Rapports → Revenus et dépenses → Flux monétaire</text:span>.<text:span text:style-name="Strong_20_Emphasis">Options du rapport</text:span> : cliquez sur le bouton <text:span text:style-name="Strong_20_Emphasis">Options</text:span> de la barre d'outils :définissez la période (1er au 30 avril)et spécifiez les comptes à inclure dans le rapport (tous les comptes d'actif)<draw:frame draw:style-name="mediacenter" draw:name="25" text:anchor-type="paragraph" draw:z-index="25" svg:width="10.583333333333cm" svg:height="7.6310328185328cm"><draw:image xlink:href="Pictures/9711a3777363d31288b1af1c5b095a5d.png" xlink:type="simple" xlink:show="embed" xlink:actuate="onLoad"/></draw:frame><text:span text:style-name="Strong_20_Emphasis">rapport de transaction</text:span> correspondant au compte de chèques en cours :Sélectionnez le menu <text:span text:style-name="Strong_20_Emphasis">Rapports → Rapport de transaction</text:span><text:span text:style-name="Strong_20_Emphasis">Options du rapport</text:span> : cliquez sur le bouton <text:span text:style-name="Strong_20_Emphasis">Options</text:span> de la barre d'outils :définissez la période (1er au 30 avril)et spécifiez le compte à inclure dans le rapport (Actifs:Compte chèques)<draw:frame draw:style-name="mediacenter" draw:name="26" text:anchor-type="paragraph" draw:z-index="26" svg:width="10.583333333333cm" svg:height="7.6310328185328cm"><draw:image xlink:href="Pictures/8a7c1e808f8dbadddfa7456dc8eb15c5.png" xlink:type="simple" xlink:show="embed" xlink:actuate="onLoad"/></draw:frame><text:span text:style-name="Strong_20_Emphasis">Modifions le rapport de transaction pour n’afficher que les différents comptes de dépenses</text:span> (dans les options, modifier les comptes) :<draw:frame draw:style-name="mediacenter" draw:name="27" text:anchor-type="paragraph" draw:z-index="27" svg:width="10.583333333333cm" svg:height="9.132722007722cm"><draw:image xlink:href="Pictures/9c7c1436a5f5142ed61923495802da88.png" xlink:type="simple" xlink:show="embed" xlink:actuate="onLoad"/></draw:frame></text:p>
      <text:h text:style-name="Heading_20_2" text:outline-level="2"><text:bookmark-start text:name="__RefHeading___voir_aussi_21"/><text:bookmark-start text:name="voir_aussi"/>Voir aussi<text:bookmark-end text:name="__RefHeading___voir_aussi_21"/><text:bookmark-end text:name="voir_aussi"/></text:h>
      <text:p text:style-name="Text_20_body"><text:span text:style-name="Strong_20_Emphasis">(en)</text:span> <text:a xlink:type="simple" xlink:href="https://www.gnucash.org/docs/v4/C/gnucash-guide/chapter_txns.html" text:style-name="Internet_20_link" text:visited-style-name="Visited_20_Internet_20_Link">https://www.gnucash.org/docs/v4/C/gnucash-guide/chapter_txns.html</text:a></text:p>
      <text:p text:style-name="Horizontal_20_Line"/>
      <text:p text:style-name="Text_20_body"><text:span text:style-name="Emphasis">Basé sur « <text:a xlink:type="simple" xlink:href="https://www.gnucash.org/docs/v4/C/gnucash-guide/chapter_txns.html" text:style-name="Internet_20_link" text:visited-style-name="Visited_20_Internet_20_Link">Transactions</text:a> » par gnucash.</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57:15</meta:creation-date>
    <dc:creator>Generated</dc:creator>
    <dc:date>2026-09-15T13::57:15</dc:date>
    <dc:language>en-US</dc:language>
    <meta:editing-cycles>1</meta:editing-cycles>
    <meta:editing-duration>PT0S</meta:editing-duration>
    <dc:title>tutoriel:compta:gnucash:tuto:base:bases:transactions:start</dc:title>
  </office:meta>
</office:document-meta>
</file>