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ee0b3767061a1485bc92010a44da08.png"/>
  <manifest:file-entry manifest:media-type="image/png" manifest:full-path="Pictures/ff4f590bff8264181fbed6ee9f683a7f.png"/>
  <manifest:file-entry manifest:media-type="image/png" manifest:full-path="Pictures/8b82486820d19116ca42a01729c831e3.png"/>
  <manifest:file-entry manifest:media-type="image/png" manifest:full-path="Pictures/4314c6a8fdc1ad335d8ecb829906038f.png"/>
  <manifest:file-entry manifest:media-type="image/png" manifest:full-path="Pictures/35fa11a921e1d8979eebae92caf449e0.png"/>
  <manifest:file-entry manifest:media-type="image/png" manifest:full-path="Pictures/4b38416df8a2ab0357b8b6c083513aa8.png"/>
  <manifest:file-entry manifest:media-type="image/png" manifest:full-path="Pictures/147fdc5c16b8c7ba1394c8234348c7bd.png"/>
  <manifest:file-entry manifest:media-type="image/png" manifest:full-path="Pictures/dcd2b35fc6982c6d80989bd6311f4f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tuto:base:bases:tout1:start"/><text:bookmark-start text:name="__RefHeading___tout_mettre_en_oeuvre_1"/><text:bookmark-start text:name="tout_mettre_en_oeuvre"/>Tout mettre en oeuvre<text:bookmark-end text:name="__RefHeading___tout_mettre_en_oeuvre_1"/><text:bookmark-end text:name="tout_mettre_en_oeuvr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tte section commence un didacticiel qui se poursuivra tout au long de ce livre.</text:p><text:p text:style-name="Text_20_body">À la fin de chaque chapitre, une section “Tout mettre en œuvre” guide à travers des exemples pour illustrer les concepts abordés dans cette section.</text:p><text:p text:style-name="Text_20_body">Chaque section “Tout mettre en œuvre” s'appuie sur la précédente.</text:p></table:table-cell></table:table-row></table:table></draw:text-box></draw:frame></text:p>
      <text:p text:style-name="Text_20_body"><text:span text:style-name="Strong_20_Emphasis">Ouvrez GnuCash</text:span><text:span text:style-name="Strong_20_Emphasis">Créez un fichier</text:span> pour stocker vos données réelles<text:span text:style-name="Strong_20_Emphasis">Menu Fichier → Nouveau fichier</text:span> lance l’assistant de configuration de la nouvelle hiérarchie de comptes pour créer plusieurs comptes à la fois.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Si vous exécutez GnuCash pour la première fois, un écran affiche “ne peut pas trouver les valeurs par défaut”.</text:p></table:table-cell></table:table-row></table:table></draw:text-box></draw:frame></text:p>
      <text:p text:style-name="Text_20_body">Cliquez sur <text:span text:style-name="Plugin_Keyboard___keyboard">Suivant</text:span><draw:frame draw:style-name="mediacenter" draw:name="0" text:anchor-type="paragraph" draw:z-index="0" svg:width="10.583333333333cm" svg:height="6.338630259624cm"><draw:image xlink:href="Pictures/c2ee0b3767061a1485bc92010a44da08.png" xlink:type="simple" xlink:show="embed" xlink:actuate="onLoad"/></draw:frame></text:p>
      <text:p text:style-name="Text_20_body"><text:span text:style-name="Strong_20_Emphasis">Options du nouveau livre</text:span> : réglez les options (ces options peuvent être mises à jour plus tard par le menu <text:span text:style-name="Strong_20_Emphasis">Fichier → Propriétés</text:span>) et appuyez sur <text:span text:style-name="Plugin_Keyboard___keyboard">Suivant</text:span><draw:frame draw:style-name="mediacenter" draw:name="1" text:anchor-type="paragraph" draw:z-index="1" svg:width="10.583333333333cm" svg:height="6.338630259624cm"><draw:image xlink:href="Pictures/ff4f590bff8264181fbed6ee9f683a7f.png" xlink:type="simple" xlink:show="embed" xlink:actuate="onLoad"/></draw:frame><text:span text:style-name="Strong_20_Emphasis">Choix de la devise</text:span> : devise à utiliser pour les nouveaux comptes ; appuyez sur <text:span text:style-name="Plugin_Keyboard___keyboard">Suivant</text:span><draw:frame draw:style-name="mediacenter" draw:name="2" text:anchor-type="paragraph" draw:z-index="2" svg:width="10.583333333333cm" svg:height="6.338630259624cm"><draw:image xlink:href="Pictures/8b82486820d19116ca42a01729c831e3.png" xlink:type="simple" xlink:show="embed" xlink:actuate="onLoad"/></draw:frame><text:span text:style-name="Strong_20_Emphasis">Choisir des comptes</text:span> : sélectionnez le groupe Comptes communs dans le volet Catégories. Puis appuyez sur <text:span text:style-name="Plugin_Keyboard___keyboard">Continuer</text:span>. Vous pouvez sélectionner un ou plusieurs des groupes de comptes prédéfinis<draw:frame draw:style-name="mediacenter" draw:name="3" text:anchor-type="paragraph" draw:z-index="3" svg:width="10.583333333333cm" svg:height="6.338630259624cm"><draw:image xlink:href="Pictures/4314c6a8fdc1ad335d8ecb829906038f.png" xlink:type="simple" xlink:show="embed" xlink:actuate="onLoad"/></draw:frame><text:span text:style-name="Strong_20_Emphasis">Configuration des nouveaux comptes</text:span> : Comme ces fonctionnalités seront décrites dans les chapitres suivants, laissez tout tel que configuré par GnuCash et cliquez sur <text:span text:style-name="Plugin_Keyboard___keyboard">Suivant</text:span><draw:frame draw:style-name="mediacenter" draw:name="4" text:anchor-type="paragraph" draw:z-index="4" svg:width="10.583333333333cm" svg:height="6.338630259624cm"><draw:image xlink:href="Pictures/35fa11a921e1d8979eebae92caf449e0.png" xlink:type="simple" xlink:show="embed" xlink:actuate="onLoad"/></draw:frame><text:span text:style-name="Strong_20_Emphasis">Cliquez sur <text:span text:style-name="Plugin_Keyboard___keyboard">Appliquer</text:span></text:span> pour créer tous les comptes et quitter l'assistant :<draw:frame draw:style-name="mediacenter" draw:name="5" text:anchor-type="paragraph" draw:z-index="5" svg:width="10.583333333333cm" svg:height="6.338630259624cm"><draw:image xlink:href="Pictures/4b38416df8a2ab0357b8b6c083513aa8.png" xlink:type="simple" xlink:show="embed" xlink:actuate="onLoad"/></draw:frame><text:span text:style-name="Strong_20_Emphasis">Enregistrer sous</text:span> :<text:span text:style-name="Strong_20_Emphasis">format de données</text:span> : XML<text:span text:style-name="Strong_20_Emphasis">Nom</text:span> : gcashdata_1sélectionnez le dossier dans lequel vous souhaitez enregistrer le fichier (rappelez-vous que le fichier de données sera utilisé dans les didacticiels de ce manuel), puis cliquez sur le bouton <text:span text:style-name="Plugin_Keyboard___keyboard">Enregistrer sous</text:span><draw:frame draw:style-name="mediacenter" draw:name="6" text:anchor-type="paragraph" draw:z-index="6" svg:width="10.583333333333cm" svg:height="11.818341437061cm"><draw:image xlink:href="Pictures/147fdc5c16b8c7ba1394c8234348c7bd.png" xlink:type="simple" xlink:show="embed" xlink:actuate="onLoad"/></draw:frame>Votre fenêtre principale devrait maintenant ressembler à ceci :<draw:frame draw:style-name="mediacenter" draw:name="7" text:anchor-type="paragraph" draw:z-index="7" svg:width="10.583333333333cm" svg:height="5.4845920138889cm"><draw:image xlink:href="Pictures/dcd2b35fc6982c6d80989bd6311f4f02.png" xlink:type="simple" xlink:show="embed" xlink:actuate="onLoad"/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gnucash.org/docs/v4/C/gnucash-guide/basics-together1.html" text:style-name="Internet_20_link" text:visited-style-name="Visited_20_Internet_20_Link">https://www.gnucash.org/docs/v4/C/gnucash-guide/basics-together1.html</text:a></text:p>
      <text:p text:style-name="Horizontal_20_Line"/>
      <text:p text:style-name="Text_20_body"><text:span text:style-name="Emphasis">Basé sur « <text:a xlink:type="simple" xlink:href="https://www.gnucash.org/docs/v4/C/gnucash-guide/basics-together1.html" text:style-name="Internet_20_link" text:visited-style-name="Visited_20_Internet_20_Link">Putting It All Together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3:46</meta:creation-date>
    <dc:creator>Generated</dc:creator>
    <dc:date>2026-09-15T13::53:46</dc:date>
    <dc:language>en-US</dc:language>
    <meta:editing-cycles>1</meta:editing-cycles>
    <meta:editing-duration>PT0S</meta:editing-duration>
    <dc:title>tutoriel:compta:gnucash:tuto:base:bases:tout1:start</dc:title>
  </office:meta>
</office:document-meta>
</file>