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f2d03f203b764de9b68ea1cc47d50b.png"/>
  <manifest:file-entry manifest:media-type="image/png" manifest:full-path="Pictures/07f14b67ac715563e6debbf16fe9e249.png"/>
  <manifest:file-entry manifest:media-type="image/png" manifest:full-path="Pictures/0160ffc5caf115a4fca0a7181cf907ee.png"/>
  <manifest:file-entry manifest:media-type="image/png" manifest:full-path="Pictures/828bed8dfb6336ee8e5ae5a45ed4a7b6.png"/>
  <manifest:file-entry manifest:media-type="image/png" manifest:full-path="Pictures/91d839ea2dc7d744af2f8e6a160b43ca.png"/>
  <manifest:file-entry manifest:media-type="image/png" manifest:full-path="Pictures/402bf77f428c4fe16f04c76c9b937e71.png"/>
  <manifest:file-entry manifest:media-type="image/png" manifest:full-path="Pictures/3a7126bedd9b2f6aef9835cc471e9655.png"/>
  <manifest:file-entry manifest:media-type="image/png" manifest:full-path="Pictures/2a2427fbc61d0cee9e65d635d9879e7f.png"/>
  <manifest:file-entry manifest:media-type="image/png" manifest:full-path="Pictures/f28cee7cca370f02d5bdd0ab3cbc64d3.png"/>
  <manifest:file-entry manifest:media-type="image/png" manifest:full-path="Pictures/808e4e9a6aea12c43a09daeebede21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aide:premierspas:start"/><text:bookmark-start text:name="__RefHeading___chapitre_3._mise_en_route_1"/><text:bookmark-start text:name="chapitre_3._mise_en_route"/>Chapitre 3. Mise en route<text:bookmark-end text:name="__RefHeading___chapitre_3._mise_en_route_1"/><text:bookmark-end text:name="chapitre_3._mise_en_route"/></text:h>
      <text:h text:style-name="Heading_20_2" text:outline-level="2"><text:bookmark-start text:name="__RefHeading___le_message_bienvenue_sur_gnucash_2"/><text:bookmark-start text:name="le_message_bienvenue_sur_gnucash"/>Le message « Bienvenue sur GnuCash ! »<text:bookmark-end text:name="__RefHeading___le_message_bienvenue_sur_gnucash_2"/><text:bookmark-end text:name="le_message_bienvenue_sur_gnucash"/></text:h>
      <text:p text:style-name="Text_20_body">A l'ouverture, le message “Bienvenue dans GnuCash !” s'affiche, dialogue avec trois choix (cliquez sur <text:span text:style-name="Plugin_Keyboard___keyboard">Annuler</text:span> pour quitter l'écran) :
</text:p>
      <text:p text:style-name="Text_20_body">Créer un nouvel ensemble de comptes : Lance l'assistant de configuration de la nouvelle hiérarchie de comptes.Importer mes fichiers QIF : Lance l'assistant d' importation de fichiers QIF (si vous avez déjà des fichiers .qif d'une autre application financière et souhaitez les importer dans GnuCash).Ouvrez le nouveau didacticiel utilisateur : Ouvre le guide de didacticiel et de concepts GnuCash (si vous êtes complètement nouveau dans les concepts de GnuCash et de comptabilité).<draw:frame draw:style-name="mediacenter" draw:name="“Welcome to GnuCash!” Screen Legend" text:anchor-type="paragraph" draw:z-index="0" svg:width="12.276666666667cm"><draw:text-box><text:p text:style-name="legendcenter"><draw:frame draw:style-name="mediacenter" draw:name="“Welcome to GnuCash!” Screen" text:anchor-type="paragraph" draw:z-index="0" svg:width="12.276666666667cm" svg:height="8.016875cm"><draw:image xlink:href="Pictures/44f2d03f203b764de9b68ea1cc47d50b.png" xlink:type="simple" xlink:show="embed" xlink:actuate="onLoad"/></draw:frame>“Welcome to GnuCash!” Screen</text:p></draw:text-box></draw:frame></text:p>
      <text:p text:style-name="Text_20_body">Il vous est ensuite demandé si vous voulez que le dialogue de bienvenue continue à s'afficher.
</text:p>
      <text:p text:style-name="Text_20_body">cliquez sur <text:span text:style-name="Plugin_Keyboard___keyboard">Non</text:span> pour ne pas revoir ce messagecliquez sur <text:span text:style-name="Plugin_Keyboard___keyboard">Oui</text:span> ou appuyez sur la touche <text:span text:style-name="Plugin_Keyboard___keyboard">↵ Entrée</text:span> pour qu'il continue à s'afficher.<draw:frame draw:style-name="mediacenter" draw:name="1" text:anchor-type="paragraph" draw:z-index="1" svg:width="10.530416666667cm" svg:height="6.0060416666667cm"><draw:image xlink:href="Pictures/07f14b67ac715563e6debbf16fe9e249.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sélection de l'une de ces options affiche une fenêtre principale de GnuCash minimale.<draw:frame draw:style-name="mediacenter" draw:name="2" text:anchor-type="paragraph" draw:z-index="2" svg:width="11.721041666667cm" svg:height="5.3445833333333cm"><draw:image xlink:href="Pictures/0160ffc5caf115a4fca0a7181cf907ee.png" xlink:type="simple" xlink:show="embed" xlink:actuate="onLoad"/></draw:frame>Les opérations dans cette fenêtre sont décrites au chapitre <text:span text:style-name="Emphasis">Fenêtres et menus de GnuCash</text:span>.</text:p></table:table-cell></table:table-row></table:table></draw:text-box></draw:frame></text:p>
      <text:h text:style-name="Heading_20_2" text:outline-level="2"><text:bookmark-start text:name="__RefHeading___configuration_d_une_nouvelle_hierarchie_de_comptes_3"/><text:bookmark-start text:name="configuration_d_une_nouvelle_hierarchie_de_comptes"/>Configuration d'une nouvelle hiérarchie de comptes<text:bookmark-end text:name="__RefHeading___configuration_d_une_nouvelle_hierarchie_de_comptes_3"/><text:bookmark-end text:name="configuration_d_une_nouvelle_hierarchie_de_comptes"/></text:h>
      <text:p text:style-name="Text_20_body">Dans la fenêtre <text:span text:style-name="Strong_20_Emphasis">Bienvenue dans GnuCash !</text:span>, quand on coche <text:span text:style-name="Strong_20_Emphasis">Créer un nouveau jeu de comptes</text:span>,</text:p>
      <text:p text:style-name="Text_20_body">un nouveau fichier GnuCash vierge s'ouvreet l’assistant de configuration de la hiérarchie de nouveaux comptes démarre.<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our lancer cet assistant manuellement, sélectionnez <text:span text:style-name="Strong_20_Emphasis">Fichier → Nouveau</text:span> pour créer un nouveau fichier.Pour exécuter l'assistant dans un fichier ouvert, sélectionnez <text:span text:style-name="Strong_20_Emphasis">Actions → Nouvelle hiérarchie de comptes …</text:span> lorsque l'arborescence des comptes est affichée.</text:p></table:table-cell></table:table-row></table:table></draw:text-box></draw:frame></text:p>
      <text:p text:style-name="Text_20_body"><text:span text:style-name="Strong_20_Emphasis">Un premier écran</text:span> décrit brièvement son travail. Les trois boutons au bas de l'écran ne changeront pas lors de l'utilisation de l'assistant :<text:span text:style-name="Plugin_Keyboard___keyboard">Annuler</text:span> quitte le processus et annule la création d'un nouvel ensemble de comptes<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vous cliquez sur ce bouton, les sélections en cours seront perdues.</text:p></table:table-cell></table:table-row></table:table></draw:text-box></draw:frame></text:p>
      <text:p text:style-name="Text_20_body"><text:span text:style-name="Plugin_Keyboard___keyboard">Retour</text:span> revient à l'écran précédent pour modifier une sélection précédente , éventuellement jusqu'au premier écran.<text:span text:style-name="Plugin_Keyboard___keyboard">Suivant</text:span> affiche l'écran suivant pour continuer l'assistant.<text:span text:style-name="Strong_20_Emphasis">devise</text:span> : choisissez la devise à utiliser par défaut pour les comptes et cliquez sur <text:span text:style-name="Plugin_Keyboard___keyboard">Suivant</text:span><text:span text:style-name="Strong_20_Emphasis">Choix des comptes à créer</text:span>L'écran est divisé en trois parties :en haut à gauche, <text:span text:style-name="Strong_20_Emphasis">Catégories</text:span> pour les hiérarchies de comptes couramment utilisées : Sélectionnez les types de comptes à utiliser. Vous pouvez sélectionner autant de catégories de comptes que vous le souhaitez.en bas à gauche, <text:span text:style-name="Strong_20_Emphasis">Description détaillée de la catégorie</text:span> actuellement en surbrillanceà droite, <text:span text:style-name="Strong_20_Emphasis">liste des comptes qui seront créés</text:span> à partir de la catégorie sélectionnéeLe bouton <text:span text:style-name="Plugin_Keyboard___keyboard">Tout sélectionner</text:span> inclut toutes les catégories de compteLe bouton <text:span text:style-name="Plugin_Keyboard___keyboard">Tout désélectionner</text:span> désélectionne toutes les catégories sélectionnées<text:span text:style-name="Strong_20_Emphasis">Configuration des comptes</text:span><text:span text:style-name="Strong_20_Emphasis">noms de comptes</text:span> (colonne à gauche) cliquez sur un compte pour le mettre en surbrillance et ouvrir ce compte pour le modifier<text:span text:style-name="Strong_20_Emphasis">à droite</text:span>, une case à cocher pour rendre ce compte virtuel et une zone pour renseigner son solde initial<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Les comptes de capitaux propres n’ayant pas de solde initial, leur solde d’ouverture est verrouillé et mis à zéro par GnuCash
&lt;/subnumberlist&gt;</text:p><text:p text:style-name="Text_20_body">Les comptes virtuels ne font que créer une hiérarchie de comptes et n'ont généralement pas de transaction ni de solde initial</text:p></table:table-cell></table:table-row></table:table></draw:text-box></draw:frame></text:p>
      <text:p text:style-name="Text_20_body"><text:span text:style-name="Strong_20_Emphasis">Terminer</text:span> : la liste finale s'affiche avec trois choix :<text:span text:style-name="Plugin_Keyboard___keyboard">Annuler</text:span> quitte l'assistant.<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vous cliquez sur ce bouton, les sélections effectuées jusque-là seront perdues.</text:p></table:table-cell></table:table-row></table:table></draw:text-box></draw:frame></text:p>
      <text:p text:style-name="Text_20_body"><text:span text:style-name="Plugin_Keyboard___keyboard">Retour</text:span> revient à l'écran précédent pour modifier une sélection précédente jusqu'au premier écran.<text:span text:style-name="Plugin_Keyboard___keyboard">Appliquer</text:span> crée les comptes qui ont été sélectionnés.</text:p>
      <text:h text:style-name="Heading_20_2" text:outline-level="2"><text:bookmark-start text:name="__RefHeading___importer_des_fichiers_qif_4"/><text:bookmark-start text:name="importer_des_fichiers_qif"/>Importer des fichiers QIF<text:bookmark-end text:name="__RefHeading___importer_des_fichiers_qif_4"/><text:bookmark-end text:name="importer_des_fichiers_qif"/></text:h>
      <text:p text:style-name="Text_20_body"><text:span text:style-name="Strong_20_Emphasis">Ouvrez l'assistant</text:span> en allant dans <text:span text:style-name="Strong_20_Emphasis">Fichier → Importer … → Importer QIF …</text:span> (Cet assistant apparaît aussi si vous choisissez <text:span text:style-name="Strong_20_Emphasis">Importer mes fichiers QIF</text:span> dans le menu <text:span text:style-name="Strong_20_Emphasis">Bienvenue dans GnuCash!</text:span>)<draw:frame draw:style-name="mediacenter" draw:name="3" text:anchor-type="paragraph" draw:z-index="3" svg:width="15.875cm" svg:height="10.715625cm"><draw:image xlink:href="Pictures/828bed8dfb6336ee8e5ae5a45ed4a7b6.png" xlink:type="simple" xlink:show="embed" xlink:actuate="onLoad"/></draw:frame><text:span text:style-name="Strong_20_Emphasis">Une brève description de l'assistant</text:span> s'affiche ; cliquez sur <text:span text:style-name="Plugin_Keyboard___keyboard">Suivant</text:span><draw:frame draw:style-name="mediacenter" draw:name="4" text:anchor-type="paragraph" draw:z-index="4" svg:width="17.859375cm" style:rel-width="100%" svg:height="14.313958333333cm" style:rel-height="scale"><draw:image xlink:href="Pictures/91d839ea2dc7d744af2f8e6a160b43ca.png" xlink:type="simple" xlink:show="embed" xlink:actuate="onLoad"/></draw:frame><text:span text:style-name="Strong_20_Emphasis">Sélectionner un fichier QIF à charger</text:span> : Cliquez sur le bouton <text:span text:style-name="Plugin_Keyboard___keyboard">Sélectionner…</text:span> et sélectionnez le premier fichier à importer, puis cliquez sur <text:span text:style-name="Plugin_Keyboard___keyboard">Importer</text:span>. Le nom du fichier voulu s'affiche. Cliquez sur <text:span text:style-name="Plugin_Keyboard___keyboard">Suivant</text:span><draw:frame draw:style-name="mediacenter" draw:name="5" text:anchor-type="paragraph" draw:z-index="5" svg:width="17.859375cm" style:rel-width="100%" svg:height="14.313958333333cm" style:rel-height="scale"><draw:image xlink:href="Pictures/402bf77f428c4fe16f04c76c9b937e71.png" xlink:type="simple" xlink:show="embed" xlink:actuate="onLoad"/></draw:frame><text:span text:style-name="Strong_20_Emphasis">Importer des fichiers QIF…</text:span> : cliquez sur <text:span text:style-name="Plugin_Keyboard___keyboard">Démarrer</text:span> pour lancer l'importation du fichier choisi<draw:frame draw:style-name="mediacenter" draw:name="6" text:anchor-type="paragraph" draw:z-index="6" svg:width="17.859375cm" style:rel-width="100%" svg:height="14.313958333333cm" style:rel-height="scale"><draw:image xlink:href="Pictures/3a7126bedd9b2f6aef9835cc471e9655.png" xlink:type="simple" xlink:show="embed" xlink:actuate="onLoad"/></draw:frame><text:span text:style-name="Strong_20_Emphasis">Si le fichier que vous chargez ne contient pas de date QIF</text:span>, l'écran suivant demande de <text:span text:style-name="Strong_20_Emphasis">Définir un format de date pour ce fichier QIF</text:span>. Sélectionnez le format dans la liste déroulante et continuez<text:span text:style-name="Strong_20_Emphasis">Si le fichier que vous chargez n'a pas de nom de compte répertorié</text:span>, l'écran <text:span text:style-name="Strong_20_Emphasis">Mettre le nom du compte QIF par défaut</text:span> s'affiche : nommez ce compte. Sinon, vous sauterez cet écran et passerez à l'écran de la section suivante qui affiche les fichiers QIF chargés.<draw:frame draw:style-name="mediacenter" draw:name="7" text:anchor-type="paragraph" draw:z-index="7" svg:width="17.859375cm" style:rel-width="100%" svg:height="14.313958333333cm" style:rel-height="scale"><draw:image xlink:href="Pictures/2a2427fbc61d0cee9e65d635d9879e7f.png" xlink:type="simple" xlink:show="embed" xlink:actuate="onLoad"/></draw:frame><text:span text:style-name="Strong_20_Emphasis">Fichiers QIF que vous avez chargés</text:span> : le panneau supérieur affiche la liste des fichiers QIF que vous avez chargés<text:span text:style-name="Strong_20_Emphasis">Pour charger un autre fichier QIF</text:span>, cliquez sur le bouton <text:span text:style-name="Plugin_Keyboard___keyboard">Charger un autre fichier</text:span> qui ramène à l'écran précédent.<text:span text:style-name="Strong_20_Emphasis">Pour supprimer un fichier de la liste</text:span>, sélectionnez-le dans le panneau supérieur et cliquez sur le bouton <text:span text:style-name="Plugin_Keyboard___keyboard">Décharger le fichier sélectionné</text:span><text:span text:style-name="Strong_20_Emphasis">Une fois tous les fichiers QIF à importer sélectionnés</text:span>, cliquez sur le bouton <text:span text:style-name="Plugin_Keyboard___keyboard">Suivant</text:span><draw:frame draw:style-name="mediacenter" draw:name="8" text:anchor-type="paragraph" draw:z-index="8" svg:width="17.859375cm" style:rel-width="100%" svg:height="14.313958333333cm" style:rel-height="scale"><draw:image xlink:href="Pictures/f28cee7cca370f02d5bdd0ab3cbc64d3.png" xlink:type="simple" xlink:show="embed" xlink:actuate="onLoad"/></draw:frame><text:span text:style-name="Strong_20_Emphasis">Selon le type de données contenues dans les fichiers QIF à importer</text:span>, vous pouvez ne voir qu'un ou tous les écrans suivants :<text:span text:style-name="Strong_20_Emphasis">Comptes et avoirs en actions</text:span> :<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Cet écran et d'autres peuvent être désactivés dans <text:span text:style-name="Strong_20_Emphasis">Préférences / Banque en ligne</text:span>.</text:p></table:table-cell></table:table-row></table:table></draw:text-box></draw:frame></text:p>
      <text:p text:style-name="Text_20_body"><text:span text:style-name="Strong_20_Emphasis">Affichage</text:span> :<text:span text:style-name="Strong_20_Emphasis">A gauche</text:span>, liste de noms de comptes QIF<text:span text:style-name="Strong_20_Emphasis">A droite</text:span>, noms de comptes GnuCash suggérés<text:span text:style-name="Strong_20_Emphasis">La colonne nouveau?</text:span> indique si le nom du compte GnuCash sera créé par l'importation QIF.<text:span text:style-name="Strong_20_Emphasis">Choix du compte</text:span>Pour choisir un compte existant, sélectionnez un compte dans la liste .Pour changer un compte GnuCash, sélectionnez le compte QIF. Dans l'écran qui apparaît, sélectionnez un autre compte ou créez-en un nouveau.Le bouton <text:span text:style-name="Plugin_Keyboard___keyboard">Nouveau compte</text:span> permet d’ajouter un nouveau nom de compte comme sous-compte du compte sélectionné.Le bouton <text:span text:style-name="Plugin_Keyboard___keyboard">OK</text:span> confirme la sélectionLe bouton <text:span text:style-name="Plugin_Keyboard___keyboard">Annuler</text:span> quitte la boîte de dialogue en abandonnant les modifications apportées.<text:span text:style-name="Strong_20_Emphasis">Catégories de revenus et de dépenses</text:span> :<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Cet écran et d'autres peuvent être désactivés dans <text:span text:style-name="Strong_20_Emphasis">Préférences / Banque en ligne</text:span>.</text:p></table:table-cell></table:table-row></table:table></draw:text-box></draw:frame></text:p>
      <text:p text:style-name="Text_20_body"><text:span text:style-name="Strong_20_Emphasis">Affichage</text:span> :<text:span text:style-name="Strong_20_Emphasis">A gauche</text:span>, liste des noms de catégories QIF<text:span text:style-name="Strong_20_Emphasis">A droite</text:span>, noms de compte GnuCash suggérés<text:span text:style-name="Strong_20_Emphasis">La colonne nouveau?</text:span> indique si le nom du compte GnuCash sera créé par l'importation QIF.<text:span text:style-name="Strong_20_Emphasis">Choix du compte</text:span>Pour choisir un compte existant, sélectionnez un compte dans la liste .Pour changer un compte GnuCash, sélectionnez la catégorie QIF. Une boîte de dialogue apparaît pour sélectionner un autre compte ou en créer un nouveau :Le bouton <text:span text:style-name="Plugin_Keyboard___keyboard">Nouveau compte</text:span> permet d’ajouter un nouveau nom de compte comme sous-compte du compte sélectionné.Le bouton <text:span text:style-name="Plugin_Keyboard___keyboard">OK</text:span> confirme la sélectionLe bouton <text:span text:style-name="Plugin_Keyboard___keyboard">Annuler</text:span> quitte la boîte de dialogue en abandonnant les modifications apportées.<text:span text:style-name="Strong_20_Emphasis">Bénéficiaires et mémos</text:span> :<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Cet écran et d'autres peuvent être désactivés dans <text:span text:style-name="Strong_20_Emphasis">Préférences / Banque en ligne</text:span>.</text:p></table:table-cell></table:table-row></table:table></draw:text-box></draw:frame></text:p>
      <text:p text:style-name="Text_20_body"><text:span text:style-name="Strong_20_Emphasis">Affichage</text:span> :<text:span text:style-name="Strong_20_Emphasis">A gauche</text:span>, liste des noms de bénéficiaires/mémo QIF<text:span text:style-name="Strong_20_Emphasis">A droite</text:span>, noms de compte GnuCash suggérés<text:span text:style-name="Strong_20_Emphasis">La colonne nouveau?</text:span> indique si le nom du compte GnuCash sera créé par l'importation QIF.<text:span text:style-name="Strong_20_Emphasis">Choix du bénéficiaire/Memo</text:span>Pour choisir un bénéficiaires/mémo existant, sélectionnez un bénéficiaire/mémo QIF dans la liste .Pour changer un bénéficiaires/mémo QIF, sélectionnez le bénéficiaire / mémo QIF. Une boîte de dialogue apparaît pour sélectionner un autre compte ou en créer un nouveau :Le bouton <text:span text:style-name="Plugin_Keyboard___keyboard">Nouveau compte</text:span> permet d’ajouter un nouveau nom de compte comme sous-compte du compte sélectionné.Le bouton <text:span text:style-name="Plugin_Keyboard___keyboard">OK</text:span> confirme la sélectionLe bouton <text:span text:style-name="Plugin_Keyboard___keyboard">Annuler</text:span> quitte la boîte de dialogue en abandonnant les modifications apportées.<text:span text:style-name="Strong_20_Emphasis">Devise du fichier QIF</text:span> :La liste déroulante affiche par défaut la devise configurée dans l'onglet Préférences / Comptes.Pour que les nouveaux comptes utilisent une devise différente :sélectionnez-en un dans la liste.cliquez sur <text:span text:style-name="Plugin_Keyboard___keyboard">Suivant</text:span>.Selon le type de données contenues dans les fichiers QIF à importer, vous pouvez ou non voir un ou plusieurs des écrans suivants :<text:span text:style-name="Strong_20_Emphasis">Marchandises négociables</text:span> :<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Cet écran et d'autres peuvent être désactivés dans <text:span text:style-name="Strong_20_Emphasis">Préférences / Banque en ligne</text:span>.</text:p></table:table-cell></table:table-row></table:table></draw:text-box></draw:frame></text:p>
      <text:p text:style-name="Text_20_body">Une série d’écrans, un pour chaque action, fonds commun ou marchandise, affiche l’échange, le nom complet et le symbole de chacune des marchandises répertoriées dans le fichier QIF que vous importez afin que vous puissiez les vérifier avant de poursuivre.<text:span text:style-name="Strong_20_Emphasis">Sélectionner les doublons possibles</text:span> :<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Cet écran et d'autres peuvent être désactivés dans <text:span text:style-name="Strong_20_Emphasis">Préférences / Banque en ligne</text:span>.</text:p></table:table-cell></table:table-row></table:table></draw:text-box></draw:frame></text:p>
      <text:p text:style-name="Text_20_body"><text:span text:style-name="Strong_20_Emphasis">Affichage</text:span> :<text:span text:style-name="Strong_20_Emphasis">A gauche</text:span>, liste des transactions importées<text:span text:style-name="Strong_20_Emphasis">A droite</text:span>, liste des doublons possibles<text:span text:style-name="Strong_20_Emphasis">Sélectionnez celui qui correspond le mieux</text:span><text:span text:style-name="Strong_20_Emphasis">Mettre à jour vos comptes GnuCash</text:span> donne trois choix pour terminer l’assistant :<text:span text:style-name="Plugin_Keyboard___keyboard">Annuler</text:span> : quitte le processus et annule l'importation des fichiers QIF.<draw:frame draw:style-name="PluginODTAutoStyle_Frame_41_text_frame" draw:name="Frame11" text:anchor-type="paragraph" svg:width="289.134pt" draw:z-index="0" svg:min-height="1cm"><draw:text-box><table:table table:style-name="Table"><table:table-column table:style-name="odt_auto_style_table_column_11_1"/><table:table-row><table:table-cell office:value-type="string" table:style-name="tablecell"><text:p text:style-name="tablealignleft">Si vous cliquez sur ce bouton, les sélections effectuées jusque-là seront perdues.</text:p></table:table-cell></table:table-row></table:table></draw:text-box></draw:frame></text:p>
      <text:p text:style-name="Text_20_body"><text:span text:style-name="Plugin_Keyboard___keyboard">Retour</text:span> : revient à l'écran précédent pour modifier une sélection précédente, éventuellement jusqu'au premier écran.<text:span text:style-name="Plugin_Keyboard___keyboard">Transférer</text:span> : importe les données et crée les comptes spécifiés.</text:p>
      <text:p text:style-name="Text_20_body">Vous devriez maintenant avoir importé avec succès vos comptes.</text:p>
      <text:p text:style-name="Text_20_body"><draw:frame draw:style-name="PluginODTAutoStyle_Frame_45_text_frame" draw:name="Frame12" text:anchor-type="paragraph" svg:width="289.134pt" draw:z-index="0" svg:min-height="1cm"><draw:text-box><table:table table:style-name="Table"><table:table-column table:style-name="odt_auto_style_table_column_12_1"/><table:table-row><table:table-cell office:value-type="string" table:style-name="tablecell"><text:p text:style-name="tablealignleft">Les transactions importées peuvent nécessiter un rapprochement.</text:p></table:table-cell></table:table-row></table:table></draw:text-box></draw:frame></text:p>
      <text:h text:style-name="Heading_20_2" text:outline-level="2"><text:bookmark-start text:name="__RefHeading___l_ecran_conseil_du_jour_5"/><text:bookmark-start text:name="l_ecran_conseil_du_jour"/>L'écran "Conseil du jour"<text:bookmark-end text:name="__RefHeading___l_ecran_conseil_du_jour_5"/><text:bookmark-end text:name="l_ecran_conseil_du_jour"/></text:h>
      <text:p text:style-name="Text_20_body">L'écran <text:span text:style-name="Strong_20_Emphasis">Conseil du jour</text:span> s'affiche à chaque démarrage de GnuCash, sauf s'il a été désactivé dans les Préférences de GnuCash<draw:frame draw:style-name="mediacenter" draw:name="9" text:anchor-type="paragraph" draw:z-index="9" svg:width="10.583333333333cm" svg:height="8.7047916666667cm"><draw:image xlink:href="Pictures/808e4e9a6aea12c43a09daeebede211f.png" xlink:type="simple" xlink:show="embed" xlink:actuate="onLoad"/></draw:frame></text:p>
      <text:p text:style-name="Text_20_body">Il donne des conseils d'utilisation de GnuCash. Les trois boutons en bas de l'écran permettent de parcourir les astuces :
</text:p>
      <text:p text:style-name="Text_20_body"><text:span text:style-name="Plugin_Keyboard___keyboard">Previous</text:span> : Affiche le conseil précédent<text:span text:style-name="Plugin_Keyboard___keyboard">Next</text:span> : Affiche le conseil suivant<text:span text:style-name="Plugin_Keyboard___keyboard">Close</text:span> : Ignore l'écran Conseil du jour</text:p>
      <text:p text:style-name="Text_20_body">La case à cocher <text:span text:style-name="Strong_20_Emphasis">Afficher les astuces au démarrage</text:span> permet d'activer ou désactiver l'affichage de l'astuce du jour au démarrage de GnuCash.</text:p>
      <text:p text:style-name="Text_20_body">On peut aussi configurer l'affichage de l'astuce du jour au démarrage de GnuCash en cochant la case <text:span text:style-name="Strong_20_Emphasis">Afficher la boîte de dialogue “Astuce du jour”</text:span> dans Édition → Préférences, onglet Général.</text:p>
      <text:p text:style-name="Text_20_body">L'astuce du jour peut être affichée manuellement par le menu <text:span text:style-name="Strong_20_Emphasis">Aide → Astuce du jour</text:span>.</text:p>
      <text:h text:style-name="Heading_20_2" text:outline-level="2"><text:bookmark-start text:name="__RefHeading___liste_des_figures_6"/><text:bookmark-start text:name="liste_des_figures"/>Liste des figures<text:bookmark-end text:name="__RefHeading___liste_des_figures_6"/><text:bookmark-end text:name="liste_des_figure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www.gnucash.org/viewdoc.phtml?rev=4&amp;lang=C&amp;doc=help" text:style-name="Internet_20_link" text:visited-style-name="Visited_20_Internet_20_Link">https://www.gnucash.org/viewdoc.phtml?rev=4&amp;lang=C&amp;doc=help</text:a></text:p>
      <text:p text:style-name="Horizontal_20_Line"/>
      <text:p text:style-name="Text_20_body"><text:span text:style-name="Emphasis">Basé sur « <text:a xlink:type="simple" xlink:href="https://www.gnucash.org/viewdoc.phtml?rev=4&amp;lang=C&amp;doc=help" text:style-name="Internet_20_link" text:visited-style-name="Visited_20_Internet_20_Link">Getting Started</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3:12</meta:creation-date>
    <dc:creator>Generated</dc:creator>
    <dc:date>2026-09-15T13::13:12</dc:date>
    <dc:language>en-US</dc:language>
    <meta:editing-cycles>1</meta:editing-cycles>
    <meta:editing-duration>PT0S</meta:editing-duration>
    <dc:title>tutoriel:compta:gnucash:aide:premierspas:start</dc:title>
  </office:meta>
</office:document-meta>
</file>