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5ef2c09c75b354602778ca4c1f10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fenetres:main:start"/><text:bookmark-start text:name="__RefHeading___zones_de_la_fenetre_principale_de_gnucash_1"/><text:bookmark-start text:name="zones_de_la_fenetre_principale_de_gnucash"/>Zones de la fenêtre principale de GnuCash<text:bookmark-end text:name="__RefHeading___zones_de_la_fenetre_principale_de_gnucash_1"/><text:bookmark-end text:name="zones_de_la_fenetre_principale_de_gnucash"/></text:h>
      <text:p text:style-name="Text_20_body">Cette fenêtre permet d'accéder aux sous-fenêtres et aux outils les plus utilisés.<draw:frame draw:style-name="mediacenter" draw:name="0" text:anchor-type="paragraph" draw:z-index="0" svg:width="10.583333333333cm" svg:height="5.1637031768611cm"><draw:image xlink:href="Pictures/0c5ef2c09c75b354602778ca4c1f104f.png" xlink:type="simple" xlink:show="embed" xlink:actuate="onLoad"/></draw:frame></text:p>
      <text:p text:style-name="Text_20_body">Au démarrage de GnuCash, après quelques fenêtres (écran d'accueil, conseil du jour), la fenêtre principale s'affiche, divisée en plusieurs sections :
</text:p>
      <text:p text:style-name="Text_20_body"><text:span text:style-name="Strong_20_Emphasis">Barre de titre</text:span> : Affiche le nom du fichier actuellement ouvert et le nom de l'onglet actif<text:span text:style-name="Strong_20_Emphasis">Barre de menu</text:span> : Affiche les entrées de menu disponibles<text:span text:style-name="Strong_20_Emphasis">Barre d'outils</text:span> : Affiche les boutons disponibles de la barre d'outils<text:span text:style-name="Strong_20_Emphasis">Barre d'onglets</text:span> : Liste les rapports et registres ouverts, ainsi que l'arbre des comptes<text:span text:style-name="Strong_20_Emphasis">Volet principal</text:span> : L'espace d'affichage principal affichant le contenu de l'onglet actuellement sélectionné<text:span text:style-name="Strong_20_Emphasis">Barre de synthèse</text:span> : Affiche un résumé financier<text:span text:style-name="Strong_20_Emphasis">Barre d'état</text:span> : Donne une description de l'élément de menu actif et affiche une barre de progression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contenu et les options des sous-menus des sections de la fenêtre principale de GnuCash varient selon la fenêtre d'affichage active.</text:p><text:p text:style-name="Text_20_body">L'arbre des comptes est libellé Comptes dans la barre d'onglets, et affiche tous vos comptes et leurs soldes, regroupés conformément à la comptabilité standard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ouvrir une vue supplémentaire de l'arbre des comptes, allez à <text:span text:style-name="Strong_20_Emphasis">Vue → Page Nouveaux comptes</text:span>. Cela ouvrira l'arbre des comptes dans la fenêtre existante.</text:p><text:p text:style-name="Text_20_body">Pour ouvrir une nouvelle fenêtre avec une vue de l'arborescence des comptes, allez dans <text:span text:style-name="Strong_20_Emphasis">Fenêtres → Nouvelle fenêtre avec page</text:span>.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help/gui-windows.html" text:style-name="Internet_20_link" text:visited-style-name="Visited_20_Internet_20_Link">https://www.gnucash.org/docs/v4/C/gnucash-help/gui-windows.html</text:a></text:p>
      <text:p text:style-name="Horizontal_20_Line"/>
      <text:p text:style-name="Text_20_body"><text:span text:style-name="Emphasis">Basé sur « <text:a xlink:type="simple" xlink:href="https://www.gnucash.org/docs/v4/C/gnucash-help/gui-windows.html" text:style-name="Internet_20_link" text:visited-style-name="Visited_20_Internet_20_Link">GnuCash Main Windows Areas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7:55</meta:creation-date>
    <dc:creator>Generated</dc:creator>
    <dc:date>2026-09-15T13::17:55</dc:date>
    <dc:language>en-US</dc:language>
    <meta:editing-cycles>1</meta:editing-cycles>
    <meta:editing-duration>PT0S</meta:editing-duration>
    <dc:title>tutoriel:compta:gnucash:aide:fenetres:main:start</dc:title>
  </office:meta>
</office:document-meta>
</file>