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be100188752bc803bce5562ee7906fa.png"/>
  <manifest:file-entry manifest:media-type="image/png" manifest:full-path="Pictures/3f108b19f61f8c98969609e530898885.png"/>
  <manifest:file-entry manifest:media-type="image/png" manifest:full-path="Pictures/89c3d5025d2c5ea485cd3c0cb95cc0de.png"/>
  <manifest:file-entry manifest:media-type="image/png" manifest:full-path="Pictures/16f6a7209ef4e37820688435350d4bf2.png"/>
  <manifest:file-entry manifest:media-type="image/png" manifest:full-path="Pictures/084699484ea3d7465e4055a7b226d29d.png"/>
  <manifest:file-entry manifest:media-type="image/png" manifest:full-path="Pictures/27f83ced9b40668a820845130e400c06.png"/>
  <manifest:file-entry manifest:media-type="image/png" manifest:full-path="Pictures/65ada84c0886595432c986cf9559876e.png"/>
  <manifest:file-entry manifest:media-type="image/png" manifest:full-path="Pictures/e68dbc97f71c57298f586b1184bf48a1.png"/>
  <manifest:file-entry manifest:media-type="image/png" manifest:full-path="Pictures/c11da4f1923a30a5c8b7f8e1b8185e1f.png"/>
  <manifest:file-entry manifest:media-type="image/png" manifest:full-path="Pictures/bd48e3daf0a64f1955399db47390a208.png"/>
  <manifest:file-entry manifest:media-type="image/png" manifest:full-path="Pictures/69a40bdf1219b2a289aa8a04a0690679.png"/>
  <manifest:file-entry manifest:media-type="image/png" manifest:full-path="Pictures/f11ffc2220130a2979335931a82a05db.png"/>
  <manifest:file-entry manifest:media-type="image/png" manifest:full-path="Pictures/4257f7864ece35fe68815c3a6b4bb743.png"/>
  <manifest:file-entry manifest:media-type="image/png" manifest:full-path="Pictures/f01a9de076e08cbabd67e1476905acf6.png"/>
  <manifest:file-entry manifest:media-type="image/png" manifest:full-path="Pictures/6686ccf4ce0d120c70b7b6acf1638db3.png"/>
  <manifest:file-entry manifest:media-type="image/png" manifest:full-path="Pictures/5138ea76fbaedfdfe431327f9abfd620.png"/>
  <manifest:file-entry manifest:media-type="image/png" manifest:full-path="Pictures/7163a83d1a0de80f4f0ca550388dd2ee.png"/>
  <manifest:file-entry manifest:media-type="image/png" manifest:full-path="Pictures/c3f829eab1b16bce92b3c8b56951488b.png"/>
  <manifest:file-entry manifest:media-type="image/png" manifest:full-path="Pictures/4abeba16f3962163afa424995c1a0e3f.png"/>
  <manifest:file-entry manifest:media-type="image/png" manifest:full-path="Pictures/0180b1d66f898810f801d276710404d0.png"/>
  <manifest:file-entry manifest:media-type="image/png" manifest:full-path="Pictures/eccc394a54fdb9b03ab83c99fb4a370b.png"/>
  <manifest:file-entry manifest:media-type="image/png" manifest:full-path="Pictures/84def48476983c14fde40e3f98ef2998.png"/>
  <manifest:file-entry manifest:media-type="image/png" manifest:full-path="Pictures/661bc030b4f77298b036431aa810e17f.png"/>
  <manifest:file-entry manifest:media-type="image/png" manifest:full-path="Pictures/6331735b78aab757651c4c1e3e8f8178.png"/>
  <manifest:file-entry manifest:media-type="image/png" manifest:full-path="Pictures/fe71ab5193a1ea67d5a280642d9bf5d6.png"/>
  <manifest:file-entry manifest:media-type="image/png" manifest:full-path="Pictures/ad10cd4995fddd6206a0a62a263a7185.png"/>
  <manifest:file-entry manifest:media-type="image/png" manifest:full-path="Pictures/66026652512be8b1e59d77f14f1ca823.png"/>
  <manifest:file-entry manifest:media-type="image/png" manifest:full-path="Pictures/cbee1dd3c0d4f5b4560b9fdbe00f0903.png"/>
  <manifest:file-entry manifest:media-type="image/png" manifest:full-path="Pictures/fd34aa921edceae7f14c79c3d7e3b8f1.png"/>
  <manifest:file-entry manifest:media-type="image/png" manifest:full-path="Pictures/871c85c9366dee5685a554fa8eb8e202.png"/>
  <manifest:file-entry manifest:media-type="image/png" manifest:full-path="Pictures/441c8daaf823976d07afaaee247ca10d.png"/>
  <manifest:file-entry manifest:media-type="image/png" manifest:full-path="Pictures/7b186f70d767450638d40a7316a80cec.png"/>
  <manifest:file-entry manifest:media-type="image/png" manifest:full-path="Pictures/19506fd5cd4bc51e4fb84f7bc3295737.png"/>
  <manifest:file-entry manifest:media-type="image/png" manifest:full-path="Pictures/f90dbb8f91dad178c7bdc9f3980e6bf1.png"/>
  <manifest:file-entry manifest:media-type="image/png" manifest:full-path="Pictures/5ab7da4e06f98a5be59473bd60b3d425.png"/>
  <manifest:file-entry manifest:media-type="image/png" manifest:full-path="Pictures/c82b6150a04738485a2fd7baf0f460cf.png"/>
  <manifest:file-entry manifest:media-type="image/png" manifest:full-path="Pictures/38579394717fc431a6669499e3ea5e9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bureautique:gnucash:framasoft:start"/><text:bookmark-start text:name="__RefHeading___gnucash_a_la_portee_de_tous_1"/><text:bookmark-start text:name="gnucash_a_la_portee_de_tous"/>GnuCash à la portée de Tous ..<text:bookmark-end text:name="__RefHeading___gnucash_a_la_portee_de_tous_1"/><text:bookmark-end text:name="gnucash_a_la_portee_de_tous"/></text:h>
      <text:p text:style-name="Text_20_body">Ce tutoriel présente GnuCash, un logiciel sous licence libre qui permet de faire vos comptes de façon professionnelle en toute simplicité.</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Créez sur le bureau un dossier</text:span> (par exemple <text:span text:style-name="Strong_20_Emphasis">~/Bureau/Mes-Comptes</text:span>) pour bien organiser vos comptes.<text:span text:style-name="Strong_20_Emphasis">Installez Gnucash</text:span> :<text:a xlink:type="simple" xlink:href="apt://gnucash,gnucash-docs" text:style-name="Internet_20_link" text:visited-style-name="Visited_20_Internet_20_Link">gnucash,gnucash-docs</text:a></text:p>
      <text:p text:style-name="Command Line Interface"><text:span text:style-name="PluginODTAutoStyle_span_1">USER@MACHINE:~$ </text:span><text:span text:style-name="PluginODTAutoStyle_span_2">sudo apt install {gnucash,gnucash-docs}</text:span></text:p>
      <text:h text:style-name="Heading_20_2" text:outline-level="2"><text:bookmark-start text:name="__RefHeading___premiere_etape_-_parametrage_de_gnucash_3"/><text:bookmark-start text:name="premiere_etape_-_parametrage_de_gnucash"/>Première étape - Paramétrage de GnuCash<text:bookmark-end text:name="__RefHeading___premiere_etape_-_parametrage_de_gnucash_3"/><text:bookmark-end text:name="premiere_etape_-_parametrage_de_gnucash"/></text:h>
      <text:p text:style-name="Text_20_body">Avant d'utiliser GnuCash quelques précisions s'imposent.</text:p>
      <text:p text:style-name="Text_20_body">Tout d'abord par défaut GnuCash fait une sauvegarde automatique de vos actions toutes les 5 minutes, mais également des enregistrements de vos historiques seront conservés durant 30 jours.L'avantage est de pouvoir retrouver Action par Action les modificationsmais l'inconvénient est que cela vous crée des tonnes de fichiers , qui lorsqu'on est novice engendrera une difficulté d'organisation. Vous finirez par vous demander où se trouve votre fichier réel de comptes. On va donc enlever ces paramètres par défaut, ainsi vous aurez dans votre dossier « mes-comptes » un seul fichier représentant tout vos comptes.Lors du premier lancement de GnuCash , deux fenêtres se présentent à vous :<text:span text:style-name="Strong_20_Emphasis">Bienvenue sur Gnucash !</text:span> : Faites <text:span text:style-name="Plugin_Keyboard___keyboard">Annuler</text:span> pour tout de suite paramétrer GnuCash <text:note text:id="ftn0" text:note-class="footnote"><text:note-citation text:label="1)">1)</text:note-citation><text:note-body><text:p text:style-name="Text_20_body">un tutoriel est proposé mais il est en anglais</text:p></text:note-body></text:note> :<draw:frame draw:style-name="mediacenter" draw:name="0" text:anchor-type="paragraph" draw:z-index="0" svg:width="10.583333333333cm" svg:height="7.7215136054422cm"><draw:image xlink:href="Pictures/1be100188752bc803bce5562ee7906fa.png" xlink:type="simple" xlink:show="embed" xlink:actuate="onLoad"/></draw:frame><text:span text:style-name="Strong_20_Emphasis">Astuce du jour</text:span> : une case à cocher permet de choisir si vous souhaitez que ce petit assistant d'astuce bien pratique s'affiche à chaque démarrage de Gnucash. Pour le faire réapparaitre, allez dans <text:span text:style-name="Strong_20_Emphasis">Édition →Préférences → Général</text:span>Cliquez sur <text:span text:style-name="Plugin_Keyboard___keyboard">Fermer</text:span><draw:frame draw:style-name="mediacenter" draw:name="1" text:anchor-type="paragraph" draw:z-index="1" svg:width="10.583333333333cm" svg:height="8.6131662688942cm"><draw:image xlink:href="Pictures/3f108b19f61f8c98969609e530898885.png" xlink:type="simple" xlink:show="embed" xlink:actuate="onLoad"/></draw:frame>Vous voici dans la page principale de Gnucash<text:span text:style-name="Strong_20_Emphasis">Menu Edition → Préférences</text:span> : la fenêtre qui s'ouvre permet de paramétrer GnuCash :<text:span text:style-name="Strong_20_Emphasis">supprimez l'enregistrement automatique</text:span> et les historiques : onglet <text:span text:style-name="Strong_20_Emphasis">Général</text:span>,<text:span text:style-name="Strong_20_Emphasis">Intervalle de sauvegarde automatique</text:span> : 0 minutes (0 = jamais)<text:span text:style-name="Strong_20_Emphasis">Conserver les fichiers journaux</text:span> : jamais<text:span text:style-name="Strong_20_Emphasis">autres paramétrages</text:span> gardez les valeurs par défaut<draw:frame draw:style-name="mediacenter" draw:name="2" text:anchor-type="paragraph" draw:z-index="2" svg:width="10.583333333333cm" svg:height="6.2595011876485cm"><draw:image xlink:href="Pictures/89c3d5025d2c5ea485cd3c0cb95cc0de.pn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creation_de_comptes_5"/><text:bookmark-start text:name="creation_de_comptes"/>Création de comptes<text:bookmark-end text:name="__RefHeading___creation_de_comptes_5"/><text:bookmark-end text:name="creation_de_comptes"/></text:h>
      <text:p text:style-name="Text_20_body">Lors de la première création de compte, l'assistant de création de compte permet, une fois les comptes créés, d'accéder pleinement aux diverses options de GnuCash.
</text:p>
      <text:p text:style-name="Text_20_body"><text:span text:style-name="Strong_20_Emphasis">Éditer des comptes</text:span><text:span text:style-name="Strong_20_Emphasis">Menu Fichier → Nouveau Fichier</text:span><text:span text:style-name="Strong_20_Emphasis">Cliquez sur <text:span text:style-name="Plugin_Keyboard___keyboard">Suivant</text:span></text:span>,<text:span text:style-name="Strong_20_Emphasis">Vérifiez que la devise est bien en euros</text:span> et <text:span text:style-name="Plugin_Keyboard___keyboard">Suivant</text:span><draw:frame draw:style-name="mediacenter" draw:name="3" text:anchor-type="paragraph" draw:z-index="3" svg:width="10.583333333333cm" svg:height="2.2247247247247cm"><draw:image xlink:href="Pictures/16f6a7209ef4e37820688435350d4bf2.png" xlink:type="simple" xlink:show="embed" xlink:actuate="onLoad"/></draw:frame><text:span text:style-name="Strong_20_Emphasis">choix du type de compte désiré</text:span> : il y en a beaucoup, certains inutiles pour une gestion personnelle mais utiles pour une gestion d'entreprise.<text:span text:style-name="Strong_20_Emphasis">sélectionnez-en deux</text:span> : compte commun et compte épargne retraite<text:span text:style-name="Strong_20_Emphasis">A droite s'affiche le détail de la composition du compte</text:span><text:span text:style-name="Plugin_Keyboard___keyboard">Suivant</text:span><draw:frame draw:style-name="mediacenter" draw:name="4" text:anchor-type="paragraph" draw:z-index="4" svg:width="10.583333333333cm" svg:height="8.4167893961708cm"><draw:image xlink:href="Pictures/084699484ea3d7465e4055a7b226d29d.png" xlink:type="simple" xlink:show="embed" xlink:actuate="onLoad"/></draw:frame><text:span text:style-name="Strong_20_Emphasis">Initialisation des comptes</text:span><text:span text:style-name="Strong_20_Emphasis">Personnalisons la création de vos comptes</text:span>vous devez savoir combien vous disposez sur votre CCP et (si vous en avez un) sur votre compte d'épargne retraite. Cela va représenter votre Solde initial : le montant auquel débute votre compte.<draw:frame draw:style-name="PluginODTAutoStyle_Frame_3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Ne vous trompez pas, sinon il vous faudra faire un réajustement avec des opérations fictives ou recréer votre compte.</text:p></table:table-cell></table:table-row></table:table></draw:text-box></draw:frame></text:p>
      <text:p text:style-name="Text_20_body"><text:span text:style-name="Strong_20_Emphasis">dans l'arbre (à gauche), renommez les comptes selon vos désirs</text:span><text:span text:style-name="Strong_20_Emphasis">à droite, indiquez les soldes actuels de vos comptes</text:span><draw:frame draw:style-name="mediacenter" draw:name="5" text:anchor-type="paragraph" draw:z-index="5" svg:width="10.583333333333cm" svg:height="8.4044117647059cm"><draw:image xlink:href="Pictures/27f83ced9b40668a820845130e400c06.png" xlink:type="simple" xlink:show="embed" xlink:actuate="onLoad"/></draw:frame><text:span text:style-name="Strong_20_Emphasis">Vérifiez</text:span> les noms de comptes et le montant du solde initial de chaque compte, puis <text:span text:style-name="Plugin_Keyboard___keyboard">Suivant</text:span> :<draw:frame draw:style-name="mediacenter" draw:name="6" text:anchor-type="paragraph" draw:z-index="6" svg:width="10.583333333333cm" svg:height="8.4323760432008cm"><draw:image xlink:href="Pictures/65ada84c0886595432c986cf9559876e.png" xlink:type="simple" xlink:show="embed" xlink:actuate="onLoad"/></draw:frame><text:span text:style-name="Strong_20_Emphasis">Terminez</text:span> la création de base des comptes.<draw:frame draw:style-name="PluginODTAutoStyle_Frame_7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Modifiez jusqu'à avoir le résultat désiré ; faites <text:span text:style-name="Plugin_Keyboard___keyboard">Précédent</text:span> pour annuler toutes erreurs avant de continuer.</text:p></table:table-cell></table:table-row></table:table></draw:text-box></draw:frame></text:p>
      <text:p text:style-name="Text_20_body"><draw:frame draw:style-name="mediacenter" draw:name="7" text:anchor-type="paragraph" draw:z-index="7" svg:width="10.583333333333cm" svg:height="8.2348703170029cm"><draw:image xlink:href="Pictures/e68dbc97f71c57298f586b1184bf48a1.png" xlink:type="simple" xlink:show="embed" xlink:actuate="onLoad"/></draw:frame></text:p>
      <text:p text:style-name="Text_20_body">Nous venons de créer deux comptes. Ils s'affichent dans une arborescence qui détaille tous les frais par catégories et  chaque compte. Cette arborescence représente la page d'accueil de vos comptes.<draw:frame draw:style-name="mediacenter" draw:name="8" text:anchor-type="paragraph" draw:z-index="8" svg:width="10.583333333333cm" svg:height="5.5788788377193cm"><draw:image xlink:href="Pictures/c11da4f1923a30a5c8b7f8e1b8185e1f.png" xlink:type="simple" xlink:show="embed" xlink:actuate="onLoad"/></draw:frame><text:span text:style-name="Strong_20_Emphasis">Félicitations</text:span> : vous venez de créer deux comptes sous GnuCash. Mais parfois on oublie où l'on souhaite rajouter des comptes.<text:span text:style-name="Strong_20_Emphasis">Rajouter un compte</text:span> : Pour l'exemple, rajoutons un compte, un LEP (Livret épargne populaire)<text:span text:style-name="Strong_20_Emphasis">Menu Fichier → Nouveau compte</text:span>Une nouvelle fenêtre apparaît, permettant de gérer votre nouveau compte.<draw:frame draw:style-name="mediacenter" draw:name="9" text:anchor-type="paragraph" draw:z-index="9" svg:width="10.583333333333cm" svg:height="11.599185573008cm"><draw:image xlink:href="Pictures/bd48e3daf0a64f1955399db47390a208.png" xlink:type="simple" xlink:show="embed" xlink:actuate="onLoad"/></draw:frame><draw:frame draw:style-name="mediacenter" draw:name="10" text:anchor-type="paragraph" draw:z-index="10" svg:width="10.583333333333cm" svg:height="11.615853658537cm"><draw:image xlink:href="Pictures/69a40bdf1219b2a289aa8a04a0690679.png" xlink:type="simple" xlink:show="embed" xlink:actuate="onLoad"/></draw:frame>Vous pouvez avant de valider, naviguer entre l'onglet général et Solde initial autant de fois que désiré, si vous souhaitez bien vérifier vos données écrites.Félicitations, vous avez ajouté un nouveau compte. Celui-ci apparait dans la page d'accueil de vos comptes et son montant s'est rajouté aux soldes initiaux comme ceci :<draw:frame draw:style-name="mediacenter" draw:name="11" text:anchor-type="paragraph" draw:z-index="11" svg:width="10.583333333333cm" svg:height="5.60222477944cm"><draw:image xlink:href="Pictures/f11ffc2220130a2979335931a82a05db.png" xlink:type="simple" xlink:show="embed" xlink:actuate="onLoad"/></draw:frame></text:p>
      <text:h text:style-name="Heading_20_3" text:outline-level="3"><text:bookmark-start text:name="__RefHeading___presentation_du_menu_de_compte_6"/><text:bookmark-start text:name="presentation_du_menu_de_compte"/>Présentation du menu de compte<text:bookmark-end text:name="__RefHeading___presentation_du_menu_de_compte_6"/><text:bookmark-end text:name="presentation_du_menu_de_compte"/></text:h>
      <text:p text:style-name="Text_20_body">Nous allons ouvrir deux comptes</text:p>
      <text:p text:style-name="Text_20_body"><text:span text:style-name="Strong_20_Emphasis">Pour ouvrir un compte</text:span> :<text:span text:style-name="Strong_20_Emphasis">Sélectionnez le compte
    - cliquez sur le bouton Ouvrir</text:span><draw:frame draw:style-name="mediacenter" draw:name="12" text:anchor-type="paragraph" draw:z-index="12" svg:width="10.583333333333cm" svg:height="9.5143097643098cm"><draw:image xlink:href="Pictures/4257f7864ece35fe68815c3a6b4bb743.png" xlink:type="simple" xlink:show="embed" xlink:actuate="onLoad"/></draw:frame>Un nouvel onglet s'ouvre directement sur la feuille du compte sélectionné.<text:span text:style-name="Strong_20_Emphasis">Repassez sur l'onglet Comptes</text:span>, sans fermer le compte ouvert pour en ouvrir un autre (par exemple : LEP). Vous devriez obtenir ceci :<draw:frame draw:style-name="mediacenter" draw:name="13" text:anchor-type="paragraph" draw:z-index="13" svg:width="10.583333333333cm" svg:height="1.7013602638087cm"><draw:image xlink:href="Pictures/f01a9de076e08cbabd67e1476905acf6.png" xlink:type="simple" xlink:show="embed" xlink:actuate="onLoad"/></draw:frame><text:span text:style-name="Strong_20_Emphasis">enregistrement de vos comptes</text:span> : Même si aucune opération n'est encore faite, cela évite de devoir tout refaire en cas de mauvaise manipulationvia le menu de compte, cliquez sur le bouton <draw:frame draw:style-name="media" draw:name="14" text:anchor-type="as-char" draw:z-index="14" svg:width="2.0108333333333cm" style:rel-width="100%" svg:height="1.27cm" style:rel-height="scale"><draw:image xlink:href="Pictures/6686ccf4ce0d120c70b7b6acf1638db3.png" xlink:type="simple" xlink:show="embed" xlink:actuate="onLoad"/></draw:frame><draw:frame draw:style-name="mediacenter" draw:name="15" text:anchor-type="paragraph" draw:z-index="15" svg:width="10.583333333333cm" svg:height="8.9561979851073cm"><draw:image xlink:href="Pictures/5138ea76fbaedfdfe431327f9abfd620.png" xlink:type="simple" xlink:show="embed" xlink:actuate="onLoad"/></draw:frame>La fenêtre réapparaît avec au centre une page blanche. C'est normal, GnuCash a validé la destination pour votre fichier. Confirmez à nouveau en cliquant sur Enregistrer.Votre dossier « mes-comptes » contient maintenant trois fichiers sans icône qui sont la sauvegarde générale de votre fichier-comptes.<draw:frame draw:style-name="PluginODTAutoStyle_Frame_11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un menu de compte passif s'affiche tout en bas de votre feuille.<draw:frame draw:style-name="mediacenter" draw:name="16" text:anchor-type="paragraph" draw:z-index="16" svg:width="10.583333333333cm" svg:height="4.4945245726496cm"><draw:image xlink:href="Pictures/7163a83d1a0de80f4f0ca550388dd2ee.png" xlink:type="simple" xlink:show="embed" xlink:actuate="onLoad"/></draw:frame>À sa prochaine ouverture, GnuCash ouvrira automatiquement votre Fichier comptes.</text:p></table:table-cell></table:table-row></table:table></draw:text-box></draw:frame></text:p>
      <text:h text:style-name="Heading_20_3" text:outline-level="3"><text:bookmark-start text:name="__RefHeading___gerer_les_comptes_7"/><text:bookmark-start text:name="gerer_les_comptes"/>Gérer les comptes<text:bookmark-end text:name="__RefHeading___gerer_les_comptes_7"/><text:bookmark-end text:name="gerer_les_comptes"/></text:h>
      <text:p text:style-name="Text_20_body"><draw:frame draw:style-name="PluginODTAutoStyle_Frame_15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Il faut « Antidater » le solde initial de chaque compte : le solde initial doit être daté un jour avant toute première édition d'opération.</text:p><text:p text:style-name="Text_20_body">Pour cela, ouvrez votre onglet CCP, un clic gauche sur la date, donnez une date antérieure à la création (la date d'hier, ou mieux, datez au 1er janvier de l'année)<draw:frame draw:style-name="mediacenter" draw:name="17" text:anchor-type="paragraph" draw:z-index="17" svg:width="10.583333333333cm" svg:height="11.41015625cm"><draw:image xlink:href="Pictures/c3f829eab1b16bce92b3c8b56951488b.png" xlink:type="simple" xlink:show="embed" xlink:actuate="onLoad"/></draw:frame>Pour tous les comptes il faut changer la date du solde initial avant de commencer la gestion des comptes. Cela n'est à faire qu'une seule fois car le logiciel a besoin d'avoir une cohérence entre la base du solde initial et le début des futures opérations.</text:p></table:table-cell></table:table-row></table:table></draw:text-box></draw:frame></text:p>
      <text:h text:style-name="Heading_20_4" text:outline-level="4"><text:bookmark-start text:name="__RefHeading___editer_des_operations_8"/><text:bookmark-start text:name="editer_des_operations"/>Éditer des opérations<text:bookmark-end text:name="__RefHeading___editer_des_operations_8"/><text:bookmark-end text:name="editer_des_operations"/></text:h>
      <text:p text:style-name="Text_20_body"><draw:frame draw:style-name="PluginODTAutoStyle_Frame_19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GnuCash, à chaque modification, une fenêtre d'alerte informe de l'enregistrement de la dernière modification.</text:p><text:p text:style-name="Text_20_body">Cette fenêtre réapparaitra à chaque modification même minime.</text:p><text:p text:style-name="Text_20_body">Il est possible de l'empêcher via le menu <text:span text:style-name="Strong_20_Emphasis">Edition → Préférences</text:span>. Je fais le choix de ne plus me poser la question.<draw:frame draw:style-name="mediacenter" draw:name="18" text:anchor-type="paragraph" draw:z-index="18" svg:width="10.583333333333cm" svg:height="5.6140979689367cm"><draw:image xlink:href="Pictures/4abeba16f3962163afa424995c1a0e3f.png" xlink:type="simple" xlink:show="embed" xlink:actuate="onLoad"/></draw:frame></text:p></table:table-cell></table:table-row></table:table></draw:text-box></draw:frame></text:p>
      <text:p text:style-name="Text_20_body">Sélectionnez la ligne vierge en faisant un clic gauche dessus :La <text:span text:style-name="Strong_20_Emphasis">date</text:span> par défaut correspond toujours au jour actuel.<text:span text:style-name="Strong_20_Emphasis">case Num</text:span> : numéro de chèque ou de virement effectué. Il n'est pas nécessaire de l'utiliser. L'opération sera prise en compte sans Num.<text:span text:style-name="Strong_20_Emphasis">Description</text:span> : objet du retrait ou dépôt sur votre compte, exemples : pneu – paye – électricité – cigarettes.<text:span text:style-name="Strong_20_Emphasis">Virement</text:span> : cette rubrique permet de classifier vos dépenses par thème sur votre page d'accueil des comptes. <text:span text:style-name="Strong_20_Emphasis">Ne jamais laisser vide cette rubrique</text:span><draw:frame draw:style-name="mediacenter" draw:name="19" text:anchor-type="paragraph" draw:z-index="19" svg:width="10.583333333333cm" svg:height="1.1468287827076cm"><draw:image xlink:href="Pictures/0180b1d66f898810f801d276710404d0.png" xlink:type="simple" xlink:show="embed" xlink:actuate="onLoad"/></draw:frame>Faites un clic gauche dans cette rubrique et une série de catégories vous seront proposées :<draw:frame draw:style-name="mediacenter" draw:name="20" text:anchor-type="paragraph" draw:z-index="20" svg:width="10.583333333333cm" svg:height="2.9132616487455cm"><draw:image xlink:href="Pictures/eccc394a54fdb9b03ab83c99fb4a370b.png" xlink:type="simple" xlink:show="embed" xlink:actuate="onLoad"/></draw:frame><text:span text:style-name="Strong_20_Emphasis">R</text:span> : Rapprocher, une opération rapprochée est une opération qui a été créditée ou débitée sur le compte en banque (voir le chapitre 7.3 qui suit pour de plus amples informations).<text:span text:style-name="Strong_20_Emphasis">Dépôt</text:span> : ce qui rentre en positif sur votre compte, appelé aussi Crédit sur vos relevé de comptes. ( + )<text:span text:style-name="Strong_20_Emphasis">Retrait</text:span> : ce qui sort en négatif sur votre compte, appelé aussi Débit sur vos relevé de comptes.( - )<text:span text:style-name="Strong_20_Emphasis">Solde</text:span> : c'est le nouveau montant restant sur votre compte après imputation de/ou des opération(s).<text:span text:style-name="Strong_20_Emphasis">La touche + valider</text:span> permet d'enregistrer l'opération que vous venez de faire mais également ouvrir une nouvelle ligne vierge. <draw:frame draw:style-name="media" draw:name="21" text:anchor-type="as-char" draw:z-index="21" svg:width="1.984375cm" svg:height="1.190625cm"><draw:image xlink:href="Pictures/84def48476983c14fde40e3f98ef2998.png" xlink:type="simple" xlink:show="embed" xlink:actuate="onLoad"/></draw:frame> <text:span text:style-name="Strong_20_Emphasis">Faites toujours +Valider après chaque opération.</text:span>On va éditer 4 Opérations:l'achat de pneus d'un montant de 500 €,une facture d'électricité de 50 €,un revenu (paye) de 1500 € (qui arrivera le lendemain, soit le 25/05)un paquet de cigarettes à 5,50 €.En entrant les 4 opérations, vous devriez obtenir ceci :<draw:frame draw:style-name="mediacenter" draw:name="22" text:anchor-type="paragraph" draw:z-index="22" svg:width="10.583333333333cm" svg:height="3.1642736486486cm"><draw:image xlink:href="Pictures/661bc030b4f77298b036431aa810e17f.png" xlink:type="simple" xlink:show="embed" xlink:actuate="onLoad"/></draw:frame></text:p>
      <text:h text:style-name="Heading_20_4" text:outline-level="4"><text:bookmark-start text:name="__RefHeading___supprimer_et_ou_dupliquer_des_operations_9"/><text:bookmark-start text:name="supprimer_et_ou_dupliquer_des_operations"/>Supprimer et/ou dupliquer des opérations<text:bookmark-end text:name="__RefHeading___supprimer_et_ou_dupliquer_des_operations_9"/><text:bookmark-end text:name="supprimer_et_ou_dupliquer_des_operations"/></text:h>
      <text:p text:style-name="Text_20_body">Sélectionnez l'opération puis choisissez l'action : <draw:frame draw:style-name="media" draw:name="23" text:anchor-type="as-char" draw:z-index="23" svg:width="2.0108333333333cm" style:rel-width="100%" svg:height="1.2170833333333cm" style:rel-height="scale"><draw:image xlink:href="Pictures/6331735b78aab757651c4c1e3e8f8178.png" xlink:type="simple" xlink:show="embed" xlink:actuate="onLoad"/></draw:frame> ou <draw:frame draw:style-name="media" draw:name="24" text:anchor-type="as-char" draw:z-index="24" svg:width="2.0372916666667cm" style:rel-width="100%" svg:height="1.2170833333333cm" style:rel-height="scale"><draw:image xlink:href="Pictures/fe71ab5193a1ea67d5a280642d9bf5d6.png" xlink:type="simple" xlink:show="embed" xlink:actuate="onLoad"/></draw:frame></text:p>
      <text:h text:style-name="Heading_20_4" text:outline-level="4"><text:bookmark-start text:name="__RefHeading___rapprocher_des_operations_10"/><text:bookmark-start text:name="rapprocher_des_operations"/>Rapprocher des opérations<text:bookmark-end text:name="__RefHeading___rapprocher_des_operations_10"/><text:bookmark-end text:name="rapprocher_des_operations"/></text:h>
      <text:p text:style-name="Text_20_body">Une opération rapprochée est une opération qui a été créditée ou débitée sur mon compte en banque.</text:p>
      <text:p text:style-name="Text_20_body"><text:span text:style-name="Strong_20_Emphasis">N</text:span> = Non rapproché<text:span text:style-name="Strong_20_Emphasis">P</text:span> = Pré-visualiser ( pointé)  <text:span text:style-name="Strong_20_Emphasis">O</text:span> = Oui rapprochéPour le moment notre compte a un solde initial, des opérations mais rien n'est rapproché et cela se confirme visuellement par la lettre N.</text:p>
      <text:p text:style-name="Text_20_body">Il est impératif de rapprocher en premier lieu le solde initial, car GnuCash ne comprendra pas des opérations sur un compte sans solde initial.</text:p>
      <text:p text:style-name="Text_20_body">Pour rapprocher suivez le guide ci-dessous :</text:p>
      <text:p text:style-name="Text_20_body">Cliquez sur Rapprocher <draw:frame draw:style-name="media" draw:name="25" text:anchor-type="as-char" draw:z-index="25" svg:width="2.0108333333333cm" style:rel-width="100%" svg:height="1.1377083333333cm" style:rel-height="scale"><draw:image xlink:href="Pictures/ad10cd4995fddd6206a0a62a263a7185.png" xlink:type="simple" xlink:show="embed" xlink:actuate="onLoad"/></draw:frame> dans le menu du compte.Une nouvelle fenêtre s'ouvre. Sélectionnez à partir de quelle date vous souhaitez rapprocher des opérations.<draw:frame draw:style-name="PluginODTAutoStyle_Frame_23_text_frame" draw:name="Frame6" text:anchor-type="paragraph" svg:width="289.134pt" draw:z-index="0" svg:min-height="1cm"><draw:text-box><table:table table:style-name="Table"><table:table-column table:style-name="odt_auto_style_table_column_6_1"/><table:table-row><table:table-cell office:value-type="string" table:style-name="tablecell"><text:p text:style-name="tablealignleft">Attention seules les opérations qui débutent à la date sélectionnée seront rapprochées ! Il est fortement déconseillé de supprimer un rapprochement fait, considérez que le rapprochement sera définitif !</text:p></table:table-cell></table:table-row></table:table></draw:text-box></draw:frame></text:p>
      <text:p text:style-name="Text_20_body"><draw:frame draw:style-name="mediacenter" draw:name="26" text:anchor-type="paragraph" draw:z-index="26" svg:width="10.583333333333cm" svg:height="10.30298013245cm"><draw:image xlink:href="Pictures/66026652512be8b1e59d77f14f1ca823.png" xlink:type="simple" xlink:show="embed" xlink:actuate="onLoad"/></draw:frame></text:p>
      <text:p text:style-name="Text_20_body">Sélectionnez l'opération à rapprocher qui correspond à la bonne date<draw:frame draw:style-name="mediacenter" draw:name="27" text:anchor-type="paragraph" draw:z-index="27" svg:width="10.583333333333cm" svg:height="2.7136752136752cm"><draw:image xlink:href="Pictures/cbee1dd3c0d4f5b4560b9fdbe00f0903.png" xlink:type="simple" xlink:show="embed" xlink:actuate="onLoad"/></draw:frame>Refaites de même pour les 3 autres opérations en respectant la chronologie des dates, elles ont la même date par conséquence il est possible de cocher les trois pour faire une validation groupée. Pour la 4ème opération (paye CATIC), vous avez pu constater que la date n'est pas encore d'actualité, par conséquence le rapprochement est inutile. Vous devriez obtenir ceci :<draw:frame draw:style-name="mediacenter" draw:name="28" text:anchor-type="paragraph" draw:z-index="28" svg:width="10.583333333333cm" svg:height="1.3104896100199cm"><draw:image xlink:href="Pictures/fd34aa921edceae7f14c79c3d7e3b8f1.png" xlink:type="simple" xlink:show="embed" xlink:actuate="onLoad"/></draw:frame>O confirme que le rapprochement a été validé.</text:p>
      <text:h text:style-name="Heading_20_4" text:outline-level="4"><text:bookmark-start text:name="__RefHeading___planifier_11"/><text:bookmark-start text:name="planifier"/>Planifier<text:bookmark-end text:name="__RefHeading___planifier_11"/><text:bookmark-end text:name="planifier"/></text:h>
      <text:p text:style-name="Text_20_body">La planification permet d'éviter de retaper des opérations mensuelles-annuelles ou hebdomadaires.</text:p>
      <text:p text:style-name="Text_20_body">Très utile et qui fait gagner énormément de temps dans la gestion de vos comptes.</text:p>
      <text:p text:style-name="Text_20_body">Prenons exemple de la facture d'électricité de 50 € de l'exemple ci dessus ; on va la planifier mensuellement.</text:p>
      <text:p text:style-name="Text_20_body">sélectionnez l'opération avec un clic gauche sur « électricité »cliquez sur <draw:frame draw:style-name="media" draw:name="29" text:anchor-type="as-char" draw:z-index="29" svg:width="1.7991666666667cm" svg:height="1.190625cm"><draw:image xlink:href="Pictures/871c85c9366dee5685a554fa8eb8e202.png" xlink:type="simple" xlink:show="embed" xlink:actuate="onLoad"/></draw:frame>Une nouvelle fenêtre s'ouvre , choisissez vos réglages :<draw:frame draw:style-name="mediacenter" draw:name="30" text:anchor-type="paragraph" draw:z-index="30" svg:width="10.583333333333cm" svg:height="7.2957446808511cm"><draw:image xlink:href="Pictures/441c8daaf823976d07afaaee247ca10d.png" xlink:type="simple" xlink:show="embed" xlink:actuate="onLoad"/></draw:frame>Nous avons planifié une opération mensuelle.</text:p>
      <text:p text:style-name="Text_20_body">Selon l'exemple on peut conclure que, tous les 24 du mois, GnuCash éditera l'opération électricité retrait pour une somme de 50 € automatiquement sur votre feuille de compte. Il ne vous restera plus qu'à faire le rapprochement dés que votre banque le prendra en compte.</text:p>
      <text:p text:style-name="Text_20_body"><draw:frame draw:style-name="PluginODTAutoStyle_Frame_27_text_frame" draw:name="Frame7" text:anchor-type="paragraph" svg:width="289.134pt" draw:z-index="0" svg:min-height="1cm"><draw:text-box><table:table table:style-name="Table"><table:table-column table:style-name="odt_auto_style_table_column_7_1"/><table:table-row><table:table-cell office:value-type="string" table:style-name="tablecell"><text:p text:style-name="tablealignleft">Vous pouvez vérifier ou modifier toutes vos planifications en sélectionnant votre ligne d'opération puis via le menu de compte → Planifier → Avancé .</text:p></table:table-cell></table:table-row></table:table></draw:text-box></draw:frame></text:p>
      <text:h text:style-name="Heading_20_3" text:outline-level="3"><text:bookmark-start text:name="__RefHeading___exporter_importer_des_comptes_sous_gnucash_12"/><text:bookmark-start text:name="exporter_importer_des_comptes_sous_gnucash"/>Exporter/importer des comptes  sous GnuCash<text:bookmark-end text:name="__RefHeading___exporter_importer_des_comptes_sous_gnucash_12"/><text:bookmark-end text:name="exporter_importer_des_comptes_sous_gnucash"/></text:h>
      <text:h text:style-name="Heading_20_4" text:outline-level="4"><text:bookmark-start text:name="__RefHeading___exporter_13"/><text:bookmark-start text:name="exporter"/>Exporter<text:bookmark-end text:name="__RefHeading___exporter_13"/><text:bookmark-end text:name="exporter"/></text:h>
      <text:p text:style-name="Text_20_body"><text:span text:style-name="Strong_20_Emphasis">Exporter des comptes</text:span> = envoyer des comptesPour exporter suivez les indications des flèches avec un clic gauche de votre souris sur la rubrique :<draw:frame draw:style-name="mediacenter" draw:name="31" text:anchor-type="paragraph" draw:z-index="31" svg:width="10.583333333333cm" svg:height="8.963900862069cm"><draw:image xlink:href="Pictures/7b186f70d767450638d40a7316a80cec.png" xlink:type="simple" xlink:show="embed" xlink:actuate="onLoad"/></draw:frame><draw:frame draw:style-name="mediacenter" draw:name="32" text:anchor-type="paragraph" draw:z-index="32" svg:width="10.583333333333cm" svg:height="8.9401315789474cm"><draw:image xlink:href="Pictures/19506fd5cd4bc51e4fb84f7bc3295737.png" xlink:type="simple" xlink:show="embed" xlink:actuate="onLoad"/></draw:frame><draw:frame draw:style-name="mediacenter" draw:name="33" text:anchor-type="paragraph" draw:z-index="33" svg:width="10.583333333333cm" svg:height="8.9422908453789cm"><draw:image xlink:href="Pictures/f90dbb8f91dad178c7bdc9f3980e6bf1.png" xlink:type="simple" xlink:show="embed" xlink:actuate="onLoad"/></draw:frame></text:p>
      <text:p text:style-name="Text_20_body">Vous venez de créer votre Fichier-comptes exportable, il vous suffira d'indiquer à un autre logiciel de comptabilité d'importer ce fichier.</text:p>
      <text:h text:style-name="Heading_20_4" text:outline-level="4"><text:bookmark-start text:name="__RefHeading___importer_14"/><text:bookmark-start text:name="importer"/>Importer<text:bookmark-end text:name="__RefHeading___importer_14"/><text:bookmark-end text:name="importer"/></text:h>
      <text:p text:style-name="Text_20_body"><text:span text:style-name="Strong_20_Emphasis">Importer des comptes</text:span> = recevoir des comptes.<draw:frame draw:style-name="PluginODTAutoStyle_Frame_31_text_frame" draw:name="Frame8" text:anchor-type="paragraph" svg:width="289.134pt" draw:z-index="0" svg:min-height="1cm"><draw:text-box><table:table table:style-name="Table"><table:table-column table:style-name="odt_auto_style_table_column_8_1"/><table:table-row><table:table-cell office:value-type="string" table:style-name="tablecell"><text:p text:style-name="tablealignleft">Attention : Assurez-vous de connaître le format du fichier à importer.</text:p></table:table-cell></table:table-row></table:table></draw:text-box></draw:frame></text:p>
      <text:p text:style-name="Text_20_body">Exemple  : j'ai choisi d'importer mon  fichier au format QIF fait sur Grisbi, un autre logiciel de comptabilité libre (cela implique que j'ai exporté au format QIF mes comptes sur Grisbi).<draw:frame draw:style-name="mediacenter" draw:name="34" text:anchor-type="paragraph" draw:z-index="34" svg:width="10.583333333333cm" svg:height="9.2332953682612cm"><draw:image xlink:href="Pictures/5ab7da4e06f98a5be59473bd60b3d425.png" xlink:type="simple" xlink:show="embed" xlink:actuate="onLoad"/></draw:frame><draw:frame draw:style-name="mediacenter" draw:name="35" text:anchor-type="paragraph" draw:z-index="35" svg:width="10.583333333333cm" svg:height="8.8938837920489cm"><draw:image xlink:href="Pictures/c82b6150a04738485a2fd7baf0f460cf.png" xlink:type="simple" xlink:show="embed" xlink:actuate="onLoad"/></draw:frame><draw:frame draw:style-name="mediacenter" draw:name="36" text:anchor-type="paragraph" draw:z-index="36" svg:width="10.583333333333cm" svg:height="8.8096992019644cm"><draw:image xlink:href="Pictures/38579394717fc431a6669499e3ea5e97.png" xlink:type="simple" xlink:show="embed" xlink:actuate="onLoad"/></draw:frame></text:p>
      <text:p text:style-name="Text_20_body">Votre Fichier est importé. Vos comptes Grisbi sont sous GnuCash ;)</text:p>
      <text:h text:style-name="Heading_20_2" text:outline-level="2"><text:bookmark-start text:name="__RefHeading___conclusion_15"/><text:bookmark-start text:name="conclusion"/>Conclusion<text:bookmark-end text:name="__RefHeading___conclusion_15"/><text:bookmark-end text:name="conclusion"/></text:h>
      <text:p text:style-name="Text_20_body">Nous en avons fini avec l'exploration de GnuCash, ce tutoriel est fait pour une gestion personnelle mais GnuCash permet aussi de gérer des comptes professionnels.</text:p>
      <text:p text:style-name="Text_20_body">A l'aide de ce tutoriel, et avec un temps d'adaptation propre à chacun (comme pour n'importe quel logiciel) vous devriez apprécier grandement ce logiciel.
Il existe diverses options de confort, que je vous laisse le soin de découvrir :</text:p>
      <text:p text:style-name="Text_20_body">Aller dans Édition puis Feuille de Style ;) ou bien Amusez-vous en changeant le mode d'affichage.</text:p>
      <text:p text:style-name="Text_20_body">Bien-sûr, ne faites pas ce genre de test sur vos propre comptes. Finalisez vos préférences avant de les appliquer dans votre Fichier de comptes.</text:p>
      <text:p text:style-name="Text_20_body">J'espère que ce tutoriel vous éclairera et que vous en apprécierez le contenu.</text:p>
      <text:h text:style-name="Heading_20_2" text:outline-level="2"><text:bookmark-start text:name="__RefHeading___problemes_connus_16"/><text:bookmark-start text:name="problemes_connus"/>Problèmes connus<text:bookmark-end text:name="__RefHeading___problemes_connus_16"/><text:bookmark-end text:name="problemes_connus"/></text:h>
      <text:h text:style-name="Heading_20_2" text:outline-level="2"><text:bookmark-start text:name="__RefHeading___voir_aussi_17"/><text:bookmark-start text:name="voir_aussi"/>Voir aussi<text:bookmark-end text:name="__RefHeading___voir_aussi_17"/><text:bookmark-end text:name="voir_aussi"/></text:h>
      <text:p text:style-name="Text_20_body"><text:span text:style-name="Strong_20_Emphasis">(fr)</text:span> <text:a xlink:type="simple" xlink:href="https://archive.framalibre.org/IMG/pdf/tutoriel_gnucash-raya-cc-by-sa.pdf" text:style-name="Internet_20_link" text:visited-style-name="Visited_20_Internet_20_Link">https://archive.framalibre.org/IMG/pdf/tutoriel_gnucash-raya-cc-by-sa.pdf</text:a></text:p>
      <text:p text:style-name="Horizontal_20_Line"/>
      <text:p text:style-name="Text_20_body"><text:span text:style-name="Emphasis">Basé sur « <text:a xlink:type="simple" xlink:href="https://archive.framalibre.org/IMG/pdf/tutoriel_gnucash-raya-cc-by-sa.pdf" text:style-name="Internet_20_link" text:visited-style-name="Visited_20_Internet_20_Link">GnuCash à la portée de Tous ..</text:a> » par Stéphanie RAY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15:23</meta:creation-date>
    <dc:creator>Generated</dc:creator>
    <dc:date>2026-09-15T13::15:23</dc:date>
    <dc:language>en-US</dc:language>
    <meta:editing-cycles>1</meta:editing-cycles>
    <meta:editing-duration>PT0S</meta:editing-duration>
    <dc:title>tutoriel:bureautique:gnucash:framasoft:start</dc:title>
  </office:meta>
</office:document-meta>
</file>