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c4f044109e66165ff33fc42ecad8e6.png"/>
  <manifest:file-entry manifest:media-type="image/png" manifest:full-path="Pictures/0c183c08222e848994a0977cff167fc4.png"/>
  <manifest:file-entry manifest:media-type="image/png" manifest:full-path="Pictures/c458dfb2052b4733c2a9dd8af3449247.png"/>
  <manifest:file-entry manifest:media-type="image/png" manifest:full-path="Pictures/043a03d4063d2d7135783d4e86134f3f.png"/>
  <manifest:file-entry manifest:media-type="image/png" manifest:full-path="Pictures/a34e8f19ac4dd0ef3bf24253ff88cc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server:start"/><text:bookmark-start text:name="__RefHeading___freebox_server_1"/><text:bookmark-start text:name="freebox_server"/>Freebox server<text:bookmark-end text:name="__RefHeading___freebox_server_1"/><text:bookmark-end text:name="freebox_server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redirection_des_portsrendre_un_serveur_disponible_sur_internet_7"/><text:bookmark-start text:name="redirection_des_portsrendre_un_serveur_disponible_sur_internet"/>Redirection des ports : rendre un serveur disponible sur Internet<text:bookmark-end text:name="__RefHeading___redirection_des_portsrendre_un_serveur_disponible_sur_internet_7"/><text:bookmark-end text:name="redirection_des_portsrendre_un_serveur_disponible_sur_interne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Elle est par défaut avec un IP partagée (avec une plage de port de 49000 à 64000).</text:p><text:p text:style-name="Text_20_body">Pour modifier cela (par exemple pour gérer des serveurs locaux),
</text:p><text:p text:style-name="Text_20_body">allez sur (<text:a xlink:type="simple" xlink:href="https://www.free.fr/freebox/" text:style-name="Internet_20_link" text:visited-style-name="Visited_20_Internet_20_Link">https://www.free.fr/freebox/</text:a>, en haut à gauche)Connectez-vous dans l'<text:span text:style-name="Strong_20_Emphasis">espace abonné</text:span> :<draw:frame draw:style-name="mediacenter" draw:name="0" text:anchor-type="paragraph" draw:z-index="0" svg:width="10.583333333333cm" svg:height="7.1211276332094cm"><draw:image xlink:href="Pictures/f4c4f044109e66165ff33fc42ecad8e6.png" xlink:type="simple" xlink:show="embed" xlink:actuate="onLoad"/></draw:frame>rubrique <text:span text:style-name="Strong_20_Emphasis">Ma Freebox</text:span>,cliquez sur <text:span text:style-name="Strong_20_Emphasis">Demander une adresse IP fixe V4 full-stack</text:span>rebootez : c'est réglé.<text:span text:style-name="Plugin_Wrap_Span_Important">l'adresse IP a changé, attendre 1/2 h</text:span></text:p></table:table-cell></table:table-row></table:table></draw:text-box></draw:frame></text:p>
      <text:p text:style-name="Text_20_body">Nous allons ouvrir les ports de la freebox pour autoriser les connexions HTTP, SSH ou VPN.</text:p>
      <text:p text:style-name="Text_20_body">Il faut aussi autoriser ces ports sur un éventuel pare-feu.</text:p>
      <text:p text:style-name="Text_20_body">Il faut rediriger les adresses parvenant sur la freebox vers la machine qui supporte les serveurs.</text:p>
      <text:p text:style-name="Text_20_body">Les ports à rediriger en TCP sont :</text:p>
      <text:p text:style-name="Text_20_body">le port 80 (pour HTTP)le port 22 (pour SSH)le port 5500 (pour VNC - téléassistance)le port 1723 (pour VPN)Sur une freebox Revolution,
</text:p>
      <text:p text:style-name="Text_20_body"><text:span text:style-name="Strong_20_Emphasis">allez sur l'interface freebox OS</text:span>, à l'adresse <text:a xlink:type="simple" xlink:href="http://mafreebox.freebox.fr/" text:style-name="Internet_20_link" text:visited-style-name="Visited_20_Internet_20_Link">http://mafreebox.freebox.fr/</text:a> :<draw:frame draw:style-name="mediacenter" draw:name="1" text:anchor-type="paragraph" draw:z-index="1" svg:width="10.583333333333cm" svg:height="7.3033078880407cm"><draw:image xlink:href="Pictures/0c183c08222e848994a0977cff167fc4.png" xlink:type="simple" xlink:show="embed" xlink:actuate="onLoad"/></draw:frame><text:span text:style-name="Strong_20_Emphasis">Un double-clic sur <text:span text:style-name="Plugin_Keyboard___keyboard">Paramètres de la Freebox</text:span></text:span>, onglet mode avancé :<draw:frame draw:style-name="mediacenter" draw:name="2" text:anchor-type="paragraph" draw:z-index="2" svg:width="10.583333333333cm" svg:height="7.6cm"><draw:image xlink:href="Pictures/c458dfb2052b4733c2a9dd8af3449247.png" xlink:type="simple" xlink:show="embed" xlink:actuate="onLoad"/></draw:frame><text:span text:style-name="Strong_20_Emphasis">Un double-clic sur <text:span text:style-name="Plugin_Keyboard___keyboard">Redirection de ports</text:span></text:span> ouvre la liste des redirections :<draw:frame draw:style-name="mediacenter" draw:name="3" text:anchor-type="paragraph" draw:z-index="3" svg:width="10.583333333333cm" svg:height="7.4002544529262cm"><draw:image xlink:href="Pictures/043a03d4063d2d7135783d4e86134f3f.png" xlink:type="simple" xlink:show="embed" xlink:actuate="onLoad"/></draw:frame><text:span text:style-name="Strong_20_Emphasis">Cliquer sur <text:span text:style-name="Plugin_Keyboard___keyboard">Ajouter une redirection</text:span></text:span> pour ouvrir le dialogue :<text:span text:style-name="Strong_20_Emphasis">IP destination</text:span> : IP (sur le réseau local) de la machine vers laquelle il faut rediriger (celle qui supporte le serveur, dans cet exemple un Raspberry Pi d'adresse 192.168.0.100 sur le réseau local)<text:span text:style-name="Strong_20_Emphasis">Redirection active</text:span> : cocher<text:span text:style-name="Strong_20_Emphasis">Protocole</text:span> : TCP<text:span text:style-name="Strong_20_Emphasis">Ports de début et de fin</text:span> : plage de ports vus de l'extérieur (un seul port si début = fin)<text:span text:style-name="Strong_20_Emphasis">Port de destination</text:span> : port sur la machine vers laquelle on redirige.<draw:frame draw:style-name="mediacenter" draw:name="4" text:anchor-type="paragraph" draw:z-index="4" svg:width="10.583333333333cm" svg:height="5.7264529058116cm"><draw:image xlink:href="Pictures/a34e8f19ac4dd0ef3bf24253ff88cc9c.png" xlink:type="simple" xlink:show="embed" xlink:actuate="onLoad"/></draw:frame></text:p>
      <text:p text:style-name="Text_20_body">Dans le cas qui nous intéresse,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our</text:p>
          </table:table-cell>
          <table:table-cell office:value-type="string" table:style-name="tableheader">
            <text:p text:style-name="Table_20_Heading">Protocole</text:p>
          </table:table-cell>
          <table:table-cell office:value-type="string" table:style-name="tableheader">
            <text:p text:style-name="Table_20_Heading">Port de début</text:p>
          </table:table-cell>
          <table:table-cell office:value-type="string" table:style-name="tableheader">
            <text:p text:style-name="Table_20_Heading">Port de fin</text:p>
          </table:table-cell>
          <table:table-cell office:value-type="string" table:style-name="tableheader">
            <text:p text:style-name="Table_20_Heading">Port de destination</text:p>
          </table:table-cell>
        </table:table-row>
        <table:table-row>
          <table:table-cell office:value-type="string" table:style-name="tablecell">
            <text:p text:style-name="tablealignleft">HTTP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80</text:p>
          </table:table-cell>
        </table:table-row>
        <table:table-row>
          <table:table-cell office:value-type="string" table:style-name="tablecell">
            <text:p text:style-name="tablealignleft">SSH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22</text:p>
          </table:table-cell>
        </table:table-row>
        <table:table-row>
          <table:table-cell office:value-type="string" table:style-name="tablecell">
            <text:p text:style-name="tablealignleft">VPN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1723</text:p>
          </table:table-cell>
          <table:table-cell office:value-type="string" table:style-name="tablecell">
            <text:p text:style-name="tablealignleft">1723</text:p>
          </table:table-cell>
          <table:table-cell office:value-type="string" table:style-name="tablecell">
            <text:p text:style-name="tablealignleft">1723</text:p>
          </table:table-cell>
        </table:table-row>
        <table:table-row>
          <table:table-cell office:value-type="string" table:style-name="tablecell">
            <text:p text:style-name="tablealignleft">VNC (téléassistance)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5500</text:p>
          </table:table-cell>
          <table:table-cell office:value-type="string" table:style-name="tablecell">
            <text:p text:style-name="tablealignleft">5500</text:p>
          </table:table-cell>
          <table:table-cell office:value-type="string" table:style-name="tablecell">
            <text:p text:style-name="tablealignleft">5500</text:p>
          </table:table-cell>
        </table:table-row>
      </table:table>
      <text:p text:style-name="Text_20_body">Penser à rendre la freebox accessible : configuration → activer l'accès distant</text:p>
      <text:h text:style-name="Heading_20_3" text:outline-level="3"><text:bookmark-start text:name="__RefHeading___serveur_nas_8"/><text:bookmark-start text:name="serveur_nas"/>serveur NAS<text:bookmark-end text:name="__RefHeading___serveur_nas_8"/><text:bookmark-end text:name="serveur_nas"/></text:h>
      <text:p text:style-name="Text_20_body"><text:span text:style-name="Strong_20_Emphasis">Disque de la freebox</text:span> : Pour que le disque de la freebox soit monté au démarrage d'ubuntu,<text:span text:style-name="Strong_20_Emphasis">créez un point de montage</text:span> (un répertoire), par exemple :</text:p>
      <text:p text:style-name="Preformatted_20_Text">sudo mkdir /media/freebox</text:p>
      <text:p text:style-name="Text_20_body"><text:span text:style-name="Strong_20_Emphasis">Installez <text:a xlink:type="simple" xlink:href="apt://samba,cifs-utils,smbfs" text:style-name="Internet_20_link" text:visited-style-name="Visited_20_Internet_20_Link">samba,cifs-utils,smbfs</text:a></text:span><text:span text:style-name="Strong_20_Emphasis">Éditez avec les droits d'administration le fichier /etc/fstab</text:span> pour lui ajouter les lignes :</text:p>
      <text:p text:style-name="Preformatted_20_Text"><text:s text:c="2"/>...<text:line-break/><text:s text:c="2"/># freebox en cifs<text:line-break/><text:s text:c="2"/>//mafreebox.freebox.fr/Disque\040dur/<text:tab/>/media/freebox<text:tab/>cifs<text:tab/>uid=1000,gid=1000,credentials=/root/.freebox.smbcredentials,iocharset=utf8<text:tab/>0<text:tab/>0<text:line-break/><text:s text:c="2"/></text:p>
      <text:p text:style-name="Text_20_body"><text:span text:style-name="Strong_20_Emphasis">Créez avec les droits d'administration le fichier /root/.freebox.smbcredentials</text:span> pour y inscrire :</text:p>
      <text:p text:style-name="Preformatted_20_Text"><text:s text:c="2"/>username=<text:line-break/><text:s text:c="2"/>password=<text:line-break/><text:s text:c="2"/></text:p>
      <text:p text:style-name="Text_20_body">Ainsi, le disque sera accessible sans mot de passe.</text:p>
      <text:p text:style-name="Text_20_body"><text:span text:style-name="Strong_20_Emphasis">Montez le disque</text:span> :</text:p>
      <text:p text:style-name="Command Line Interface"><text:span text:style-name="PluginODTAutoStyle_span_5">USER@MACHINE:~$ </text:span><text:span text:style-name="PluginODTAutoStyle_span_6">sudo mount /media/freebox</text:span></text:p>
      <text:p text:style-name="Text_20_body"><text:span text:style-name="Strong_20_Emphasis">Disque connecté sur un port de la freebox (USB ou e-SATA)</text:span> : Même procédure que pour le disque de la freebox en remplaçant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l'expression</text:p>
          </table:table-cell>
          <table:table-cell office:value-type="string" table:style-name="tableheader">
            <text:p text:style-name="Table_20_Heading">par</text:p>
          </table:table-cell>
        </table:table-row>
        <table:table-row>
          <table:table-cell office:value-type="string" table:style-name="tablecell">
            <text:p text:style-name="tablealignleft">//mafreebox.freebox.fr/Disque\040dur/</text:p>
          </table:table-cell>
          <table:table-cell office:value-type="string" table:style-name="tablecell">
            <text:p text:style-name="tablealignleft">//mafreebox.freebox.fr/<text:span text:style-name="Strong_20_Emphasis">Le_disque</text:span>/</text:p>
          </table:table-cell>
        </table:table-row>
        <table:table-row>
          <table:table-cell office:value-type="string" table:style-name="tablecell">
            <text:p text:style-name="tablealignleft">/media/freebox</text:p>
          </table:table-cell>
          <table:table-cell office:value-type="string" table:style-name="tablecell">
            <text:p text:style-name="tablealignleft">/media/<text:span text:style-name="Strong_20_Emphasis">Le_disque</text:span></text:p>
          </table:table-cell>
        </table:table-row>
      </table:table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28:07</meta:creation-date>
    <dc:creator>Generated</dc:creator>
    <dc:date>2026-09-15T14::28:07</dc:date>
    <dc:language>en-US</dc:language>
    <meta:editing-cycles>1</meta:editing-cycles>
    <meta:editing-duration>PT0S</meta:editing-duration>
    <dc:title>materiel:internet:freebox:server:start</dc:title>
  </office:meta>
</office:document-meta>
</file>