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ea9fc13e33a85d871dbaf8599ff3c5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name="PluginODTAutoStyle_Frame_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2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systeme:pyrenamer:start"/><text:bookmark-start text:name="__RefHeading___pyrenamerrenommer_en_nombre_1"/><text:bookmark-start text:name="pyrenamerrenommer_en_nombre"/>pyRenamer : Renommer en nombre<text:bookmark-end text:name="__RefHeading___pyrenamerrenommer_en_nombre_1"/><text:bookmark-end text:name="pyrenamerrenommer_en_nombre"/></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Version pour python 2 (obsolete) : <text:span text:style-name="Strong_20_Emphasis"><text:a xlink:type="simple" xlink:href="https://doc.wikis.frapp.fr/doku.php?id=logiciel:systeme:pyrenamer:py2:start" text:style-name="Internet_20_link" text:visited-style-name="Visited_20_Internet_20_Link">pyRenamer : Renommer en nombre (Python 2)</text:a></text:span></text:p></table:table-cell></table:table-row></table:table></draw:text-box></draw:frame></text:p>
      <text:p text:style-name="Text_20_body">L'application pyRenamer est une interface graphique conçue pour renommer de nombreux fichiers à la fois. Elle permet de renommer des fichiers avec des motifs, de faire des substitutions, d'insérer du texte, de supprimer du texte, ou même de renommer manuellement des fichiers individuels.<draw:frame draw:style-name="mediacenter" draw:name="0" text:anchor-type="paragraph" draw:z-index="0" svg:width="10.583333333333cm" svg:height="8.3154761904762cm"><draw:image xlink:href="Pictures/aea9fc13e33a85d871dbaf8599ff3c5e.png" xlink:type="simple" xlink:show="embed" xlink:actuate="onLoad"/></draw:frame></text:p>
      <text:p text:style-name="Text_20_body"><text:span text:style-name="Strong_20_Emphasis">Caractéristiques</text:span> : Actuellement, pyRenamer implémente les fonctionnalités suivantes :Modifier ou conserver les extensions de fichier lors du changement de nom (dans le volet des options)Renommer les fichiers selon des modèles (par exemple, les fichiers nommés <text:span text:style-name="Emphasis">1-a.txt</text:span> peuvent être remplacés par <text:span text:style-name="Emphasis">a-1.txt</text:span> à l'aide d'un modèle <text:span text:style-name="Emphasis">{#}-{X}.txt</text:span>)Insérer des caractères dans un nom de fichierSupprimer des caractères dans un nom de fichierRemplacer les caractères correspondants dans un nom de fichierRemplacer les caractères accentués par des caractères non accentuésChanger la casse des noms de fichiersModifier les espaces, les points et les tirets dans les noms de fichiersSupprimer les symboles en double dans les noms de fichiersRenommer manuellement des fichiers uniquesAfficher un aperçu des changements de nom de fichier avant de renommer les fichiers<text:span text:style-name="Strong_20_Emphasis">À propos de ce dépôt</text:span> : pyRenamer existe depuis quelque temps et était une application courante dans de nombreuses distributions Linux. Il y a quelque temps, j'ai créé cette branche pour jouer avec Python et mettre à jour ce programme que j'ai trouvé si utile. Depuis lors, il semble qu'une grande partie du code de pyRenamer n'ait pas été maintenu, je m'efforce donc de faire revivre le code et de refaire de pyRenamer une application utile. Je pense que pyRenamer a encore de la valeur et peut être un outil utile pour renommer de nombreux fichiers.<text:span text:style-name="Strong_20_Emphasis">Avenir</text:span> : voici les améliorations que je prévois pour pyRenamer :Supprimer tous les widgets Gtk+ obsolètesAjouter des docstrings aux méthodes en utilisant le format NumpydocRéimplémenter la possibilité de renommer les fichiers musicaux avec des métadonnéesRéimplémenter la possibilité de renommer les fichiers image avec des métadonnées</text:p>
      <text:h text:style-name="Heading_20_2" text:outline-level="2"><text:bookmark-start text:name="__RefHeading___pre-requis_2"/><text:bookmark-start text:name="pre-requis"/>Pré-requis<text:bookmark-end text:name="__RefHeading___pre-requis_2"/><text:bookmark-end text:name="pre-requis"/></text:h>
      <text:p text:style-name="Text_20_body"><text:span text:style-name="Strong_20_Emphasis"><text:a xlink:type="simple" xlink:href="apt://python3,python-is-python3" text:style-name="Internet_20_link" text:visited-style-name="Visited_20_Internet_20_Link">python3,python-is-python3</text:a></text:span></text:p>
      <text:p text:style-name="Command Line Interface"><text:span text:style-name="PluginODTAutoStyle_span_5">USER@MACHINE:~$ </text:span><text:span text:style-name="PluginODTAutoStyle_span_6">sudo apt install {python3,python-is-python3}</text:span></text:p>
      <text:p text:style-name="Text_20_body"><text:span text:style-name="Strong_20_Emphasis">python3-gobject-base</text:span></text:p>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text:span text:style-name="Strong_20_Emphasis">Téléchargez</text:span> le zip sur <text:a xlink:type="simple" xlink:href="https://github.com/tfree87/pyRenamer" text:style-name="Internet_20_link" text:visited-style-name="Visited_20_Internet_20_Link">https://github.com/tfree87/pyRenamer</text:a> (bouton <text:span text:style-name="Plugin_Keyboard___keyboard">Code</text:span>, <text:span text:style-name="underline">Download Zip</text:span> → pyRenamer-master.zip<text:span text:style-name="Strong_20_Emphasis">Extrayez</text:span> le fichier → répertoire <text:span text:style-name="Strong_20_Emphasis">pyRenamer-master</text:span></text:p>
      <text:p text:style-name="Text_20_body"><draw:frame draw:style-name="PluginODTAutoStyle_Frame_7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Installation à l'aide d'un environnement Conda :</text:p><text:p text:style-name="Text_20_body">Conda permet de créer un environnement python sans modifier l'installation et les packages de votre système python.</text:p><text:p text:style-name="Text_20_body">Autorisez également la compatibilité des distributions, car les bibliothèques et les packages peuvent être nommés différemment dans les distributions Linux.</text:p><text:p text:style-name="Text_20_body">Permet également de définir les versions des bibliothèques à utiliser avec le logiciel python distribué.</text:p><text:p text:style-name="Text_20_body">En supposant que vous avez installé le gestionnaire de packages conda ou miniconda python sur votre système (<text:a xlink:type="simple" xlink:href="https://doc.wikis.frapp.fr/doku.php?id=logiciel:systeme:pyrenamer:miniconda:start" text:style-name="Internet_20_link" text:visited-style-name="Visited_20_Internet_20_Link">sinon cliquez ici pour voir comment</text:a>) :
</text:p><text:p text:style-name="Text_20_body"><text:span text:style-name="Strong_20_Emphasis">Clonez le dépôt PyRenamer</text:span> :</text:p><text:p text:style-name="Command Line Interface"><text:span text:style-name="PluginODTAutoStyle_span_11">USER@MACHINE:~$ </text:span><text:span text:style-name="PluginODTAutoStyle_span_12">git clone https://github.com/tfree87/pyRenamer</text:span></text:p><text:p text:style-name="Text_20_body"><text:span text:style-name="Strong_20_Emphasis">Entrez dans le dossier pyRenamer</text:span> :</text:p><text:p text:style-name="Command Line Interface"><text:span text:style-name="PluginODTAutoStyle_span_13">USER@MACHINE:~$ </text:span><text:span text:style-name="PluginODTAutoStyle_span_14">cd pyRenamer</text:span></text:p><text:p text:style-name="Text_20_body"><text:span text:style-name="Strong_20_Emphasis">Créez un environnement conda avec les packages nécessaires à pyRenamer</text:span> :</text:p><text:p text:style-name="Command Line Interface"><text:span text:style-name="PluginODTAutoStyle_span_15">USER@MACHINE:~$ </text:span><text:span text:style-name="PluginODTAutoStyle_span_16">conda env create -f pyRenamer-environment.yml</text:span></text:p><text:p text:style-name="Text_20_body"><text:span text:style-name="Strong_20_Emphasis">Activez l'environnement Conda Python</text:span> :</text:p><text:p text:style-name="Command Line Interface"><text:span text:style-name="PluginODTAutoStyle_span_17">USER@MACHINE:~$ </text:span><text:span text:style-name="PluginODTAutoStyle_span_18">conda activate pyRenamer</text:span></text:p><text:p text:style-name="Text_20_body"><text:span text:style-name="Strong_20_Emphasis">Exécutez pyRenamer</text:span> :</text:p><text:p text:style-name="Command Line Interface"><text:span text:style-name="PluginODTAutoStyle_span_19">USER@MACHINE:~$ </text:span><text:span text:style-name="PluginODTAutoStyle_span_20">python3 pyrenamer/pyrenamer.py</text:span></text:p></table:table-cell></table:table-row></table:table></draw:text-box></draw:frame></text:p>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2" text:outline-level="2"><text:bookmark-start text:name="__RefHeading___utilisation_5"/><text:bookmark-start text:name="utilisation"/>Utilisation<text:bookmark-end text:name="__RefHeading___utilisation_5"/><text:bookmark-end text:name="utilisation"/></text:h>
      <text:p text:style-name="Text_20_body">Bien que pyRenamer soit conçu comme un programme graphique, il peut également être appelé depuis la ligne de commande. Voici les options de ligne de commande :</text:p>
      <text:p text:style-name="Command Line Interface"><text:span text:style-name="PluginODTAutoStyle_span_21">USER@MACHINE:~$ </text:span><text:span text:style-name="PluginODTAutoStyle_span_22">python pyRenamer/pyrenamer/pyrenamer.py [-h] [-r ROOT_DIR] [-a ACTIVE_DIR]</text:span></text:p>
      <text:p text:style-name="Text_20_body"><draw:frame draw:style-name="PluginODTAutoStyle_Frame_23_text_frame" draw:name="Frame3" text:anchor-type="paragraph" svg:width="289.134pt" draw:z-index="0" svg:min-height="1cm"><draw:text-box><table:table table:style-name="Table"><table:table-column table:style-name="odt_auto_style_table_column_3_1"/><table:table-row><table:table-cell office:value-type="string" table:style-name="tablecell"><text:p text:style-name="tablealignleft">arguments facultatifs :</text:p><text:p text:style-name="Text_20_body"><text:span text:style-name="Strong_20_Emphasis">-h</text:span> : afficher ce message d'aide et quitter<text:span text:style-name="Strong_20_Emphasis">-r ROOT_DIR</text:span> : répertoire racine de l'arborescence de fichiers au démarrage de pyRenamer<text:span text:style-name="Strong_20_Emphasis">-a ACTIVE_DIR</text:span> : Répertoire contenant les fichiers à renommer au démarrage de pyRenamer</text:p></table:table-cell></table:table-row></table:table></draw:text-box></draw:frame></text:p>
      <text:h text:style-name="Heading_20_2" text:outline-level="2"><text:bookmark-start text:name="__RefHeading___desinstallation_6"/><text:bookmark-start text:name="desinstallation"/>Désinstallation<text:bookmark-end text:name="__RefHeading___desinstallation_6"/><text:bookmark-end text:name="desinstallation"/></text:h>
      <text:h text:style-name="Heading_20_2" text:outline-level="2"><text:bookmark-start text:name="__RefHeading___problemes_connus_7"/><text:bookmark-start text:name="problemes_connus"/>Problèmes connus<text:bookmark-end text:name="__RefHeading___problemes_connus_7"/><text:bookmark-end text:name="problemes_connus"/></text:h>
      <text:h text:style-name="Heading_20_2" text:outline-level="2"><text:bookmark-start text:name="__RefHeading___voir_aussi_8"/><text:bookmark-start text:name="voir_aussi"/>Voir aussi<text:bookmark-end text:name="__RefHeading___voir_aussi_8"/><text:bookmark-end text:name="voir_aussi"/></text:h>
      <text:p text:style-name="Text_20_body"><text:span text:style-name="Strong_20_Emphasis">(en)</text:span> <text:a xlink:type="simple" xlink:href="https://github.com/tfree87/pyRenamer/blob/master/README.md" text:style-name="Internet_20_link" text:visited-style-name="Visited_20_Internet_20_Link">https://github.com/tfree87/pyRenamer/blob/master/README.md</text:a></text:p>
      <text:p text:style-name="Horizontal_20_Line"/>
      <text:p text:style-name="Text_20_body"><text:span text:style-name="Emphasis">Basé sur « <text:a xlink:type="simple" xlink:href="https://github.com/tfree87/pyRenamer/blob/master/README.md" text:style-name="Internet_20_link" text:visited-style-name="Visited_20_Internet_20_Link">pyRenamer</text:a> » par pyRename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text">
</style:style>
    <style:style style:family="text">
</style:style>
    <style:style style:family="text">
</style:style>
    <style:style style:family="paragraph">
</style:style>
    <style:style style:family="paragraph">
</style:style>
    <style:style style:family="paragraph">
</style:style>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name="PluginODTAutoStyle_Frame_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2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2::28:51</meta:creation-date>
    <dc:creator>Generated</dc:creator>
    <dc:date>2026-09-15T12::28:51</dc:date>
    <dc:language>en-US</dc:language>
    <meta:editing-cycles>1</meta:editing-cycles>
    <meta:editing-duration>PT0S</meta:editing-duration>
    <dc:title>logiciel:systeme:pyrenamer:start</dc:title>
  </office:meta>
</office:document-meta>
</file>