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2ddc47c1239fc57d01c82686559c11.png"/>
  <manifest:file-entry manifest:media-type="image/png" manifest:full-path="Pictures/e270dc64ea6f32d7040c52cc7b1eb0f1.png"/>
  <manifest:file-entry manifest:media-type="image/png" manifest:full-path="Pictures/ffc60c67e922bf722f98c627a6e35a49.png"/>
  <manifest:file-entry manifest:media-type="image/png" manifest:full-path="Pictures/e0c573e8dfac413dfcb0445a3850dee0.png"/>
  <manifest:file-entry manifest:media-type="image/png" manifest:full-path="Pictures/825a44315c13334dce5f85bd9f3fb5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netmanager:start"/><text:bookmark-start text:name="__RefHeading___network-managergestion_des_connexions_reseau_1"/><text:bookmark-start text:name="network-managergestion_des_connexions_reseau"/>Network-Manager : gestion des connexions réseau<text:bookmark-end text:name="__RefHeading___network-managergestion_des_connexions_reseau_1"/><text:bookmark-end text:name="network-managergestion_des_connexions_reseau"/></text:h>
      <text:p text:style-name="Text_20_body">Network-Manager est l'outil de gestion des connexions réseau d'Ubuntu. Il rend la configuration et l'installation du réseau aussi simple et automatique que possible.</text:p>
      <text:p text:style-name="Text_20_body">NetworkManager peut :</text:p>
      <text:p text:style-name="Text_20_body">remplacer la route par défautremplacer d'autres routesdéfinir des adresses IPet en général, à configurer la mise en réseau automatiquement ou manuellement.NetworkManager tente de maintenir actif chaque périphérique réseau du système, tant que le périphérique est accessible (branché et actif). En mode autoconnexion, NetworkManager rendra cette connexion active chaque fois que le matériel est disponible.</text:p>
      <text:p text:style-name="Text_20_body">Le démon NetworkManager s'exécute en tant que service privilégié (puisqu'il doit accéder au matériel et le contrôler), mais fournit une interface D-Bus sur le bus système pour permettre un contrôle précis de la mise en réseau. NetworkManager ne stocke pas les connexions ou les paramètres, c'est uniquement le mécanisme par lequel ces connexions sont sélectionnées et activées.</text:p>
      <text:p text:style-name="Text_20_body">Pour stocker des connexions réseau prédéfinies, deux services distincts, le “service des paramètres système” et le “service des paramètres utilisateur” stockent les informations de connexion et les fournissent à NetworkManager, également via D-Bus. Chaque service de paramètres peut déterminer comment et où il stocke de manière persistante les informations de connexion ; par exemple, l'applet GNOME stocke sa configuration dans GConf, et le service des paramètres système stocke sa configuration dans des formats spécifiques à la distribution, ou dans un format indépendant de la distribution, selon les préférences de l'utilisateur/administrateur.</text:p>
      <text:p text:style-name="Text_20_body">NetworkManager utilise d'autres services système pour fournir des fonctionnalités réseau :</text:p>
      <text:p text:style-name="Text_20_body"><text:span text:style-name="Strong_20_Emphasis">wpa_supplicant</text:span> pour les connexions sans fil et les connexions filaires 802.1x<text:span text:style-name="Strong_20_Emphasis">pppd</text:span> pour les connexions PPP et haut débit mobile<text:span text:style-name="Strong_20_Emphasis">clients DHCP</text:span> pour l'adressage IP dynamique<text:span text:style-name="Strong_20_Emphasis">dnsmasq</text:span> pour le serveur de noms proxy et la fonctionnalité de serveur DHCP pour Internet<text:span text:style-name="Strong_20_Emphasis">partage de connexion et avahi-autoipd</text:span> pour les adresses de liaison IPv4 locales. La plupart des communications avec ces démons se font, encore une fois, via D-Bu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Network-Manager</text:span> est installé par défau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i Network-Manager a été désinstallé, installez <text:a xlink:type="simple" xlink:href="apt://network-manager-gnome" text:style-name="Internet_20_link" text:visited-style-name="Visited_20_Internet_20_Link">network-manager-gnome</text:a></text:span></text:p><text:p text:style-name="Command Line Interface"><text:span text:style-name="PluginODTAutoStyle_span_5">USER@MACHINE:~$ </text:span><text:span text:style-name="PluginODTAutoStyle_span_6">sudo apt install {network-manager-gnome}</text:span></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es connexions réseau de votre ordinateur se gèrent au travers cette applet.</text:p>
      <text:p text:style-name="Text_20_body">L'applet de Network-Manager se trouve dans la zone de notification de votre tableau de bord, sous forme d'une icône en haut et à droite de l'écran :</text:p>
      <text:p text:style-name="Text_20_body"><draw:frame draw:style-name="media" draw:name="0" text:anchor-type="as-char" draw:z-index="0" svg:width="0.714375cm" svg:height="0.714375cm"><draw:image xlink:href="Pictures/092ddc47c1239fc57d01c82686559c11.png" xlink:type="simple" xlink:show="embed" xlink:actuate="onLoad"/></draw:frame> ou <draw:frame draw:style-name="media" draw:name="1" text:anchor-type="as-char" draw:z-index="1" svg:width="0.82020833333333cm" svg:height="0.66145833333333cm"><draw:image xlink:href="Pictures/e270dc64ea6f32d7040c52cc7b1eb0f1.png" xlink:type="simple" xlink:show="embed" xlink:actuate="onLoad"/></draw:frame> : Réseau filaire connecté<draw:frame draw:style-name="media" draw:name="2" text:anchor-type="as-char" draw:z-index="2" svg:width="0.74083333333333cm" svg:height="0.635cm"><draw:image xlink:href="Pictures/ffc60c67e922bf722f98c627a6e35a49.png" xlink:type="simple" xlink:show="embed" xlink:actuate="onLoad"/></draw:frame> : Réseau sans fil connecté<draw:frame draw:style-name="media" draw:name="3" text:anchor-type="as-char" draw:z-index="3" svg:width="0.74083333333333cm" svg:height="0.635cm"><draw:image xlink:href="Pictures/e0c573e8dfac413dfcb0445a3850dee0.png" xlink:type="simple" xlink:show="embed" xlink:actuate="onLoad"/></draw:frame> : Aucun réseau connecté<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l'applet n'apparaît plus suite à une erreur :</text:p><text:p text:style-name="Text_20_body">un <text:span text:style-name="Strong_20_Emphasis">clic droit</text:span> sur le tableau de bord,Sélectionnez <text:span text:style-name="Strong_20_Emphasis">Ajouter au tableau de bord</text:span>Cherchez <text:span text:style-name="Strong_20_Emphasis">Zone de notification</text:span> puis cliquez sur <text:span text:style-name="Strong_20_Emphasis">Ajouter</text:span></text:p></table:table-cell></table:table-row></table:table></draw:text-box></draw:frame></text:p>
      <text:h text:style-name="Heading_20_3" text:outline-level="3"><text:bookmark-start text:name="__RefHeading___se_connecter_deconnecter_a_un_reseau_detecte_deja_configure_6"/><text:bookmark-start text:name="se_connecter_deconnecter_a_un_reseau_detecte_deja_configure"/>Se connecter/déconnecter à un réseau détecté déjà configuré<text:bookmark-end text:name="__RefHeading___se_connecter_deconnecter_a_un_reseau_detecte_deja_configure_6"/><text:bookmark-end text:name="se_connecter_deconnecter_a_un_reseau_detecte_deja_configure"/></text:h>
      <text:p text:style-name="Text_20_body">Un clic sur l'applet affiche le tableau de bord :<draw:frame draw:style-name="mediacenter" draw:name="4" text:anchor-type="paragraph" draw:z-index="4" svg:width="10.583333333333cm" svg:height="8.4465079365079cm"><draw:image xlink:href="Pictures/825a44315c13334dce5f85bd9f3fb583.png" xlink:type="simple" xlink:show="embed" xlink:actuate="onLoad"/></draw:frame></text:p>
      <text:p text:style-name="Text_20_body">Les réseaux disponibles apparaissent en cliquant sur la flèche à droite, sur la ligne voulue :</text:p>
      <text:p text:style-name="Text_20_body"><text:span text:style-name="Strong_20_Emphasis">Filaire</text:span>ou <text:span text:style-name="Strong_20_Emphasis">Wi-Fi</text:span> : réseaux sans fil détectés à portée.Sélectionnez le réseau auquel vous désirez vous connecter.</text:p>
      <text:p text:style-name="Text_20_body">Ce menu permet aussi :</text:p>
      <text:p text:style-name="Text_20_body">d'établir une connexion à un réseau sans fil invisible (qui ne diffuse pas son existence), lorsque votre ordinateur est doté d'un émetteur-récepteur de réseaux sans filde configurer une connexion mobile à large bande (par réseau cellulaire 3G+, 3G, Edge, EV-DO), si votre ordinateur est relié à votre téléphone portable (GSM) ou à une clé mobile fournie par votre fournisseur d'accès à Internetde paramétrer des connexions réseaux privés virtuels (VPN), pour accéder à votre réseau d'entreprise depuis votre ordinateur à la maison ou depuis votre ordinateur portable lorsque vous êtes en déplacement.Dans ce même menu, une ou des entrées <text:span text:style-name="Strong_20_Emphasis">Se déconnecter</text:span> permettent de couper la connexion désignée. Votre ordinateur ne sera ainsi plus relié au réseau mentionné.</text:p>
      <text:h text:style-name="Heading_20_3" text:outline-level="3"><text:bookmark-start text:name="__RefHeading___configurer_de_nouveaux_reseaux_ou_modifier_des_reseaux_existants_7"/><text:bookmark-start text:name="configurer_de_nouveaux_reseaux_ou_modifier_des_reseaux_existants"/>Configurer de nouveaux réseaux ou modifier des réseaux existants<text:bookmark-end text:name="__RefHeading___configurer_de_nouveaux_reseaux_ou_modifier_des_reseaux_existants_7"/><text:bookmark-end text:name="configurer_de_nouveaux_reseaux_ou_modifier_des_reseaux_existants"/></text:h>
      <text:h text:style-name="Heading_20_3" text:outline-level="3"><text:bookmark-start text:name="__RefHeading___lier_une_connexion_a_une_interface_reseau_precise_8"/><text:bookmark-start text:name="lier_une_connexion_a_une_interface_reseau_precise"/>Lier une connexion à une interface réseau précise<text:bookmark-end text:name="__RefHeading___lier_une_connexion_a_une_interface_reseau_precise_8"/><text:bookmark-end text:name="lier_une_connexion_a_une_interface_reseau_precise"/></text:h>
      <text:h text:style-name="Heading_20_3" text:outline-level="3"><text:bookmark-start text:name="__RefHeading___dnsmasqutilisation_du_plug-in_dnsmasq_de_networkmanager_9"/><text:bookmark-start text:name="dnsmasqutilisation_du_plug-in_dnsmasq_de_networkmanager"/>DNSMasq : Utilisation du plug-in DNSMasq de NetworkManager<text:bookmark-end text:name="__RefHeading___dnsmasqutilisation_du_plug-in_dnsmasq_de_networkmanager_9"/><text:bookmark-end text:name="dnsmasqutilisation_du_plug-in_dnsmasq_de_networkmanager"/></text:h>
      <text:p text:style-name="Text_20_body"><text:span text:style-name="Strong_20_Emphasis"><text:a xlink:type="simple" xlink:href="https://doc.wikis.frapp.fr/doku.php?id=tutoriel:internet:networkmanager:dnsmasq:start" text:style-name="Internet_20_link" text:visited-style-name="Visited_20_Internet_20_Link">DNSMasq : Utilisation du plug-in DNSMasq de NetworkManager</text:a></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p text:style-name="Text_20_body">Les problèmes de pilotes sont la cause n°1 pour laquelle NetworkManager ne parvient parfois pas à se connecter aux réseaux sans fil. Souvent, le pilote ne se comporte pas de manière cohérente ou est bogué. NetworkManager ne prend en charge que les pilotes fournis avec le noyau Linux en amont, car seuls ces pilotes peuvent être facilement corrigés et débogués. ndiswrapper, les pilotes binaires du fournisseur ou d'autres pilotes hors de l'arborescence peuvent ou non fonctionner correctement avec NetworkManager, précisément parce qu'ils n'ont pas été vérifiés et améliorés par la communauté open source, et parce que les problèmes de ces pilotes ne peuvent généralement pas être résolus.</text:p>
      <text:p text:style-name="Text_20_body">Parfois, des outils de ligne de commande comme 'iwconfig' fonctionneront, mais NetworkManager échouera. C'est encore souvent dû à des pilotes bogués, car ces pilotes n'attendent pas les requêtes dynamiques que font NetworkManager et wpa_supplicant. Les bogues de pilotes doivent être classés dans le gestionnaire de bogues de la distribution en cours d'exécution, car les distributions personnalisent souvent leur noyau et leurs pilotes.</text:p>
      <text:p text:style-name="Text_20_body">Attacher les journaux de débogage de NetworkManager à partir du journal (ou partout où votre distribution dirige la sortie de la fonction 'daemon' de syslog, comme /var/log/messages ou /var/log/daemon.log) est souvent très utile, et (si vous pouvez obtenir) un le fichier de configuration wpa_supplicant de travail aide énormément. Consultez la section de journalisation du fichier contrib/fedora/rpm/NetworkManager.conf pour savoir comment activer la journalisation de débogage dans NetworkManager.</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oc.ubuntu-fr.org/network-manager" text:style-name="Internet_20_link" text:visited-style-name="Visited_20_Internet_20_Link">Utilitaire de gestion des connexions réseau Network-Manager</text:a></text:p>
      <text:p text:style-name="Horizontal_20_Line"/>
      <text:p text:style-name="Text_20_body"><text:span text:style-name="Emphasis">Basé sur « <text:a xlink:type="simple" xlink:href="https://doc.ubuntu-fr.org/network-manager" text:style-name="Internet_20_link" text:visited-style-name="Visited_20_Internet_20_Link">Utilitaire de gestion des connexions réseau Network-Manager</text:a> »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50:00</meta:creation-date>
    <dc:creator>Generated</dc:creator>
    <dc:date>2026-09-16T23::50:00</dc:date>
    <dc:language>en-US</dc:language>
    <meta:editing-cycles>1</meta:editing-cycles>
    <meta:editing-duration>PT0S</meta:editing-duration>
    <dc:title>logiciel:reseau:netmanager:start</dc:title>
  </office:meta>
</office:document-meta>
</file>