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12197c9423c6078d279989b99e162d.jpeg"/>
  <manifest:file-entry manifest:media-type="image/jpeg" manifest:full-path="Pictures/24c5ebd892592269a9a70ab6578cf5e4.jpeg"/>
  <manifest:file-entry manifest:media-type="image/jpeg" manifest:full-path="Pictures/936b873014ad6ccbef69d08155e4485d.jpeg"/>
  <manifest:file-entry manifest:media-type="image/jpeg" manifest:full-path="Pictures/611c63ddc055883180028681a2a06072.jpeg"/>
  <manifest:file-entry manifest:media-type="image/jpeg" manifest:full-path="Pictures/31396df46eab57e2dc30960a4d0c6e37.jpeg"/>
  <manifest:file-entry manifest:media-type="image/png" manifest:full-path="Pictures/e3bef78c52eb19c9a27907c5b05c3180.png"/>
  <manifest:file-entry manifest:media-type="image/jpeg" manifest:full-path="Pictures/9ae6d00390c12aa70c919facc733c5d9.jpeg"/>
  <manifest:file-entry manifest:media-type="image/png" manifest:full-path="Pictures/59500a5f84c026d5a116a38824057af3.png"/>
  <manifest:file-entry manifest:media-type="image/jpeg" manifest:full-path="Pictures/4ac28fa09e69fa374fc38ad9f4e12314.jpg"/>
  <manifest:file-entry manifest:media-type="image/png" manifest:full-path="Pictures/d54cd4bbf53f9aba5d6215dbe00141b1.png"/>
  <manifest:file-entry manifest:media-type="image/png" manifest:full-path="Pictures/aba10c424f5736b281d9ec17b305382e.png"/>
  <manifest:file-entry manifest:media-type="image/png" manifest:full-path="Pictures/5730ed176ef970375c760e9166051f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mail:thunderbird:start"/><text:bookmark-start text:name="__RefHeading___thunderbird_-_un_client_e-mail_1"/><text:bookmark-start text:name="thunderbird_-_un_client_e-mail"/>Thunderbird - un client e-mail<text:bookmark-end text:name="__RefHeading___thunderbird_-_un_client_e-mail_1"/><text:bookmark-end text:name="thunderbird_-_un_client_e-mail"/></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thunderbird,thunderbird-locale-fr" text:style-name="Internet_20_link" text:visited-style-name="Visited_20_Internet_20_Link">thunderbird,thunderbird-locale-fr</text:a></text:span></text:p>
      <text:p text:style-name="Command Line Interface"><text:span text:style-name="PluginODTAutoStyle_span_1">USER@MACHINE:~$ </text:span><text:span text:style-name="PluginODTAutoStyle_span_2">sudo apt install {thunderbird,thunderbird-locale-fr}</text:span></text:p>
      <text:p text:style-name="Text_20_body"><text:span text:style-name="Strong_20_Emphasis">Ouvrez thunderbird</text:span>, n'importez rien :<draw:frame draw:style-name="mediacenter" draw:name="0" text:anchor-type="paragraph" draw:z-index="0" svg:width="10.583333333333cm" svg:height="8.2970383275261cm"><draw:image xlink:href="Pictures/5612197c9423c6078d279989b99e162d.jpeg" xlink:type="simple" xlink:show="embed" xlink:actuate="onLoad"/></draw:frame><text:span text:style-name="Strong_20_Emphasis">Ne créez aucun compte</text:span> (cliquez sur annuler) :<draw:frame draw:style-name="mediacenter" draw:name="1" text:anchor-type="paragraph" draw:z-index="1" svg:width="10.583333333333cm" svg:height="3.1764843384759cm"><draw:image xlink:href="Pictures/24c5ebd892592269a9a70ab6578cf5e4.jpeg" xlink:type="simple" xlink:show="embed" xlink:actuate="onLoad"/></draw:frame><text:span text:style-name="Strong_20_Emphasis">Quittez Thunderbird</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dual_boot_entre_windows_et_ubuntu_5"/><text:bookmark-start text:name="dual_boot_entre_windows_et_ubuntu"/>Dual boot entre Windows et Ubuntu<text:bookmark-end text:name="__RefHeading___dual_boot_entre_windows_et_ubuntu_5"/><text:bookmark-end text:name="dual_boot_entre_windows_et_ubuntu"/></text:h>
      <text:h text:style-name="Heading_20_4" text:outline-level="4"><text:bookmark-start text:name="__RefHeading___les_dossiers_de_thunderbird_6"/><text:bookmark-start text:name="les_dossiers_de_thunderbird"/>Les dossiers de Thunderbird<text:bookmark-end text:name="__RefHeading___les_dossiers_de_thunderbird_6"/><text:bookmark-end text:name="les_dossiers_de_thunderbird"/></text:h>
      <text:p text:style-name="Text_20_body">Thunderbird utilise :
</text:p>
      <text:p text:style-name="Text_20_body"><text:span text:style-name="Strong_20_Emphasis">un dossier <text:span text:style-name="Emphasis">Dossiers locaux</text:span></text:span> qui contient l’ensemble des dossiers de base et ceux créés pour pour ranger efficacement les courriels<text:span text:style-name="Strong_20_Emphasis">et un dossier pour chaque compte de messagerie</text:span> paramétré</text:p>
      <text:p text:style-name="Command Line Interface"><text:span text:style-name="PluginODTAutoStyle_span_3">...@...:~$ </text:span><text:span text:style-name="PluginODTAutoStyle_span_4">tree ~/.thunderbird/xxxxxxxx.default/ -d</text:span><text:line-break/><text:span text:style-name="PluginODTAutoStyle_span_5">~/.thunderbird/xxxxxxxx.default/</text:span><text:line-break/><text:span text:style-name="PluginODTAutoStyle_span_6">├── ...</text:span><text:line-break/><text:span text:style-name="PluginODTAutoStyle_span_7">├── ImapMail</text:span><text:line-break/><text:span text:style-name="PluginODTAutoStyle_span_8">│   ├── imap.gmail.com</text:span><text:line-break/><text:span text:style-name="PluginODTAutoStyle_span_9">│   ├── imap.laposte.net</text:span><text:line-break/><text:span text:style-name="PluginODTAutoStyle_span_10">│   ├── imap-mail.outlook-1.com</text:span><text:line-break/><text:span text:style-name="PluginODTAutoStyle_span_11">│   ├── imap-mail.outlook-1.com.sbd</text:span><text:line-break/><text:span text:style-name="PluginODTAutoStyle_span_12">│   └── ssl0.ovh.net</text:span><text:line-break/><text:span text:style-name="PluginODTAutoStyle_span_13">└── Mail</text:span><text:line-break/><text:span text:style-name="PluginODTAutoStyle_span_14"><text:s text:c="4"/>└── Local Folders</text:span></text:p>
      <text:p text:style-name="Text_20_body">Nous allons modifier les chemins d’accès pour ces 2 types de dossier.</text:p>
      <text:p text:style-name="Text_20_body">Sous Windows, Thunderbird crée le dossier contenant les courriels dans le profil de l'utilisateur Windows, comme par exemple <text:span text:style-name="Strong_20_Emphasis">C:\Users\MonProfile\AppData\Roaming\Thunderbird\Profiles\xxxxxxxx.default\Mail\</text:span></text:p>
      <text:p text:style-name="Text_20_body">Dans ce dossier nous trouvons :
</text:p>
      <text:p text:style-name="Text_20_body"><text:span text:style-name="Strong_20_Emphasis">Mail\Local Folders</text:span> pour le dossier <text:span text:style-name="Strong_20_Emphasis">dossiers locaux</text:span><text:span text:style-name="Strong_20_Emphasis">ImapMail\imap.monFAI.fr</text:span> pour un compte de messagerie configuré</text:p>
      <text:p text:style-name="Text_20_body">Tout d'abord, installez Thunderbird dans les deux environnements en configurant les mêmes comptes de messagerie.</text:p>
      <text:h text:style-name="Heading_20_4" text:outline-level="4"><text:bookmark-start text:name="__RefHeading___configurer_thunderbird_sous_windows_7"/><text:bookmark-start text:name="configurer_thunderbird_sous_windows"/>Configurer Thunderbird sous Windows<text:bookmark-end text:name="__RefHeading___configurer_thunderbird_sous_windows_7"/><text:bookmark-end text:name="configurer_thunderbird_sous_windows"/></text:h>
      <text:p text:style-name="Text_20_body">Par sécurité, déplacez les dossiers concernant la messagerie sur un disque ou une partition autre que la partition système :
</text:p>
      <text:p text:style-name="Text_20_body">Fermez Thunderbird (si l’application est déjà lancée)Copiez/collez le dossier <text:span text:style-name="Strong_20_Emphasis">…\Mail\</text:span> (cf. plus haut) sur une autre partition ou un autre disque, si possible ntfs, dans un dossier, par exemple dans <text:span text:style-name="Strong_20_Emphasis">d:\Profil thunderbird</text:span>Lancez ThunderbirdOuvrez <text:span text:style-name="Strong_20_Emphasis">Outils → Paramètres des comptes</text:span>Sélectionnez le compte de messagerie<text:span text:style-name="Strong_20_Emphasis">Paramètres serveur</text:span> : modifiez le <text:span text:style-name="Strong_20_Emphasis">Répertoire local</text:span> (dernier champ en bas de la fenêtre) pour pointer vers le nouveau dossier créé par le copier/coller précédent (jusqu’à <text:span text:style-name="Strong_20_Emphasis">pop.monFAI.fr</text:span> ou son équivalent)<text:span text:style-name="Strong_20_Emphasis">Dossiers locaux</text:span> : modifiez le <text:span text:style-name="Strong_20_Emphasis">Répertoire local</text:span> (dernier champ de la fenêtre) pour pointer vers le nouveau dossier créé via le copier/coller précédent (jusqu’à <text:span text:style-name="Strong_20_Emphasis">Local Folders</text:span>)cliquez sur <text:span text:style-name="Plugin_Keyboard___keyboard">OK</text:span> pour enregistrer les modificationsFermez Thunderbird et relancez-le → on retrouve l’ensemble des dossiers et des courriels</text:p>
      <text:p text:style-name="Text_20_body">Voici un exemple de configuration :<draw:frame draw:style-name="mediacenter" draw:name="2" text:anchor-type="paragraph" draw:z-index="2" svg:width="10.583333333333cm" svg:height="8.3463123197363cm"><draw:image xlink:href="Pictures/936b873014ad6ccbef69d08155e4485d.jpeg" xlink:type="simple" xlink:show="embed" xlink:actuate="onLoad"/></draw:frame></text:p>
      <text:h text:style-name="Heading_20_4" text:outline-level="4"><text:bookmark-start text:name="__RefHeading___configurer_thunderbird_sous_ubuntu_8"/><text:bookmark-start text:name="configurer_thunderbird_sous_ubuntu"/>Configurer Thunderbird sous Ubuntu<text:bookmark-end text:name="__RefHeading___configurer_thunderbird_sous_ubuntu_8"/><text:bookmark-end text:name="configurer_thunderbird_sous_ubuntu"/></text:h>
      <text:p text:style-name="Text_20_body">Sous ubuntu, modifiez les mêmes paramètres dans la configuration de Thunderbird en procédant de la même manière.</text:p>
      <text:p text:style-name="Text_20_body">L’accès aux paramètres des comptes se fait par le menu <text:span text:style-name="Strong_20_Emphasis">Edition → Paramètres des comptes</text:span>.<draw:frame draw:style-name="mediacenter" draw:name="3" text:anchor-type="paragraph" draw:z-index="3" svg:width="10.583333333333cm" svg:height="8.0005675368899cm"><draw:image xlink:href="Pictures/611c63ddc055883180028681a2a06072.jpeg" xlink:type="simple" xlink:show="embed" xlink:actuate="onLoad"/></draw:frame></text:p>
      <text:h text:style-name="Heading_20_3" text:outline-level="3"><text:bookmark-start text:name="__RefHeading___profils_9"/><text:bookmark-start text:name="profils"/>Profils<text:bookmark-end text:name="__RefHeading___profils_9"/><text:bookmark-end text:name="profils"/></text:h>
      <text:p text:style-name="Text_20_body">Thunderbird conserve vos données personnelles (mails, carnets d'adresse, mots de passe, modules complémentaires) dans un dossier de profil sur votre ordinateur.</text:p>
      <text:p text:style-name="Text_20_body">Voici quelques actions que vous pouvez faire :
</text:p>
      <text:p text:style-name="Text_20_body"><text:span text:style-name="Strong_20_Emphasis"><text:a xlink:type="simple" xlink:href="https://doc.wikis.frapp.fr/doku.php?id=tutoriel:internet:thunderbird:profils:localiser:start" text:style-name="Internet_20_link" text:visited-style-name="Visited_20_Internet_20_Link">Localiser le dossier du profil en cours de Thunderbird</text:a></text:span><text:span text:style-name="Strong_20_Emphasis"><text:a xlink:type="simple" xlink:href="https://doc.wikis.frapp.fr/doku.php?id=tutoriel:internet:thunderbird:profils:sauvegarder:start" text:style-name="Internet_20_link" text:visited-style-name="Visited_20_Internet_20_Link">Sauvegarder un profil de Thunderbird</text:a></text:span><text:span text:style-name="Strong_20_Emphasis"><text:a xlink:type="simple" xlink:href="https://doc.wikis.frapp.fr/doku.php?id=tutoriel:internet:thunderbird:profils:restaurer:start" text:style-name="Internet_20_link" text:visited-style-name="Visited_20_Internet_20_Link">Restaurer un profil de Thunderbird</text:a></text:span><text:span text:style-name="Strong_20_Emphasis"><text:a xlink:type="simple" xlink:href="https://doc.wikis.frapp.fr/doku.php?id=tutoriel:internet:thunderbird:profils:deplacer:start" text:style-name="Internet_20_link" text:visited-style-name="Visited_20_Internet_20_Link">Déplacer le dossier des Profils de Thunderbird sur un autre emplacement ou une autre partition</text:a></text:span><text:span text:style-name="Strong_20_Emphasis"><text:a xlink:type="simple" xlink:href="https://doc.wikis.frapp.fr/doku.php?id=tutoriel:internet:thunderbird:profils:2boot:start" text:style-name="Internet_20_link" text:visited-style-name="Visited_20_Internet_20_Link">Partager Thunderbird entre Linux et Windows</text:a></text:span></text:p>
      <text:h text:style-name="Heading_20_2" text:outline-level="2"><text:bookmark-start text:name="__RefHeading___utilisation_10"/><text:bookmark-start text:name="utilisation"/>Utilisation<text:bookmark-end text:name="__RefHeading___utilisation_10"/><text:bookmark-end text:name="utilisation"/></text:h>
      <text:p text:style-name="Text_20_body"><text:span text:style-name="Strong_20_Emphasis"><text:a xlink:type="simple" xlink:href="https://doc.wikis.frapp.fr/doku.php?id=tutoriel:internet:thunderbird:signature:start" text:style-name="Internet_20_link" text:visited-style-name="Visited_20_Internet_20_Link">Thunderbird - Ajouter une signature à ses messages</text:a></text:span><text:span text:style-name="Strong_20_Emphasis"><text:a xlink:type="simple" xlink:href="https://doc.wikis.frapp.fr/doku.php?id=tutoriel:internet:thunderbird:transfert_machine:start" text:style-name="Internet_20_link" text:visited-style-name="Visited_20_Internet_20_Link">Transférer les mails d'une machine à une autre sous Thunderbird</text:a></text:span><text:span text:style-name="Strong_20_Emphasis"><text:a xlink:type="simple" xlink:href="https://doc.wikis.frapp.fr/doku.php?id=tutoriel:internet:thunderbird:classer:jours:start" text:style-name="Internet_20_link" text:visited-style-name="Visited_20_Internet_20_Link">Classer les messages par jour dans Thunderbird</text:a></text:span><text:span text:style-name="Strong_20_Emphasis"><text:a xlink:type="simple" xlink:href="https://doc.wikis.frapp.fr/doku.php?id=tutoriel:internet:thunderbird:suivi:start" text:style-name="Internet_20_link" text:visited-style-name="Visited_20_Internet_20_Link">Marquer les messages pour suivi dans Thunderbird</text:a></text:span><text:span text:style-name="Strong_20_Emphasis"><text:a xlink:type="simple" xlink:href="https://doc.wikis.frapp.fr/doku.php?id=tutoriel:internet:thunderbird:dosvirt:start" text:style-name="Internet_20_link" text:visited-style-name="Visited_20_Internet_20_Link">Créer des dossiers virtuels dans Mozilla Thunderbird</text:a></text:span><text:span text:style-name="Strong_20_Emphasis">Modules complémentaires</text:span><text:span text:style-name="Strong_20_Emphasis"><text:a xlink:type="simple" xlink:href="https://doc.wikis.frapp.fr/doku.php?id=logiciel:reseau:mail:thunderbird:adresses:doublons:start" text:style-name="Internet_20_link" text:visited-style-name="Visited_20_Internet_20_Link">DuplicateContactsManager : Gestionnaire de contacts en double pour Thunderbird</text:a></text:span><text:span text:style-name="Strong_20_Emphasis"><text:a xlink:type="simple" xlink:href="https://doc.wikis.frapp.fr/doku.php?id=logiciel:reseau:mail:thunderbird:module:importexport:start" text:style-name="Internet_20_link" text:visited-style-name="Visited_20_Internet_20_Link">ImportExportTools NG : importer des dossiers mails dans Thunderbird</text:a></text:span><text:span text:style-name="Strong_20_Emphasis">Récupérer ses mails</text:span><text:span text:style-name="Strong_20_Emphasis"><text:a xlink:type="simple" xlink:href="https://doc.wikis.frapp.fr/doku.php?id=tutoriel:internet:thunderbird:mails:recupmail:start" text:style-name="Internet_20_link" text:visited-style-name="Visited_20_Internet_20_Link">Récupérer ses mails dans le cache de Thunderbird</text:a></text:span><text:span text:style-name="Strong_20_Emphasis">Google</text:span><text:span text:style-name="Strong_20_Emphasis"><text:a xlink:type="simple" xlink:href="https://doc.wikis.frapp.fr/doku.php?id=tutoriel:internet:thunderbird:gmail:start" text:style-name="Internet_20_link" text:visited-style-name="Visited_20_Internet_20_Link">Créer et configurer un compte Gmail dans Thunderbird</text:a></text:span><text:span text:style-name="Strong_20_Emphasis">Google agenda</text:span> :installez le module <text:a xlink:type="simple" xlink:href="https://addons.thunderbird.net/fr/thunderbird/addon/open-google-calendar/" text:style-name="Internet_20_link" text:visited-style-name="Visited_20_Internet_20_Link">Open Google Calendar</text:a> par Emmanuel ROECKER qui Ouvre Google Agenda dans un nouvel onglet.Ajoute un bouton et un élément dans le menu Outils.À la première utilisation, la page de connexion à Google Agenda s'affiche : connectez-vous et éventuellement enregistrez votre nom d'utilisateur et votre mot de passe pour le site.Ce mot de passe peut être supprimé avec la section Sécurité → Mots de passe de vos préférences.Si Thunderbird refuse les cookies, vous devez ajouter une exception pour <text:a xlink:type="simple" xlink:href="https://calendar.google.com" text:style-name="Internet_20_link" text:visited-style-name="Visited_20_Internet_20_Link">https://calendar.google.com</text:a> (une simple exception pour l'ensemble du domaine google.com ne fonctionne PAS).<text:span text:style-name="Strong_20_Emphasis">Comptes</text:span><text:span text:style-name="Strong_20_Emphasis"><text:a xlink:type="simple" xlink:href="https://doc.wikis.frapp.fr/doku.php?id=tutoriel:internet:thunderbird:comptes:imap2pop:start" text:style-name="Internet_20_link" text:visited-style-name="Visited_20_Internet_20_Link">Changer un compte imap en pop</text:a></text:span><text:span text:style-name="Strong_20_Emphasis"><text:a xlink:type="simple" xlink:href="https://doc.wikis.frapp.fr/doku.php?id=tutoriel:internet:thunderbird:comptes:pop2imap:start" text:style-name="Internet_20_link" text:visited-style-name="Visited_20_Internet_20_Link">Transformer un compte Pop en Imap</text:a></text:span><text:span text:style-name="Strong_20_Emphasis"><text:a xlink:type="simple" xlink:href="https://doc.wikis.frapp.fr/doku.php?id=tutoriel:internet:thunderbird:comptes:dossimap:start" text:style-name="Internet_20_link" text:visited-style-name="Visited_20_Internet_20_Link">Configurer les dossiers spéciaux d'un compte IMAP</text:a></text:span><text:span text:style-name="Strong_20_Emphasis"><text:a xlink:type="simple" xlink:href="https://doc.wikis.frapp.fr/doku.php?id=tutoriel:internet:thunderbird:importdbx:start" text:style-name="Internet_20_link" text:visited-style-name="Visited_20_Internet_20_Link">Importer des fichiers dbx dans Thunderbird sous Ubuntu</text:a></text:span><text:span text:style-name="Strong_20_Emphasis">Gestion des mails en double</text:span><text:span text:style-name="Strong_20_Emphasis">Pour que le serveur n'en ajoute pas</text:span>Menu <text:span text:style-name="Strong_20_Emphasis">Édition → Préférences</text:span>onglet <text:span text:style-name="Strong_20_Emphasis">Avancé</text:span><text:span text:style-name="Plugin_Keyboard___keyboard">éditeur de configuration</text:span><text:span text:style-name="Plugin_Keyboard___keyboard">Je prends le risque</text:span>.Tapez dans le filtre : <text:span text:style-name="Strong_20_Emphasis">mail.server.default.dup_action</text:span>Donnez à la clé <text:span text:style-name="Source_20_Text">mail.server.default.dup_action</text:span> la valeur (1 est sans doute le bon choix) :0 = charger les mails en double comme d’habitude<text:span text:style-name="Strong_20_Emphasis">1 = supprimer automatiquement (et directement) les mails en double dès leur réception.</text:span>2 = les mails en double à la poubelle3 = marquer les mails en double comme “Déjà lu”<text:span text:style-name="Strong_20_Emphasis">avec un plugin</text:span> : Celui qui est compatible avec thunderbird 3 est ici : <text:a xlink:type="simple" xlink:href="https://addons.mozilla.org/fr/thunderbird/downloads/latest/53145/addon-53145-latest.xpi?src=addondetail" text:style-name="Internet_20_link" text:visited-style-name="Visited_20_Internet_20_Link">https://addons.mozilla.org/fr/thunderbird/downloads/latest/53145/addon-53145-latest.xpi?src=addondetail</text:a><text:span text:style-name="Strong_20_Emphasis">Fusionner plusieurs carnets d'adresse abook.mab</text:span><text:span text:style-name="Strong_20_Emphasis">Sous thunderbird</text:span>, ouvrir le carnet d'adresses. Ouvrir le menu <text:span text:style-name="Strong_20_Emphasis">Fichier → Nouveau → Carnet d'adresses…</text:span> :<draw:frame draw:style-name="mediacenter" draw:name="4" text:anchor-type="paragraph" draw:z-index="4" svg:width="10.583333333333cm" svg:height="4.0164452877925cm"><draw:image xlink:href="Pictures/31396df46eab57e2dc30960a4d0c6e37.jpeg" xlink:type="simple" xlink:show="embed" xlink:actuate="onLoad"/></draw:frame> et donnez-lui un nom (par exemple “transfert”).<text:span text:style-name="Strong_20_Emphasis">Localisez le répertoire du profil</text:span> :<text:span text:style-name="Strong_20_Emphasis">Cliquez sur le bouton menu</text:span> <draw:frame draw:style-name="media" draw:name="5" text:anchor-type="as-char" draw:z-index="5" svg:width="0.66145833333333cm" svg:height="0.58208333333333cm"><draw:image xlink:href="Pictures/e3bef78c52eb19c9a27907c5b05c3180.png" xlink:type="simple" xlink:show="embed" xlink:actuate="onLoad"/></draw:frame>puis sur <text:span text:style-name="Strong_20_Emphasis">Aide</text:span>choisissez <text:span text:style-name="Strong_20_Emphasis">Informations de dépannage</text:span>.Sous la section <text:span text:style-name="Strong_20_Emphasis">Paramètres de base de l’application</text:span>, ligne <text:span text:style-name="Strong_20_Emphasis">Répertoire de profil</text:span>, cliquez sur le bouton <text:span text:style-name="Plugin_Keyboard___keyboard">Ouvrir le répertoire correspondant</text:span>.<text:span text:style-name="Strong_20_Emphasis">Votre dossier de profil s’ouvre dans l'explorateur de fichiers</text:span><text:span text:style-name="Strong_20_Emphasis">Sortez de thunderbird</text:span><text:span text:style-name="Strong_20_Emphasis">Dans l'explorateur de fichiers</text:span> :allez dans le répertoire du profil.Un nouveau fichier <text:span text:style-name="Strong_20_Emphasis">abook-1.mab</text:span> est apparu.Supprimez-le et remplacez-le par le fichier abook.mab à fusionner après l'avoir renommé en <text:span text:style-name="Strong_20_Emphasis">abook-1.mab</text:span>.<text:span text:style-name="Strong_20_Emphasis">De retour dans thunderbird</text:span>,on trouve deux carnets d'adresses :<draw:frame draw:style-name="mediacenter" draw:name="6" text:anchor-type="paragraph" draw:z-index="6" svg:width="4.6302083333333cm" style:rel-width="100%" svg:height="4.3391666666667cm" style:rel-height="scale"><draw:image xlink:href="Pictures/9ae6d00390c12aa70c919facc733c5d9.jpeg" xlink:type="simple" xlink:show="embed" xlink:actuate="onLoad"/></draw:frame>Il suffit de glisser-déposer les adresses que l'on veut d'un carnet à l'autre.Il ne reste plus qu'à <text:span text:style-name="Strong_20_Emphasis">éliminer les éventuels doublons</text:span>.</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problemes_connus_12"/><text:bookmark-start text:name="problemes_connus"/>Problèmes connus<text:bookmark-end text:name="__RefHeading___problemes_connus_12"/><text:bookmark-end text:name="problemes_connus"/></text:h>
      <text:p text:style-name="Text_20_body"> Procédez comme suit :</text:p>
      <text:p text:style-name="Text_20_body">Allez dans le <text:span text:style-name="Strong_20_Emphasis">Gestionnaire de modules complémentaires</text:span> → <text:span text:style-name="Strong_20_Emphasis">Google Calendar Tab</text:span> → <text:span text:style-name="Plugin_Keyboard___keyboard">Préférences</text:span>et ajoutez l'URL personnalisée : <text:a xlink:type="simple" xlink:href="https://www.google.com/calendar/render" text:style-name="Internet_20_link" text:visited-style-name="Visited_20_Internet_20_Link">https://www.google.com/calendar/render</text:a> comme ceci :<text:line-break/><draw:frame draw:style-name="mediacenter" draw:name="7" text:anchor-type="paragraph" draw:z-index="7" svg:width="10.583333333333cm" svg:height="3.3464434060228cm"><draw:image xlink:href="Pictures/59500a5f84c026d5a116a38824057af3.png" xlink:type="simple" xlink:show="embed" xlink:actuate="onLoad"/></draw:frame>La case <text:span text:style-name="Strong_20_Emphasis">Retenir le mot de passe</text:span> est grisée → impossible de la cocher :<draw:frame draw:style-name="mediacenter" draw:name="8" text:anchor-type="paragraph" draw:z-index="8" svg:width="10.583333333333cm" svg:height="3.6875cm"><draw:image xlink:href="Pictures/4ac28fa09e69fa374fc38ad9f4e12314.jpg" xlink:type="simple" xlink:show="embed" xlink:actuate="onLoad"/></draw:frame></text:p>
      <text:p text:style-name="Text_20_body"> Si cette case n’apparaît pas, utilisez l'éditeur de configuration :</text:p>
      <text:p text:style-name="Text_20_body">cliquez sur le menu <text:span text:style-name="Strong_20_Emphasis">Édition → Préférences</text:span>, sélectionnez le panneau <text:span text:style-name="Strong_20_Emphasis">Avancé</text:span> puis sélectionnez l’onglet <text:span text:style-name="Strong_20_Emphasis">Général</text:span> et enfin cliquez sur le bouton <text:span text:style-name="Plugin_Keyboard___keyboard">Éditeur de configuration</text:span><draw:frame draw:style-name="mediacenter" draw:name="9" text:anchor-type="paragraph" draw:z-index="9" svg:width="10.583333333333cm" svg:height="6.5969444444444cm"><draw:image xlink:href="Pictures/d54cd4bbf53f9aba5d6215dbe00141b1.png" xlink:type="simple" xlink:show="embed" xlink:actuate="onLoad"/></draw:frame>La première fois, un message d’avertissement vous rappelle de faire attention :<draw:frame draw:style-name="mediacenter" draw:name="10" text:anchor-type="paragraph" draw:z-index="10" svg:width="10.583333333333cm" svg:height="7.7273013871375cm"><draw:image xlink:href="Pictures/aba10c424f5736b281d9ec17b305382e.png" xlink:type="simple" xlink:show="embed" xlink:actuate="onLoad"/></draw:frame>Soyez donc prudent car une fausse manoeuvre peut rendre Thunderbird inutilisable.<text:line-break/>Décochez la case Afficher cet avertissement la prochaine fois si vous ne voulez plus voir l’avertissement, puis cliquez sur le bouton <text:span text:style-name="Plugin_Keyboard___keyboard">Je prends le risque</text:span> pour continuer.Dans l'éditeur de configuration, saisissez <text:span text:style-name="Strong_20_Emphasis">signon.rememberSignons</text:span> dans le champ Rechercher :<draw:frame draw:style-name="mediacenter" draw:name="11" text:anchor-type="paragraph" draw:z-index="11" svg:width="10.583333333333cm" svg:height="7.7308984047019cm"><draw:image xlink:href="Pictures/5730ed176ef970375c760e9166051fc1.png" xlink:type="simple" xlink:show="embed" xlink:actuate="onLoad"/></draw:frame>Mettre <text:span text:style-name="Strong_20_Emphasis">signon.rememberSignons</text:span> à <text:span text:style-name="Strong_20_Emphasis">true</text:span> en double-cliquant sur cette ligne (vous pouvez aussi faire un clic droit et sélectionner <text:span text:style-name="Strong_20_Emphasis">Inverser</text:span>Puis redémarrer TB. TB crée les dossiers nstmp quand on fait une compression. Ils sont censés être temporaires et invisibles dans TB. S'ils apparaissent, c'est que la compression s'est mal passée, (conflit avec une autre application, comme un antivirus, ou google desktop …)</text:p>
      <text:p text:style-name="Text_20_body">Pour les faire disparaître :
</text:p>
      <text:p text:style-name="Text_20_body">fermer TBavec l'explorateur, aller dans <text:span text:style-name="Strong_20_Emphasis">…\Thunderbird\Profiles\&lt;truc&gt;.default\Mai</text:span>faire une recherche sur <text:span text:style-name="Strong_20_Emphasis">nstmp</text:span>, et tout virerfaire une recherche sur <text:span text:style-name="Strong_20_Emphasis">*.msf</text:span>, et tout virer (rien à craindre, ce sont des index qui sont automatiquement reconstruits par TB)relancer TB</text:p>
      <text:p text:style-name="Text_20_body">Cette erreur peut se produire en raison d'un retard à l'arrêt, si vous essayez de rouvrir trop tôt l'application après sa fermeture.Vous pouvez également obtenir ce message si vous essayez d'ouvrir un lien à partir d'un programme externe (par exemple, double-cliquez sur un lien dans un e-mail ou un fichier HTML) et qu'il existe une autre instance en cours d'exécution qui utilise le profil par défaut et qui a été démarrée avec l'argument <text:span text:style-name="Strong_20_Emphasis">-no-remote</text:span> (ou vous avez défini la variable d'environnement MOZ_NO_REMOTE=1). Vous ne devez jamais utiliser -no-remote pour démarrer le profil “par défaut”. Voir Ouvrir une nouvelle instance de votre application Mozilla avec un autre profil pour plus d'informations.Note: La saisie d'un argument de ligne de commande -profile &lt;chemin&gt; incorrect produit cette erreur, qui était généralement provoquée par la saisie par erreur de -Profile Manager (au lieu de l'argument correct -ProfileManager) lors de la tentative de démarrage de Profile Manager. Actuellement, au lieu de produire une erreur, un nouveau profil est créé sur &lt;path&gt; et lancé.</text:p>
      <text:p text:style-name="Text_20_body"> <text:span text:style-name="Strong_20_Emphasis">1er cas - Thunderbird est encore en cours d'exécution en arrière-plan</text:span></text:p>
      <text:p text:style-name="Text_20_body">Parcourez votre liste de tâches ou de processus et arrêtez chaque instance de Thunderbird ou redémarrez votre ordinateur.</text:p>
      <text:p text:style-name="Text_20_body"> <text:span text:style-name="Strong_20_Emphasis">2e cas - Thunderbird s'est éteint de manière anormale, laissant le fichier de verrouillage en place. <text:note text:id="ftn0" text:note-class="footnote"><text:note-citation text:label="1)">1)</text:note-citation><text:note-body><text:p text:style-name="Text_20_body">fichier normalement supprimé à l'arrêt de Thunderbird</text:p></text:note-body></text:note></text:span></text:p>
      <text:p text:style-name="Text_20_body">Ouvrez le dossier du profil et supprimez les fichiers :</text:p>
      <text:p text:style-name="Text_20_body"><text:span text:style-name="Strong_20_Emphasis">parent.lock</text:span> (Windows)ou <text:span text:style-name="Strong_20_Emphasis">lock</text:span> et <text:span text:style-name="Strong_20_Emphasis">.parentlock</text:span> (Linux)<draw:frame draw:style-name="PluginODTAutoStyle_Frame_15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ous Linux, si vous n'avez pas les permissions pour l'effacer et que vous êtes en dual-boot avec Windows, le profil étant hébergé sur une partition en NTFS, vous pouvez redémarrer sous Windows pour aller l'effacer.</text:p></table:table-cell></table:table-row></table:table></draw:text-box></draw:frame></text:p>
      <text:p text:style-name="Text_20_body"> <text:span text:style-name="Strong_20_Emphasis">3e cas - Thunderbird peut ne trouve pas le dossier de profil</text:span></text:p>
      <text:p text:style-name="Text_20_body">Cela peut arriver si vous supprimez, renommez ou déplacez le dossier de profil, si vous exécutez l'application à partir d'un support amovible ou si le dossier de profil est stocké sur un lecteur réseau</text:p>
      <text:p text:style-name="Text_20_body">Si possible, restaurez le dossier de profil avec son nom et son emplacement d'origine, afin que Thunderbird puisse le trouver.</text:p>
      <text:p text:style-name="Text_20_body">Vous pouvez aussi éditer le fichier “profiles.ini” pour afficher l'emplacement modifié :</text:p>
      <text:p text:style-name="Text_20_body">Thunderbird recherche le dossier de profil en fonction des informations stockées dans le fichier <text:span text:style-name="Strong_20_Emphasis">profiles.ini</text:span>Voici un exemple :</text:p>
      <text:p text:style-name="Preformatted_20_Text">[General]<text:line-break/>StartWithLastProfile=1<text:line-break/><text:line-break/>[Profile0]<text:line-break/>Name=default<text:line-break/>IsRelative=1<text:line-break/>Path=Profiles/v6zui74n.default</text:p>
      <text:p text:style-name="Text_20_body"><text:span text:style-name="Strong_20_Emphasis">IsRelative=1</text:span> : chemin relatif à l'emplacement du profil attendu.<text:span text:style-name="Strong_20_Emphasis">IsRelative=0</text:span> : emplacement de profil absolupar exemple, pour mettre le profil sur une clé USB ou un disque amovible :</text:p>
      <text:p text:style-name="Preformatted_20_Text">...<text:line-break/>IsRelative=0<text:line-break/>Path=D:\thunderbirdProf</text:p>
      <text:p text:style-name="Text_20_body">Si vous ne trouvez pas d'erreur dans ce fichier, essayez d'exécuter Thunderbird avec un profil spécifique en utilisant des arguments de ligne de commande. Cela contourne le gestionnaire de profils et profiles.ini. Si vous réussissez, vous savez que le problème vient de profiles.ini, Par exemple :</text:p>
      <text:p text:style-name="Preformatted_20_Text">firefox.exe -profile "C:\Documents and Settings\&lt;user&gt;\Application Data\Mozilla\Firefox\Profiles\xxx.default"</text:p>
      <text:p text:style-name="Text_20_body">Cet exemple est pour Windows.&lt;user&gt; est le nom du compte d'utilisateur de connexion Windowset “xxx” est une chaîne aléatoire.Autre solution : ouvrez le gestionnaire de profils et créez un nouveau profil qui pointe vers le nouvel emplacement de dossier, en utilisant l'option “Choisir un dossier”.</text:p>
      <text:p text:style-name="Text_20_body"><draw:frame draw:style-name="PluginODTAutoStyle_Frame_19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avez supprimé votre seul dossier de profil, n'avez aucune sauvegarde à restaurer et voyez maintenant la boîte de dialogue “déjà en cours d'exécution”, supprimez ou renommez le fichier profiles.ini (ou son dossier parent Firefox, Thunderbird ou SeaMonkey) dans le chemin du dossier de profil.</text:p><text:p text:style-name="Text_20_body">Un nouveau profil par défaut sera créé au prochain démarrage de votre application Mozilla.</text:p></table:table-cell></table:table-row></table:table></draw:text-box></draw:frame></text:p>
      <text:p text:style-name="Text_20_body"> <text:span text:style-name="Strong_20_Emphasis">4e cas - vous n'avez pas les droits de modifier les fichiers du profil (ou de créer le fichier de verrouillage à la racine)</text:span> : Vérifiez les droits d'accès</text:p>
      <text:p text:style-name="Text_20_body">Cela peut arriver si vous essayez d'utiliser un profil à partir d'un système de fichiers monté en lecture seule (par exemple, un partage Windows distant qui n'a pas coché « autoriser les utilisateurs du réseau à modifier mes fichiers »).</text:p>
      <text:p text:style-name="Text_20_body">Cela peut être assez délicat à diagnostiquer car il n'y a pas de fichier de verrouillage dans le profil.</text:p>
      <text:p text:style-name="Text_20_body">Les utilisateurs de Linux peuvent avoir ~/.thunderbird et/ou ~/.mozilla-thunderbird dans leurs répertoires personnels s'ils ont installé plusieurs versions de Thunderbird. </text:p>
      <text:p text:style-name="Text_20_body"> <text:span text:style-name="Strong_20_Emphasis">5e cas - Initialiser la connexion à un partage de fichiers</text:span></text:p>
      <text:p text:style-name="Text_20_body">Sous Windows si vous stockez le profil sur un partage de fichiers, essayez d'accéder au partage de fichiers au préalable à l'aide de l'Explorateur Windows.</text:p>
      <text:p text:style-name="Text_20_body"> <text:span text:style-name="Strong_20_Emphasis">6e cas - Créer un remplaçant</text:span></text:p>
      <text:p text:style-name="Text_20_body">Si vous ne pouvez pas résoudre le problème en modifiant l'emplacement de sauvegarde du fichier profiles.ini, supprimez l'original, créez un nouveau bon fichier profiles.ini avec le gestionnaire de profil et mettez à jour avec l'emplacement de votre profil.</text:p>
      <text:p text:style-name="Text_20_body">Si cela fonctionne, vous pouvez à nouveau “déplacer le profil”.</text:p>
      <text:p text:style-name="Text_20_body"> Si vous ne parvenez pas à déverrouiller le profil à l'aide des méthodes ci-dessus, utilisez le gestionnaire de profils pour créer un nouveau profil et transférer vos données du profil verrouillé vers le nouveau profil.</text:p>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doc.ubuntu-fr.org/tutoriel/thunderbird_profils" text:style-name="Internet_20_link" text:visited-style-name="Visited_20_Internet_20_Link">https://doc.ubuntu-fr.org/tutoriel/thunderbird_profils</text:a><text:span text:style-name="Strong_20_Emphasis">(en)</text:span> <text:a xlink:type="simple" xlink:href="http://kb.mozillazine.org/Profile_in_use" text:style-name="Internet_20_link" text:visited-style-name="Visited_20_Internet_20_Link">http://kb.mozillazine.org/Profile_in_use</text:a></text:p>
      <text:p text:style-name="Horizontal_20_Line"/>
      <text:p text:style-name="Text_20_body"><text:span text:style-name="Emphasis">Basé sur « <text:a xlink:type="simple" xlink:href="https://doc.ubuntu-fr.org/tutoriel/thunderbird_profils" text:style-name="Internet_20_link" text:visited-style-name="Visited_20_Internet_20_Link">Gérer les profils de Thunderbird</text:a> » par Doc Ubuntu 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42:58</meta:creation-date>
    <dc:creator>Generated</dc:creator>
    <dc:date>2026-09-15T12::42:58</dc:date>
    <dc:language>en-US</dc:language>
    <meta:editing-cycles>1</meta:editing-cycles>
    <meta:editing-duration>PT0S</meta:editing-duration>
    <dc:title>logiciel:reseau:mail:thunderbird:start</dc:title>
  </office:meta>
</office:document-meta>
</file>