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b247fe9634b3979d1e69255ac5b0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name="PluginODTAutoStyle_Frame_4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http:serveur:nginx:start"/><text:bookmark-start text:name="__RefHeading___nginx_-_le_serveur_web_hautes_performances_lemp_1"/><text:bookmark-start text:name="nginx_-_le_serveur_web_hautes_performances_lemp"/>Nginx - le serveur Web hautes performances (LEMP)<text:bookmark-end text:name="__RefHeading___nginx_-_le_serveur_web_hautes_performances_lemp_1"/><text:bookmark-end text:name="nginx_-_le_serveur_web_hautes_performances_lemp"/></text:h>
      <text:p text:style-name="Text_20_body">Nginx (« engine X ») est un serveur Web, similaire à Apache, qui peut être utilisé :</text:p>
      <text:p text:style-name="Text_20_body">comme serveur web autonomeou comme proxy pour réduire la charge de serveurs HTTP ou de courrier électronique en arrière-plan.Le paquet a trois versions :</text:p>
      <text:p text:style-name="Text_20_body"><text:span text:style-name="Strong_20_Emphasis">nginx-full</text:span> (par défaut), avec l’ensemble de modules standard sauf ceux qui sont dans nginx-extra<text:span text:style-name="Strong_20_Emphasis">nginx-light</text:span>et <text:span text:style-name="Strong_20_Emphasis">nginx-extras</text:span>.Fonctionnement de <text:span text:style-name="Strong_20_Emphasis">nginx</text:span> : un processus maître gère plusieurs processus de travail qui font le traitement réel des demandes.</text:p>
      <text:p text:style-name="Text_20_body">Le fichier de configuration est <text:span text:style-name="Strong_20_Emphasis">/etc/nginx/nginx.conf</text:span>.</text:p>
      <text:p text:style-name="Text_20_body">Voir le guide du débutant : <text:span text:style-name="Strong_20_Emphasis"><text:a xlink:type="simple" xlink:href="https://doc.wikis.frapp.fr/doku.php?id=tutoriel:reseau:http:serveur:nginx:debutant:start" text:style-name="Internet_20_link" text:visited-style-name="Visited_20_Internet_20_Link">Nginx - Guide du débutant</text:a></text:spa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text:a xlink:type="simple" xlink:href="apt://nginx" text:style-name="Internet_20_link" text:visited-style-name="Visited_20_Internet_20_Link">nginx</text:a></text:span> </text:p>
      <text:p text:style-name="Command Line Interface"><text:span text:style-name="PluginODTAutoStyle_span_1">USER@MACHINE:~$ </text:span><text:span text:style-name="PluginODTAutoStyle_span_2">sudo apt install {nginx,}</text:span></text:p>
      <text:p text:style-name="Text_20_body">L'installation a créé les arborescences :</text:p>
      <text:p text:style-name="Command Line Interface"><text:span text:style-name="PluginODTAutoStyle_span_3">...@...:~$ </text:span><text:span text:style-name="PluginODTAutoStyle_span_4">tree /var -d</text:span><text:line-break/><text:span text:style-name="PluginODTAutoStyle_span_5">/var</text:span><text:line-break/><text:span text:style-name="PluginODTAutoStyle_span_6">...</text:span><text:line-break/><text:span text:style-name="PluginODTAutoStyle_span_7">└── www</text:span><text:line-break/><text:span text:style-name="PluginODTAutoStyle_span_8"><text:s text:c="4"/>└── html</text:span></text:p>
      <text:p text:style-name="Text_20_body">et</text:p>
      <text:p text:style-name="Command Line Interface"><text:span text:style-name="PluginODTAutoStyle_span_9">...@...:~$ </text:span><text:span text:style-name="PluginODTAutoStyle_span_10">tree /etc/nginx -d</text:span><text:line-break/><text:span text:style-name="PluginODTAutoStyle_span_11">/etc/nginx</text:span><text:line-break/><text:span text:style-name="PluginODTAutoStyle_span_12">├── conf.d</text:span><text:line-break/><text:span text:style-name="PluginODTAutoStyle_span_13">├── modules-available</text:span><text:line-break/><text:span text:style-name="PluginODTAutoStyle_span_14">├── modules-enabled</text:span><text:line-break/><text:span text:style-name="PluginODTAutoStyle_span_15">├── sites-available</text:span><text:line-break/><text:span text:style-name="PluginODTAutoStyle_span_16">├── sites-enabled</text:span><text:line-break/><text:span text:style-name="PluginODTAutoStyle_span_17">└── snippets</text:span></text:p>
      <text:p text:style-name="Text_20_body"><text:span text:style-name="Strong_20_Emphasis">Testez l'installation</text:span> (deux possibilités) :en testant l'état du service :</text:p>
      <text:p text:style-name="Command Line Interface"><text:span text:style-name="PluginODTAutoStyle_span_18">...@...:~$ </text:span><text:span text:style-name="PluginODTAutoStyle_span_19">sudo systemctl status nginx</text:span><text:line-break/><text:span text:style-name="PluginODTAutoStyle_span_20">● nginx.service - A high performance web server and a reverse proxy server</text:span><text:line-break/><text:span text:style-name="PluginODTAutoStyle_span_21"><text:s text:c="3"/>Loaded: loaded (/lib/systemd/system/nginx.service; enabled; vendor preset: en</text:span><text:line-break/><text:span text:style-name="PluginODTAutoStyle_span_22"><text:s text:c="3"/>Active: active (running) since Mon 2020-10-26 16:22:02 CET; 14min ago</text:span><text:line-break/><text:span text:style-name="PluginODTAutoStyle_span_23">&lt;...&gt;Le statut **active** indique que le service fonctionne correctement.</text:span></text:p>
      <text:p text:style-name="Text_20_body">ou en ouvrant <text:span text:style-name="Strong_20_Emphasis"><text:a xlink:type="simple" xlink:href="http://localhost" text:style-name="Internet_20_link" text:visited-style-name="Visited_20_Internet_20_Link">http://localhost</text:a></text:span> ou <text:a xlink:type="simple" xlink:href="http://IP_du_serveur" text:style-name="Internet_20_link" text:visited-style-name="Visited_20_Internet_20_Link">http://IP_du_serveur</text:a> (par ex. <text:a xlink:type="simple" xlink:href="http://framboise.local" text:style-name="Internet_20_link" text:visited-style-name="Visited_20_Internet_20_Link">http://framboise.local</text:a>), il s'affiche :<draw:frame draw:style-name="mediacenter" draw:name="0" text:anchor-type="paragraph" draw:z-index="0" svg:width="10.583333333333cm" svg:height="4.198347107438cm"><draw:image xlink:href="Pictures/fab247fe9634b3979d1e69255ac5b0c1.png" xlink:type="simple" xlink:show="embed" xlink:actuate="onLoad"/></draw:frame><text:span text:style-name="Strong_20_Emphasis"><text:a xlink:type="simple" xlink:href="https://doc.wikis.frapp.fr/doku.php?id=tutoriel:reseau:http:serveur:racine:start" text:style-name="Internet_20_link" text:visited-style-name="Visited_20_Internet_20_Link">Déplacer la racine (répertoire de base) d'un serveur HTTP</text:a></text:span><draw:frame draw:style-name="PluginODTAutoStyle_Frame_24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stallez le paquet <text:span text:style-name="Strong_20_Emphasis"><text:a xlink:type="simple" xlink:href="apt://php-xml" text:style-name="Internet_20_link" text:visited-style-name="Visited_20_Internet_20_Link">php-xml</text:a></text:span> ou en ligne de commande :</text:p><text:p text:style-name="Command Line Interface"><text:span text:style-name="PluginODTAutoStyle_span_28">$ </text:span><text:span text:style-name="PluginODTAutoStyle_span_29">sudo apt install php-xml</text:span></text:p><text:p text:style-name="Text_20_body">L'utilisateur <text:span text:style-name="Strong_20_Emphasis">$USER</text:span> (qui fait partie du groupe <text:span text:style-name="Strong_20_Emphasis">www-data</text:span>) a lui aussi accès à ce répertoire.</text:p><text:p text:style-name="Text_20_body">N'oubliez pas de recharger la page du navigateur pour vider le cache, sinon c'est l'ancienne page qui s'affiche.</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e fichier de configuration de <text:span text:style-name="Strong_20_Emphasis">nginx</text:span> est <text:span text:style-name="Strong_20_Emphasis">/etc/nginx/nginx.conf</text:span>.</text:p>
      <text:p text:style-name="Text_20_body"><text:span text:style-name="Strong_20_Emphasis">Nous n'y toucherons pas</text:span> pour ne pas perdre les réglages lors des mises à jour.</text:p>
      <text:p text:style-name="Text_20_body"><draw:frame draw:style-name="PluginODTAutoStyle_Frame_30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u lieu de toucher au fichier /etc/nginx/nginx.conf, nous utiliserons certains dossiers :</text:p><text:p text:style-name="Text_20_body">Pour la <text:span text:style-name="Strong_20_Emphasis">configuration</text:span>, des fichiers dans le répertoire <text:span text:style-name="Strong_20_Emphasis">/etc/nginx/conf.d</text:span>.Pour les <text:span text:style-name="Strong_20_Emphasis">hôtes virtuels</text:span>, des fichiers dans le répertoire <text:span text:style-name="Strong_20_Emphasis">/etc/nginx/sites-available</text:span> (le fichier default peut servir de modèle)Le dossier <text:span text:style-name="Strong_20_Emphasis">/etc/nginx/sites-enabled</text:span> permet de lancer les hôtes virtuels en production</text:p></table:table-cell></table:table-row></table:table></draw:text-box></draw:frame></text:p>
      <text:p text:style-name="Text_20_body"><draw:frame draw:style-name="PluginODTAutoStyle_Frame_34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Pour en savoir plus sur le fichier de configuration, voir <text:a xlink:type="simple" xlink:href="https://doc.wikis.frapp.fr/doku.php?id=logiciel:reseau:http:serveur:nginx:nginx.conf:start" text:style-name="Internet_20_link" text:visited-style-name="Visited_20_Internet_20_Link">Structure du fichier de configuration nginx.conf</text:a></text:p></table:table-cell></table:table-row></table:table></draw:text-box></draw:frame></text:p>
      <text:h text:style-name="Heading_20_3" text:outline-level="3"><text:bookmark-start text:name="__RefHeading___changer_le_port_de_fonctionnement_de_nginx_5"/><text:bookmark-start text:name="changer_le_port_de_fonctionnement_de_nginx"/>Changer le port de fonctionnement de Nginx<text:bookmark-end text:name="__RefHeading___changer_le_port_de_fonctionnement_de_nginx_5"/><text:bookmark-end text:name="changer_le_port_de_fonctionnement_de_nginx"/></text:h>
      <text:p text:style-name="Text_20_body">Nginx fonctionne par défaut sur le port 80. Pour changer ce port, par exemple en 8080</text:p>
      <text:p text:style-name="Text_20_body"><text:span text:style-name="Strong_20_Emphasis">Éditez avec les droits d'administration le fichier /etc/nginx/sites-enabled/default</text:span> <text:note text:id="ftn0" text:note-class="footnote"><text:note-citation text:label="1)">1)</text:note-citation><text:note-body><text:p text:style-name="Text_20_body">c'est la configuration par défaut</text:p></text:note-body></text:note> pour définir le port souhaité (ici, 8080) :</text:p>
      <text:p text:style-name="Preformatted_20_Text">server {<text:line-break/><text:s text:c="4"/>listen 8080;<text:line-break/>}</text:p>
      <text:p text:style-name="Text_20_body"><text:span text:style-name="Strong_20_Emphasis">Démarrez le serveur</text:span> : </text:p>
      <text:p text:style-name="Command Line Interface"><text:span text:style-name="PluginODTAutoStyle_span_38">USER@MACHINE:~$ </text:span><text:span text:style-name="PluginODTAutoStyle_span_39">sudo systemctl start nginx</text:span></text:p>
      <text:p text:style-name="Text_20_body">Vous pouvez maintenant accéder à votre site sur le port 8080 (<text:a xlink:type="simple" xlink:href="http://monsite.tld:8080" text:style-name="Internet_20_link" text:visited-style-name="Visited_20_Internet_20_Link">http://monsite.tld:8080</text:a>).</text:p>
      <text:h text:style-name="Heading_20_3" text:outline-level="3"><text:bookmark-start text:name="__RefHeading___configuration_de_nginx_en_serveur_web_6"/><text:bookmark-start text:name="configuration_de_nginx_en_serveur_web"/>Configuration de Nginx en serveur Web<text:bookmark-end text:name="__RefHeading___configuration_de_nginx_en_serveur_web_6"/><text:bookmark-end text:name="configuration_de_nginx_en_serveur_web"/></text:h>
      <text:p text:style-name="Text_20_body">La configuration de Nginx en serveur Web définit les URL qu'il gère et comment il traite les requêtes HTTP pour ces URL.</text:p>
      <text:p text:style-name="Text_20_body"><text:span text:style-name="underline"><text:span text:style-name="Strong_20_Emphasis">Gestion d'erreurs</text:span></text:span></text:p>
      <text:p text:style-name="Text_20_body">La directive <text:span text:style-name="Strong_20_Emphasis">error_page</text:span> demande à Nginx de renvoyer une page personnalisée ou un autre URI pour un code d'erreur donné.</text:p>
      <text:p text:style-name="Text_20_body">Par exemple, pour le code 404 :</text:p>
      <text:p text:style-name="Preformatted_20_Text">error_page 404 /404.html;</text:p>
      <text:p text:style-name="Text_20_body">Autre exemple : si Nginx ne trouve pas une page, il remplace le code 401 par le code 301 et redirige le client vers http:/example.com/new/path.html.</text:p>
      <text:p text:style-name="Text_20_body">Cette configuration est utile lorsque les clients tentent toujours d'accéder à une page par son ancien URI.</text:p>
      <text:p text:style-name="Text_20_body">Le code 301 informe le navigateur que la page a été déplacée de façon permanente, et il doit remplacer automatiquement l'ancienne adresse par la nouvelle au retour.</text:p>
      <text:p text:style-name="Preformatted_20_Text">location /old/path.html {<text:line-break/><text:s text:c="4"/>error_page 404 =301 http:/example.com/new/path.html;<text:line-break/>}</text:p>
      <text:p text:style-name="Text_20_body">Voici un exemple de transmission d'une requête au back end lorsqu'un fichier est introuvable.</text:p>
      <text:p text:style-name="Text_20_body">Comme aucun code d'état n'est spécifié après le signe égal dans la directive <text:span text:style-name="Strong_20_Emphasis">error_page</text:span>, la réponse au client a le code d'état renvoyé par le serveur proxy (pas nécessairement 404).
</text:p>
      <text:p text:style-name="Text_20_body"><text:span text:style-name="Strong_20_Emphasis">error_page</text:span> indique à Nginx d'effectuer une redirection interne lorsqu'un fichier n'est pas trouvé.La variable $uri dans le paramètre final de la directive <text:span text:style-name="Strong_20_Emphasis">error_page</text:span> contient l'URI de la requête en cours, qui est transmise dans la redirection.Par exemple, si /images/some/file n'est pas trouvé, il est remplacé par /fetch/images/some/fil et une nouvelle recherche d'emplacement commence.<text:line-break/>Par conséquent, la requête se retrouve dans le deuxième contexte d'emplacement et est envoyée par proxy à http: http://backend/.<text:span text:style-name="Strong_20_Emphasis">open_file_cache_errors</text:span> empêche d'écrire un message d'erreur si un fichier n'est pas trouvé.<text:line-break/>Ce n'est pas nécessaire ici car les fichiers manquants sont correctement gérés.</text:p>
      <text:p text:style-name="Preformatted_20_Text">server {<text:line-break/><text:s text:c="4"/>...<text:line-break/><text:s text:c="4"/>location /images/ {<text:line-break/><text:s text:c="8"/># Set the root directory to search for the file<text:line-break/><text:s text:c="8"/>root /data/www;<text:line-break/><text:line-break/><text:s text:c="8"/># Disable logging of errors related to file existence<text:line-break/><text:s text:c="8"/>open_file_cache_errors off;<text:line-break/><text:line-break/><text:s text:c="8"/># Make an internal redirect if the file is not found<text:line-break/><text:s text:c="8"/>error_page 404 = /fetch$uri;<text:line-break/><text:s text:c="4"/>}<text:line-break/><text:line-break/><text:s text:c="4"/>location /fetch/ {<text:line-break/><text:s text:c="8"/>proxy_pass http://backend/;<text:line-break/><text:s text:c="4"/>}<text:line-break/>}</text:p>
      <text:h text:style-name="Heading_20_3" text:outline-level="3"><text:bookmark-start text:name="__RefHeading___serveur_de_contenu_statique_7"/><text:bookmark-start text:name="serveur_de_contenu_statique"/>Serveur de contenu statique<text:bookmark-end text:name="__RefHeading___serveur_de_contenu_statique_7"/><text:bookmark-end text:name="serveur_de_contenu_statique"/></text:h>
      <text:p text:style-name="Text_20_body">Le fichier de configuration peut inclure plusieurs blocs server se distinguant par les ports sur lesquels ils écoutent et par les noms de serveurs.</text:p>
      <text:h text:style-name="Heading_20_4" text:outline-level="4"><text:bookmark-start text:name="__RefHeading___location_8"/><text:bookmark-start text:name="location"/>location<text:bookmark-end text:name="__RefHeading___location_8"/><text:bookmark-end text:name="location"/></text:h>
      <text:p text:style-name="Text_20_body">Une fois que nginx décide quel serveur traite une requête, il teste l'URI spécifié dans l'en-tête de la requête par rapport aux paramètres des directives location définies dans le bloc server.</text:p>
      <text:p text:style-name="Text_20_body">Nous allons implémenter un exemple où les fichiers seront servis à partir des répertoires locaux: <text:span text:style-name="Strong_20_Emphasis">/data/www</text:span> (qui peut contenir des fichiers HTML) et <text:span text:style-name="Strong_20_Emphasis">/data/images</text:span> (contenant des images).
</text:p>
      <text:p text:style-name="Text_20_body"><text:span text:style-name="Strong_20_Emphasis">Créez le répertoire /data/www/html</text:span> et placez-y un fichier <text:span text:style-name="Strong_20_Emphasis">index.html</text:span> avec un contenu textuel quelconque<text:span text:style-name="Strong_20_Emphasis">Créez le répertoire /data/images</text:span> et placez-y quelques images.<text:span text:style-name="Strong_20_Emphasis">Créez un fichier maconf.conf</text:span> et écrivez un nouveau bloc server :</text:p>
      <text:p text:style-name="Preformatted_20_Text"><text:s text:c="4"/>server {<text:line-break/><text:s text:c="8"/>location / {<text:line-break/><text:s text:c="12"/>root /data/www;<text:line-break/><text:s text:c="8"/>}<text:line-break/><text:line-break/><text:s text:c="8"/>location /images/ {<text:line-break/><text:s text:c="12"/>root /data;<text:line-break/><text:s text:c="8"/>}<text:line-break/><text:s text:c="4"/>}</text:p>
      <text:p text:style-name="Text_20_body">Ce serveur écoute sur le port standard 80 et est accessible sur la machine locale à l'adresse http://localhost/.</text:p>
      <text:p text:style-name="Text_20_body">Par exemple, en réponse à la requête http://localhost/some/example.html, nginx renverra le fichier /data/www/some/example.html.</text:p>
      <text:p text:style-name="Text_20_body">Le bloc <text:span text:style-name="Strong_20_Emphasis">location /</text:span> spécifie la racine du site. Pour les requêtes qui correspondent, l'URI sera ajouté au chemin spécifié dans la directive root, c'est-à-dire <text:span text:style-name="Strong_20_Emphasis">/data/www</text:span>, pour former le chemin vers le fichier demandé sur le système de fichiers local. Si plusieurs blocs location correspondent, nginx sélectionne celui avec le préfixe le plus long. Le bloc location ci-dessus fournit le préfixe le plus court, de longueur un, et donc, seulement si tous les autres blocs d'emplacement ne parviennent pas à correspondre, c'est ce bloc qui sera utilisé.Pour le second bloc <text:span text:style-name="Strong_20_Emphasis">location /images/</text:span>, il y aura correspondance pour les requêtes commençant par /images/. En réponse à des requêtes dont les URI commencent par /images/, le serveur renverra des fichiers du répertoire /data/images. Par exemple, en réponse à la requête <text:a xlink:type="simple" xlink:href="http://localhost/images/example.png" text:style-name="Internet_20_link" text:visited-style-name="Visited_20_Internet_20_Link">http://localhost/images/example.png</text:a>, nginx renverra le fichier <text:span text:style-name="Strong_20_Emphasis">/data/images/example.png</text:span>. Si ce fichier n'existe pas, nginx renverra l'erreur 404. Les demandes avec des URI ne commençant pas par /images/ seront mappées dans le répertoire /data/www.</text:p>
      <text:p text:style-name="Text_20_body">Pour appliquer la nouvelle configuration,
</text:p>
      <text:p text:style-name="Text_20_body">si nginx n'est pas encore démarré, lancez-le :</text:p>
      <text:p text:style-name="Command Line Interface"><text:span text:style-name="PluginODTAutoStyle_span_40">$ </text:span><text:span text:style-name="PluginODTAutoStyle_span_41">sudo nginx</text:span></text:p>
      <text:p text:style-name="Text_20_body">ou envoyez le signal reload :</text:p>
      <text:p text:style-name="Command Line Interface"><text:span text:style-name="PluginODTAutoStyle_span_42">$ </text:span><text:span text:style-name="PluginODTAutoStyle_span_43">sudo nginx -s reload</text:span></text:p>
      <text:p text:style-name="Text_20_body">En cas d'erreur, recherchez la cause dans les fichiers /var/log/nginx/access.log et /var/log/nginx/error.log</text:p>
      <text:h text:style-name="Heading_20_4" text:outline-level="4"><text:bookmark-start text:name="__RefHeading___root_9"/><text:bookmark-start text:name="root"/>root<text:bookmark-end text:name="__RefHeading___root_9"/><text:bookmark-end text:name="root"/></text:h>
      <text:p text:style-name="Text_20_body">La directive <text:span text:style-name="Strong_20_Emphasis">root</text:span> spécifie le répertoire racine qui sera utilisé pour rechercher un fichier. Pour obtenir le chemin d'un fichier demandé, Nginx ajoute l'URI de la requête au chemin spécifié par la directive root.</text:p>
      <text:p text:style-name="Text_20_body">Elle peut être placée à n'importe quel niveau dans les contextes <text:span text:style-name="Strong_20_Emphasis">http</text:span>, <text:span text:style-name="Strong_20_Emphasis">server</text:span> ou <text:span text:style-name="Strong_20_Emphasis">location</text:span>.</text:p>
      <text:p text:style-name="Text_20_body">Dans l'exemple ci-dessous, la directive <text:span text:style-name="Strong_20_Emphasis">root</text:span> est définie pour un serveur virtuel.</text:p>
      <text:p text:style-name="Text_20_body">Elle s'applique à tous les blocs location où la directive root n'est pas incluse pour redéfinir explicitement la racine :</text:p>
      <table:table table:style-name="Table">
        <table:table-column table:style-name="odt_auto_style_table_column_4_1"/>
        <table:table-row>
          <table:table-cell office:value-type="string" table:style-name="tablecell">
            <text:p text:style-name="Preformatted_20_Text">server {<text:line-break/><text:s text:c="4"/>root /www/data;<text:line-break/> <text:line-break/><text:s text:c="4"/>location / {<text:line-break/><text:s text:c="4"/>}<text:line-break/> <text:line-break/><text:s text:c="4"/>location /images/ {<text:line-break/><text:s text:c="4"/>}<text:line-break/> <text:line-break/><text:s text:c="4"/>location ~ \.(mp3|mp4) {<text:line-break/><text:s text:c="8"/>root /www/media;<text:line-break/><text:s text:c="4"/>}<text:line-break/>}</text:p>
          </table:table-cell>
        </table:table-row>
      </table:table>
      <text:p text:style-name="Text_20_body">Ici, pour un URI qui commence par <text:span text:style-name="Strong_20_Emphasis">/images/</text:span>, Nginx recherche dans le répertoire <text:span text:style-name="Strong_20_Emphasis">/www/data/images/</text:span> du système de fichiers.</text:p>
      <text:p text:style-name="Text_20_body">Mais si l'URI se termine par l'extension <text:span text:style-name="Strong_20_Emphasis">.mp3</text:span> ou <text:span text:style-name="Strong_20_Emphasis">.mp4</text:span>, Nginx recherche plutôt le fichier dans le répertoire /www/media/ comme défini dans le bloc d'emplacement correspondant.</text:p>
      <text:p text:style-name="Text_20_body">Si une requête se termine par une barre oblique, Nginx la traite comme une demande de répertoire et essaie de trouver un fichier d'index dans le répertoire.</text:p>
      <text:h text:style-name="Heading_20_4" text:outline-level="4"><text:bookmark-start text:name="__RefHeading___index_10"/><text:bookmark-start text:name="index"/>index<text:bookmark-end text:name="__RefHeading___index_10"/><text:bookmark-end text:name="index"/></text:h>
      <text:p text:style-name="Text_20_body">La directive <text:span text:style-name="Strong_20_Emphasis">index</text:span> définit le nom du fichier d'index (par défaut index.html).</text:p>
      <text:p text:style-name="Text_20_body">Pour continuer avec l'exemple, si l'URI de la requête est <text:span text:style-name="Strong_20_Emphasis">/images/some/path/</text:span>,
</text:p>
      <text:p text:style-name="Text_20_body">Nginx délivre le fichier /www/data/images/some/path/index.html s'il existe.Si ce n'est pas le cas, Nginx renvoie le code HTTP 404 (non trouvé) par défaut.</text:p>
      <text:p text:style-name="Text_20_body">Pour configurer Nginx pour qu'il renvoie une liste de répertoires générée automatiquement, incluez le paramètre <text:span text:style-name="Strong_20_Emphasis">on</text:span> dans la directive <text:span text:style-name="Strong_20_Emphasis">autoindex</text:span> :</text:p>
      <text:p text:style-name="Preformatted_20_Text">location /images/ {<text:line-break/><text:s text:c="4"/>autoindex on;<text:line-break/>}</text:p>
      <text:p text:style-name="Text_20_body">Vous pouvez lister plus d'un nom de fichier dans la directive index. Nginx recherche les fichiers dans l'ordre spécifié et renvoie le premier qu'il trouve :</text:p>
      <text:p text:style-name="Preformatted_20_Text">location / {<text:line-break/><text:s text:c="4"/>index index.htm index.html;<text:line-break/>}</text:p>
      <text:p text:style-name="Text_20_body">Pour retourner le fichier d'index, Nginx vérifie son existence puis effectue une redirection interne vers l'URI obtenue en ajoutant le nom du fichier d'index à l'URI de base.</text:p>
      <text:p text:style-name="Text_20_body">La redirection interne entraîne une nouvelle recherche d'un emplacement et peut aboutir à un autre emplacement, comme dans l'exemple suivant :</text:p>
      <text:p text:style-name="Preformatted_20_Text">location / {<text:line-break/><text:s text:c="4"/>root /data;<text:line-break/><text:s text:c="4"/>index index.html index.php;<text:line-break/>}<text:line-break/><text:line-break/>location ~ \.php {<text:line-break/><text:s text:c="4"/>fastcgi_pass localhost:8000;<text:line-break/><text:s text:c="4"/>...<text:line-break/>}</text:p>
      <text:p text:style-name="Text_20_body">Si l'URI d'une requête est /path/, et que /data/path/index.html n'existe pas mais que /data/path/index.php existe, la redirection interne vers /path/index.php est mappée au deuxième emplacement.</text:p>
      <text:p text:style-name="Text_20_body">Par conséquent, la demande est envoyée par proxy.</text:p>
      <text:h text:style-name="Heading_20_4" text:outline-level="4"><text:bookmark-start text:name="__RefHeading___essayer_plusieurs_options_11"/><text:bookmark-start text:name="essayer_plusieurs_options"/>Essayer plusieurs options<text:bookmark-end text:name="__RefHeading___essayer_plusieurs_options_11"/><text:bookmark-end text:name="essayer_plusieurs_options"/></text:h>
      <text:p text:style-name="Text_20_body">La directive <text:span text:style-name="Strong_20_Emphasis">try_files</text:span> vérifie si le fichier ou le répertoire spécifié existe ; Nginx effectue une redirection interne si c'est le cas, ou renvoie un code d'état si ce n'est pas le cas.</text:p>
      <text:p text:style-name="Text_20_body">Par exemple, pour vérifier l'existence d'un fichier correspondant à l'URI de la requête, utilisez la directive <text:span text:style-name="Strong_20_Emphasis">try_files</text:span> et la variable $uri comme suit :</text:p>
      <text:p text:style-name="Preformatted_20_Text">server {<text:line-break/><text:s text:c="4"/>root /www/data;<text:line-break/><text:line-break/><text:s text:c="4"/>location /images/ {<text:line-break/><text:s text:c="8"/>try_files $uri /images/default.gif;<text:line-break/><text:s text:c="4"/>}<text:line-break/>}</text:p>
      <text:p text:style-name="Text_20_body">Le fichier est spécifié sous forme de l'URI, qui est traité à l'aide des directives <text:span text:style-name="Strong_20_Emphasis">root</text:span> ou <text:span text:style-name="Strong_20_Emphasis">alias</text:span> définies dans le contexte de l'emplacement actuel ou du serveur virtuel.</text:p>
      <text:p text:style-name="Text_20_body">Dans ce cas, si le fichier correspondant à l'URI d'origine n'existe pas, Nginx effectue une redirection interne vers l'URI spécifié par le dernier paramètre, en renvoyant /www/data/images/default.gif.</text:p>
      <text:p text:style-name="Text_20_body">Le dernier paramètre peut également être un code d'état (directement précédé du signe égal) ou le nom d'un emplacement.</text:p>
      <text:p text:style-name="Text_20_body">Dans l'exemple suivant, une erreur 404 est renvoyée si aucun des paramètres de la directive <text:span text:style-name="Strong_20_Emphasis">try_files</text:span> ne se résout en un fichier ou un répertoire existant.</text:p>
      <text:p text:style-name="Preformatted_20_Text">location / {<text:line-break/><text:s text:c="4"/>try_files $uri $uri/ $uri.html =404;<text:line-break/>}</text:p>
      <text:p text:style-name="Text_20_body">Dans l'exemple suivant, si ni l'URI d'origine ni l'URI avec la barre oblique finale ajoutée ne se résolvent en un fichier ou répertoire existant, la requête est redirigée vers l'emplacement nommé qui le transmet à un serveur proxy.</text:p>
      <text:p text:style-name="Preformatted_20_Text">location / {<text:line-break/><text:s text:c="4"/>try_files $uri $uri/ @backend;<text:line-break/>}<text:line-break/><text:line-break/>location @backend {<text:line-break/><text:s text:c="4"/>proxy_pass http://backend.example.com;<text:line-break/>}</text:p>
      <text:p text:style-name="Text_20_body">Pour plus d'informations, visionnez le webinaire à la demande <text:a xlink:type="simple" xlink:href="https://www.nginx.com/resources/webinars/content-caching-nginx-plus/" text:style-name="Internet_20_link" text:visited-style-name="Visited_20_Internet_20_Link">Content Caching</text:a> pour apprendre à améliorer considérablement les performances d'un site Web et approfondir les capacités de mise en cache de Nginx.</text:p>
      <text:h text:style-name="Heading_20_3" text:outline-level="3"><text:bookmark-start text:name="__RefHeading___configuration_d_un_serveur_proxy_simple_12"/><text:bookmark-start text:name="configuration_d_un_serveur_proxy_simple"/>Configuration d'un serveur proxy simple<text:bookmark-end text:name="__RefHeading___configuration_d_un_serveur_proxy_simple_12"/><text:bookmark-end text:name="configuration_d_un_serveur_proxy_simple"/></text:h>
      <text:p text:style-name="Text_20_body">Une utilisation fréquente de nginx consiste à le configurer en serveur proxy : un serveur reçoit les demandes, les transmet aux serveurs proxy, récupère les réponses et les envoie aux clients.</text:p>
      <text:p text:style-name="Text_20_body">Nous allons configurer un serveur proxy de base, qui sert les demandes d'images avec des fichiers du répertoire local et envoie toutes les autres demandes à un serveur proxy.</text:p>
      <text:p text:style-name="Text_20_body">Dans cet exemple, les deux serveurs seront définis sur une seule instance de nginx.</text:p>
      <text:p text:style-name="Text_20_body">Tout d'abord, définissez le serveur proxy en ajoutant un bloc server supplémentaire au fichier de configuration de nginx :</text:p>
      <text:p text:style-name="Preformatted_20_Text"><text:s text:c="4"/>server {<text:line-break/><text:s text:c="8"/>listen 8080;<text:line-break/><text:s text:c="8"/>root /data/up1;<text:line-break/><text:line-break/><text:s text:c="8"/>location / {<text:line-break/><text:s text:c="8"/>}<text:line-break/><text:s text:c="4"/>}</text:p>
      <text:p text:style-name="Text_20_body">Ce sera un serveur simple qui écoute sur le port 8080 (précédemment, la directive listen n'a pas été spécifiée puisque le port 80 standard était utilisé) et mappe toutes les demandes vers le répertoire /data/up1 sur le système de fichiers local.</text:p>
      <text:p text:style-name="Text_20_body">Créez ce répertoire et placez-y le fichier index.html.</text:p>
      <text:p text:style-name="Text_20_body">Notez que la directive root est placée dans le contexte server.</text:p>
      <text:p text:style-name="Text_20_body">Cette directive root est utilisée lorsque le bloc location sélectionné pour traiter une requête n'a pas sa propre directive racine.</text:p>
      <text:p text:style-name="Text_20_body">Ensuite, utilisez la configuration du serveur de la section précédente et modifiez-la pour en faire une configuration de serveur proxy.</text:p>
      <text:p text:style-name="Text_20_body">Dans le premier bloc location, mettez la directive proxy_pass en spécifiant le protocole, le nom et le port du serveur proxy dans le paramètre (dans notre cas, c'est <text:a xlink:type="simple" xlink:href="http://localhost:8080" text:style-name="Internet_20_link" text:visited-style-name="Visited_20_Internet_20_Link">http://localhost:8080</text:a>) :</text:p>
      <text:p text:style-name="Preformatted_20_Text"><text:s text:c="4"/>server {<text:line-break/><text:s text:c="8"/>location / {<text:line-break/><text:s text:c="12"/>proxy_pass http://localhost:8080;<text:line-break/><text:s text:c="8"/>}<text:line-break/><text:line-break/><text:s text:c="8"/>location /images/ {<text:line-break/><text:s text:c="12"/>root /data;<text:line-break/><text:s text:c="8"/>}<text:line-break/><text:s text:c="4"/>}</text:p>
      <text:p text:style-name="Text_20_body">Nous allons modifier le second bloc location, qui pour l'instant mappe les demandes avec le préfixe /images/ vers les fichiers du répertoire /data/images, pour qu'il corresponde aux demandes d'images avec des extensions de fichier typiques. Le bloc location modifié ressemble à ceci :</text:p>
      <text:p text:style-name="Preformatted_20_Text"><text:s text:c="4"/>location ~ \.(gif|jpg|png)$ {<text:line-break/><text:s text:c="8"/>root /data/images;<text:line-break/><text:s text:c="4"/>}</text:p>
      <text:p text:style-name="Text_20_body">Le paramètre est une expression régulière qui correspond à tous les URI se terminant par .gif, .jpg ou .png.</text:p>
      <text:p text:style-name="Text_20_body">Une expression régulière devrait être précédée par ~.</text:p>
      <text:p text:style-name="Text_20_body">Les requêtes correspondantes seront mappées dans le répertoire /data/images.</text:p>
      <text:p text:style-name="Text_20_body">Quand nginx choisit un bloc location pour servir une demande, il vérifie d'abord des directives location qui spécifient des préfixes, en se souvenant de l'endroit avec le plus long préfixe et vérifie ensuite les expressions régulières.</text:p>
      <text:p text:style-name="Text_20_body">S'il y a correspondance avec une expression régulière, nginx choisit cet endroit ; sinon, il choisit celui retenu plus tôt.</text:p>
      <text:p text:style-name="Text_20_body">La configuration résultante d'un serveur proxy ressemblera à ceci :</text:p>
      <text:p text:style-name="Preformatted_20_Text"><text:s text:c="4"/>server {<text:line-break/><text:s text:c="8"/>location / {<text:line-break/><text:s text:c="12"/>proxy_pass http://localhost:8080/;<text:line-break/><text:s text:c="8"/>}<text:line-break/><text:line-break/><text:s text:c="8"/>location ~ \.(gif|jpg|png)$ {<text:line-break/><text:s text:c="12"/>root /data/images;<text:line-break/><text:s text:c="8"/>}<text:line-break/><text:s text:c="4"/>}</text:p>
      <text:p text:style-name="Text_20_body">Ce serveur filtre les requêtes se terminant par .gif, .jpg, ou .png et les mappe dans le répertoire /data/images (en ajoutant l'URI au paramètre de la directive root) et transmet toutes les autres requêtes au serveur mandaté configuré ci-dessus.</text:p>
      <text:p text:style-name="Text_20_body">Pour appliquer la nouvelle configuration, envoyez le signal de rechargement à nginx comme décrit plus haut.</text:p>
      <text:p text:style-name="Text_20_body">De nombreuses autres directives peuvent être utilisées pour configurer davantage une connexion proxy.</text:p>
      <text:h text:style-name="Heading_20_3" text:outline-level="3"><text:bookmark-start text:name="__RefHeading___configuration_de_la_fonction_proxy_de_fastcgi_13"/><text:bookmark-start text:name="configuration_de_la_fonction_proxy_de_fastcgi"/>Configuration de la fonction proxy de FastCGI<text:bookmark-end text:name="__RefHeading___configuration_de_la_fonction_proxy_de_fastcgi_13"/><text:bookmark-end text:name="configuration_de_la_fonction_proxy_de_fastcgi"/></text:h>
      <text:p text:style-name="Text_20_body">nginx peut être utilisé pour router des requêtes vers des serveurs FastCGI qui exécutent des applications construites avec différents frameworks et langages de programmation tels que PHP.</text:p>
      <text:p text:style-name="Text_20_body">La configuration nginx la plus basique pour travailler avec un serveur FastCGI comprend l'utilisation de la directive fastcgi_pass au lieu de la directive proxy_pass, et des directives fastcgi_param pour définir les paramètres transmis à un serveur FastCGI.</text:p>
      <text:p text:style-name="Text_20_body">Supposons que le serveur FastCGI soit accessible sur localhost:9000.</text:p>
      <text:p text:style-name="Text_20_body">En prenant pour base la configuration du proxy de la section précédente, remplacez la directive proxy_pass par la directive fastcgi_pass et remplacez le paramètre par localhost:9000.</text:p>
      <text:p text:style-name="Text_20_body">En PHP, le paramètre SCRIPT_FILENAME est utilisé pour déterminer le nom du script et le paramètre QUERY_STRING est utilisé pour transmettre les paramètres de la requête.</text:p>
      <text:p text:style-name="Text_20_body">La configuration résultante serait :</text:p>
      <text:p text:style-name="Preformatted_20_Text"><text:s text:c="4"/>server {<text:line-break/><text:s text:c="8"/>location / {<text:line-break/><text:s text:c="12"/>fastcgi_pass<text:s text:c="2"/>localhost:9000;<text:line-break/><text:s text:c="12"/>fastcgi_param SCRIPT_FILENAME $document_root$fastcgi_script_name;<text:line-break/><text:s text:c="12"/>fastcgi_param QUERY_STRING<text:s text:c="4"/>$query_string;<text:line-break/><text:s text:c="8"/>}<text:line-break/><text:line-break/><text:s text:c="8"/>location ~ \.(gif|jpg|png)$ {<text:line-break/><text:s text:c="12"/>root /data/images;<text:line-break/><text:s text:c="8"/>}<text:line-break/><text:s text:c="4"/>}</text:p>
      <text:p text:style-name="Text_20_body">Cela va mettre en place un serveur qui acheminera toutes les demandes à l'exception des demandes d'images statiques au serveur proxy opérant sur localhost:9000 via le protocole FastCGI.</text:p>
      <text:h text:style-name="Heading_20_3" text:outline-level="3"><text:bookmark-start text:name="__RefHeading___serveurs_virtuels_14"/><text:bookmark-start text:name="serveurs_virtuels"/>Serveurs Virtuels<text:bookmark-end text:name="__RefHeading___serveurs_virtuels_14"/><text:bookmark-end text:name="serveurs_virtuels"/></text:h>
      <text:p text:style-name="Text_20_body">Voir <text:span text:style-name="Strong_20_Emphasis"><text:a xlink:type="simple" xlink:href="https://doc.wikis.frapp.fr/doku.php?id=tutoriel:reseau:http:serveur:nginx:vhosts:start" text:style-name="Internet_20_link" text:visited-style-name="Visited_20_Internet_20_Link">Nginx : Comment configurer des hôtes virtuels sur Ubuntu 16.04</text:a></text:span></text:p>
      <text:p text:style-name="Text_20_body">Les blocs server de Nginx permettent d'héberger plusieurs sites sur un seul serveur.</text:p>
      <text:p text:style-name="Text_20_body">Nous allons utiliser le domaine example.com.</text:p>
      <text:p text:style-name="Text_20_body">Par défaut, Nginx traite toujours le contenu du répertoire /var/www/html/.</text:p>
      <text:p text:style-name="Text_20_body">Cette configuration ne convient que si vous hébergez un seul site. Ici, nous allons créer un autre répertoire pour servir le domaine exemple.com.</text:p>
      <text:p text:style-name="Text_20_body">Nous laisserons le répertoire /var/www/html pour le cas où aucun domaine de la configuration nginx ne correspond.</text:p>
      <text:p text:style-name="Text_20_body">Créez le répertoire :</text:p>
      <text:p text:style-name="Command Line Interface"><text:span text:style-name="PluginODTAutoStyle_span_46">$ </text:span><text:span text:style-name="PluginODTAutoStyle_span_47">sudo mkdir -p /var/www/example.com/html</text:span></text:p>
      <text:p text:style-name="Text_20_body"><draw:frame draw:style-name="PluginODTAutoStyle_Frame_48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Le -p crée le ou les répertoires parents si nécessaire.</text:p></table:table-cell></table:table-row></table:table></draw:text-box></draw:frame></text:p>
      <text:p text:style-name="Text_20_body">Après cela, nous assignerons le propriétaire du répertoire en utilisant la variable $USER :</text:p>
      <text:p text:style-name="Command Line Interface"><text:span text:style-name="PluginODTAutoStyle_span_52">$ </text:span><text:span text:style-name="PluginODTAutoStyle_span_53">sudo chown -R $USER:$USER /var/www/example.com/html</text:span></text:p>
      <text:p text:style-name="Text_20_body">Définissez les autorisations pour la racine Web :</text:p>
      <text:p text:style-name="Command Line Interface"><text:span text:style-name="PluginODTAutoStyle_span_54">$ </text:span><text:span text:style-name="PluginODTAutoStyle_span_55">sudo chmod -R 755 /var/www/example.com</text:span></text:p>
      <text:p text:style-name="Text_20_body">Ensuite, vous devez créer la page index.html ; éditez avec les droits d'administration le fichier <text:span text:style-name="Strong_20_Emphasis">/var/www/example.com/html/index.html</text:span> pour y écrire :</text:p>
      <table:table table:style-name="Table">
        <table:table-column table:style-name="odt_auto_style_table_column_6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Welcome to Example.com!<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ess!<text:s text:c="2"/>The example.com server block is working!<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line-break/> <text:line-break/>Pour que le contenu ci-dessus soit servi, nous devons créer un bloc server Nginx dans /etc/nginx/sites-available/example.com.<text:line-break/>éditez avec les droits d'administration le fichier **/etc/nginx/sites-available/example.com** pour y écrire :<text:span text:style-name="highlight_sc2">&lt;<text:a xlink:type="simple" xlink:href="http://december.com/html/4/element/code.html" text:style-name="Internet_20_link" text:visited-style-name="Visited_20_Internet_20_Link"><text:span text:style-name="highlight_kw2">code</text:span></text:a> nginx <text:span text:style-name="highlight_sy0">/</text:span>etc<text:span text:style-name="highlight_sy0">/</text:span>nginx<text:span text:style-name="highlight_sy0">/</text:span>sites-available<text:span text:style-name="highlight_sy0">/</text:span>example.com&gt;</text:span><text:line-break/>server {<text:line-break/><text:s text:c="8"/>listen 80;<text:line-break/><text:s text:c="8"/>listen [::]:80;<text:line-break/> <text:line-break/><text:s text:c="8"/>root /var/www/example.com/html;<text:line-break/><text:s text:c="8"/>index index.html index.htm index.nginx-debian.html;<text:line-break/> <text:line-break/><text:s text:c="8"/>server_name example.com www.example.com;<text:line-break/> <text:line-break/><text:s text:c="8"/>location / {<text:line-break/><text:s text:c="16"/>try_files $uri $uri/ =404;<text:line-break/><text:s text:c="8"/>}<text:line-break/>}</text:p>
          </table:table-cell>
        </table:table-row>
      </table:table>
      <text:p text:style-name="Text_20_body">Activez en créant le lien :</text:p>
      <text:p text:style-name="Command Line Interface"><text:span text:style-name="PluginODTAutoStyle_span_58">USER@MACHINE:~$ </text:span><text:span text:style-name="PluginODTAutoStyle_span_59">sudo ln -s /etc/nginx/sites-available/example.com /etc/nginx/sites-enabled/</text:span></text:p>
      <text:p text:style-name="Text_20_body">Nous avons configuré deux blocs pour les requêtes du serveur:
</text:p>
      <text:p text:style-name="Text_20_body"><text:span text:style-name="Strong_20_Emphasis">example.com</text:span> qui servira le contenu pour exemple.com et <text:a xlink:type="simple" xlink:href="http://www.example.com" text:style-name="Internet_20_link" text:visited-style-name="Visited_20_Internet_20_Link">www.example.com</text:a><text:span text:style-name="Strong_20_Emphasis">default</text:span> qui servira le contenu de la demande sur le port 80.</text:p>
      <text:p text:style-name="Text_20_body">Nous devons faire une petite modification dans le fichier de configuration Nginx pour éviter un problème de mémoire. le problème se pose lorsque vous ajoutez plusieurs noms de serveur.
Éditez avec les droits d'administration le fichier <text:span text:style-name="Strong_20_Emphasis">/etc/nginx/nginx.conf</text:span> pour dé-commenter la ligne :</text:p>
      <table:table table:style-name="Table">
        <table:table-column table:style-name="odt_auto_style_table_column_7_1"/>
        <table:table-row>
          <table:table-cell office:value-type="string" table:style-name="tablecell">
            <text:p text:style-name="Preformatted_20_Text">...<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line-break/><text:s text:c="4"/><text:a xlink:type="simple" xlink:href="http://wiki.nginx.org/NginxHttpCoreModule#server_names_hash_bucket_size" text:style-name="Internet_20_link" text:visited-style-name="Visited_20_Internet_20_Link"><text:span text:style-name="highlight_kw3">server_names_hash_bucket_size</text:span></text:a> 64<text:span text:style-name="highlight_sy0">;</text:span><text:line-break/><text:s text:c="4"/>...<text:line-break/><text:span text:style-name="highlight_br0">}</text:span></text:p>
          </table:table-cell>
        </table:table-row>
      </table:table>
      <text:p text:style-name="Text_20_body">Une fois terminées les étapes ci-dessus, testez la syntaxe du fichier Nginx :</text:p>
      <text:p text:style-name="Command Line Interface"><text:span text:style-name="PluginODTAutoStyle_span_62">USER@MACHINE:~$ </text:span><text:span text:style-name="PluginODTAutoStyle_span_63">sudo nginx -t</text:span></text:p>
      <text:p text:style-name="Text_20_body">Puis redémarrez le serveur Nginx :</text:p>
      <text:p text:style-name="Command Line Interface"><text:span text:style-name="PluginODTAutoStyle_span_64">USER@MACHINE:~$ </text:span><text:span text:style-name="PluginODTAutoStyle_span_65">sudo systemctl restart nginx</text:span></text:p>
      <text:p text:style-name="Text_20_body">si vous allez à votre adresse IP sur votre navigateur, vous devriez voir «Succès! Le bloc de serveur example.com fonctionne !»</text:p>
      <text:h text:style-name="Heading_20_3" text:outline-level="3"><text:bookmark-start text:name="__RefHeading___securisation_avec_openssl_15"/><text:bookmark-start text:name="securisation_avec_openssl"/>Sécurisation avec OpenSSL<text:bookmark-end text:name="__RefHeading___securisation_avec_openssl_15"/><text:bookmark-end text:name="securisation_avec_openssl"/></text:h>
      <text:p text:style-name="Text_20_body"><text:span text:style-name="Strong_20_Emphasis"><text:a xlink:type="simple" xlink:href="https://doc.wikis.frapp.fr/doku.php?id=tutoriel:reseau:http:serveur:nginx:ssl:autosigne:start" text:style-name="Internet_20_link" text:visited-style-name="Visited_20_Internet_20_Link">SSL pour Nginx : mettre en place un certificat SSL auto-signé</text:a></text:span><text:span text:style-name="Strong_20_Emphasis"><text:a xlink:type="simple" xlink:href="https://doc.wikis.frapp.fr/doku.php?id=tutoriel:reseau:http:serveur:nginx:ssl:autosigne:raspi:start" text:style-name="Internet_20_link" text:visited-style-name="Visited_20_Internet_20_Link">SSL pour Nginx sur Raspberry Pi : mettre en place un certificat SSL auto-signé</text:a></text:span><text:span text:style-name="Strong_20_Emphasis"><text:a xlink:type="simple" xlink:href="https://doc.wikis.frapp.fr/doku.php?id=tutoriel:reseau:http:serveur:nginx:ssl:letsencrypt:start" text:style-name="Internet_20_link" text:visited-style-name="Visited_20_Internet_20_Link">SSL pour Nginx : mettre en place un certificat SSL Let's Encrypt avec Certbot</text:a></text:span></text:p>
      <text:h text:style-name="Heading_20_2" text:outline-level="2"><text:bookmark-start text:name="__RefHeading___utilisation_16"/><text:bookmark-start text:name="utilisation"/>Utilisation<text:bookmark-end text:name="__RefHeading___utilisation_16"/><text:bookmark-end text:name="utilisation"/></text:h>
      <text:h text:style-name="Heading_20_3" text:outline-level="3"><text:bookmark-start text:name="__RefHeading___commandes_de_gestion_de_nginx_17"/><text:bookmark-start text:name="commandes_de_gestion_de_nginx"/>Commandes de gestion de Nginx<text:bookmark-end text:name="__RefHeading___commandes_de_gestion_de_nginx_17"/><text:bookmark-end text:name="commandes_de_gestion_de_nginx"/></text:h>
      <text:p text:style-name="Text_20_body">Le serveur est en cours d'exécution.
</text:p>
      <text:p text:style-name="Text_20_body"><text:span text:style-name="Strong_20_Emphasis">Pour l'arrêter</text:span> : </text:p>
      <text:p text:style-name="Command Line Interface"><text:span text:style-name="PluginODTAutoStyle_span_66">USER@MACHINE:~$ </text:span><text:span text:style-name="PluginODTAutoStyle_span_67">sudo systemctl stop nginx</text:span></text:p>
      <text:p text:style-name="Text_20_body"><text:span text:style-name="Strong_20_Emphasis">Pour le démarrer</text:span> : </text:p>
      <text:p text:style-name="Command Line Interface"><text:span text:style-name="PluginODTAutoStyle_span_68">USER@MACHINE:~$ </text:span><text:span text:style-name="PluginODTAutoStyle_span_69">sudo systemctl start nginx</text:span></text:p>
      <text:p text:style-name="Text_20_body"><text:span text:style-name="Strong_20_Emphasis">Pour le redémarrer</text:span> : </text:p>
      <text:p text:style-name="Command Line Interface"><text:span text:style-name="PluginODTAutoStyle_span_70">USER@MACHINE:~$ </text:span><text:span text:style-name="PluginODTAutoStyle_span_71">sudo systemctl restart nginx</text:span></text:p>
      <text:p text:style-name="Text_20_body"><text:span text:style-name="Strong_20_Emphasis">Si vous avez apporté des modifications au serveur</text:span> : </text:p>
      <text:p text:style-name="Command Line Interface"><text:span text:style-name="PluginODTAutoStyle_span_72">USER@MACHINE:~$ </text:span><text:span text:style-name="PluginODTAutoStyle_span_73">sudo systemctl reload nginx</text:span></text:p>
      <text:p text:style-name="Text_20_body">ne coupera pas les connexions existantes et ne fera que mettre à jour les modifications<text:span text:style-name="Strong_20_Emphasis">Pour empêcher Nginx de démarrer avec le système</text:span> : </text:p>
      <text:p text:style-name="Command Line Interface"><text:span text:style-name="PluginODTAutoStyle_span_74">USER@MACHINE:~$ </text:span><text:span text:style-name="PluginODTAutoStyle_span_75">sudo systemctl disable nginx</text:span></text:p>
      <text:p text:style-name="Text_20_body"><text:span text:style-name="Strong_20_Emphasis">Pour démarrer Nginx  avec le système</text:span> : </text:p>
      <text:p text:style-name="Command Line Interface"><text:span text:style-name="PluginODTAutoStyle_span_76">USER@MACHINE:~$ </text:span><text:span text:style-name="PluginODTAutoStyle_span_77">sudo systemctl enable nginx</text:span></text:p>
      <text:p text:style-name="Text_20_body">Autre méthode : démarrer, arrêter et recharger la configuration
</text:p>
      <text:p text:style-name="Text_20_body"><text:span text:style-name="Strong_20_Emphasis">arrêt rapide</text:span> :</text:p>
      <text:p text:style-name="Command Line Interface"><text:span text:style-name="PluginODTAutoStyle_span_78">USER@MACHINE:~$ </text:span><text:span text:style-name="PluginODTAutoStyle_span_79">sudo nginx -s stop</text:span></text:p>
      <text:p text:style-name="Text_20_body"><text:span text:style-name="Strong_20_Emphasis">arrêt propre</text:span> (à exécuter sous l' utilisateur qui a démarré nginx), arrête nginx en attendant la fin des processus en cours :</text:p>
      <text:p text:style-name="Command Line Interface"><text:span text:style-name="PluginODTAutoStyle_span_80">USER@MACHINE:~$ </text:span><text:span text:style-name="PluginODTAutoStyle_span_81">sudo nginx -s quit</text:span></text:p>
      <text:p text:style-name="Text_20_body"><text:span text:style-name="Strong_20_Emphasis">recharger le fichier de configuration</text:span> :</text:p>
      <text:p text:style-name="Command Line Interface"><text:span text:style-name="PluginODTAutoStyle_span_82">USER@MACHINE:~$ </text:span><text:span text:style-name="PluginODTAutoStyle_span_83">sudo nginx -s reload</text:span></text:p>
      <text:p text:style-name="Text_20_body"><text:span text:style-name="Strong_20_Emphasis">rouvrir les fichiers journaux</text:span> :</text:p>
      <text:p text:style-name="Command Line Interface"><text:span text:style-name="PluginODTAutoStyle_span_84">USER@MACHINE:~$ </text:span><text:span text:style-name="PluginODTAutoStyle_span_85">sudo nginx -s reopen</text:span></text:p>
      <text:p text:style-name="Text_20_body">On peut aussi tuer les processus nginx avec l'utilitaire kill.</text:p>
      <text:p text:style-name="Text_20_body">Pour obtenir la liste de tous les processus nginx en cours d'exécution, vous pouvez lancer :</text:p>
      <text:p text:style-name="Command Line Interface"><text:span text:style-name="PluginODTAutoStyle_span_86">USER@MACHINE:~$ </text:span><text:span text:style-name="PluginODTAutoStyle_span_87">sudo ps -ax | grep nginx</text:span></text:p>
      <text:h text:style-name="Heading_20_2" text:outline-level="2"><text:bookmark-start text:name="__RefHeading___desinstallation_18"/><text:bookmark-start text:name="desinstallation"/>Désinstallation<text:bookmark-end text:name="__RefHeading___desinstallation_18"/><text:bookmark-end text:name="desinstallation"/></text:h>
      <text:p text:style-name="Text_20_body">Comme d'habitude, </text:p>
      <text:p text:style-name="Command Line Interface"><text:span text:style-name="PluginODTAutoStyle_span_88">USER@MACHINE:~$ </text:span><text:span text:style-name="PluginODTAutoStyle_span_89">sudo apt remove nginx</text:span></text:p>
      <text:h text:style-name="Heading_20_2" text:outline-level="2"><text:bookmark-start text:name="__RefHeading___problemes_connus_19"/><text:bookmark-start text:name="problemes_connus"/>Problèmes connus<text:bookmark-end text:name="__RefHeading___problemes_connus_19"/><text:bookmark-end text:name="problemes_connus"/></text:h>
      <text:p text:style-name="Command Line Interface"><text:span text:style-name="PluginODTAutoStyle_span_90">USER@MACHINE:~$ </text:span><text:span text:style-name="PluginODTAutoStyle_span_91">sudo nginx</text:span><text:line-break/><text:span text:style-name="PluginODTAutoStyle_span_92"/><text:line-break/><text:span text:style-name="PluginODTAutoStyle_span_93">Starting nginx: the configuration file /etc/nginx/nginx.conf syntax is ok</text:span><text:line-break/><text:span text:style-name="PluginODTAutoStyle_span_94">configuration file /etc/nginx/nginx.conf test is successful</text:span><text:line-break/><text:span text:style-name="PluginODTAutoStyle_span_95">[emerg]: bind() to 0.0.0.0:80 failed (98: Address already in use)</text:span></text:p>
      <text:p text:style-name="Text_20_body"> C'est logique car Apache utilise le port 80.</text:p>
      <text:p text:style-name="Text_20_body">Il faut changer le port de fonctionnement de Nginx, par exemple en 8080 :
</text:p>
      <text:p text:style-name="Text_20_body">Éditez avec les droits d'administration le fichier <text:span text:style-name="Strong_20_Emphasis">/etc/nginx/sites-enabled/default</text:span> <text:span text:style-name="Footnote_20_Anchor"><text:note-ref text:note-class="footnote" text:reference-format="text" text:ref-name="ftn0">1)</text:note-ref></text:span> pour définir le port souhaité (ici, 8080) :</text:p>
      <text:p text:style-name="Preformatted_20_Text">server {<text:line-break/><text:s text:c="4"/>listen 8080;<text:line-break/>}</text:p>
      <text:p text:style-name="Text_20_body">Démarrez le serveur : </text:p>
      <text:p text:style-name="Command Line Interface"><text:span text:style-name="PluginODTAutoStyle_span_96">USER@MACHINE:~$ </text:span><text:span text:style-name="PluginODTAutoStyle_span_97">sudo systemctl start nginx</text:span></text:p>
      <text:p text:style-name="Text_20_body">Vous pouvez maintenant accéder à votre site sur le port 8080 (<text:a xlink:type="simple" xlink:href="http://monsite.tld:8080" text:style-name="Internet_20_link" text:visited-style-name="Visited_20_Internet_20_Link">http://monsite.tld:8080</text:a>).</text:p>
      <text:h text:style-name="Heading_20_2" text:outline-level="2"><text:bookmark-start text:name="__RefHeading___voir_aussi_20"/><text:bookmark-start text:name="voir_aussi"/>Voir aussi<text:bookmark-end text:name="__RefHeading___voir_aussi_20"/><text:bookmark-end text:name="voir_aussi"/></text:h>
      <text:p text:style-name="Text_20_body"><text:span text:style-name="Strong_20_Emphasis">(en)</text:span> <text:a xlink:type="simple" xlink:href="https://nginx.org/en/docs/beginners_guide.html" text:style-name="Internet_20_link" text:visited-style-name="Visited_20_Internet_20_Link">https://nginx.org/en/docs/beginners_guide.html</text:a><text:span text:style-name="Strong_20_Emphasis">(en)</text:span> documentation :<text:a xlink:type="simple" xlink:href="https://docs.nginx.com/nginx/admin-guide/" text:style-name="Internet_20_link" text:visited-style-name="Visited_20_Internet_20_Link">https://docs.nginx.com/nginx/admin-guide/</text:a><text:span text:style-name="Strong_20_Emphasis">(fr)</text:span> <text:a xlink:type="simple" xlink:href="https://web.developpez.com/tutoriels/creer-serveur-web-nginx-php-mariadb/" text:style-name="Internet_20_link" text:visited-style-name="Visited_20_Internet_20_Link">Créer un serveur Web Nginx + PHP7 + Maria DB (Mysql) + PhpMyAdmin sous Debian 9 Stretch</text:a><text:span text:style-name="Strong_20_Emphasis">(fr)</text:span> <text:a xlink:type="simple" xlink:href="https://prograide.com/pregunta/32900/comment-demarrer-nginx-via-un-autre-port-autre-que-80" text:style-name="Internet_20_link" text:visited-style-name="Visited_20_Internet_20_Link">https://prograide.com/pregunta/32900/comment-demarrer-nginx-via-un-autre-port-autre-que-80</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paragraph">
</style:style>
    <style:style style:family="paragraph">
</style:style>
    <style:style style:family="paragraph">
</style:style>
    <style:style style:family="text">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name="PluginODTAutoStyle_Frame_4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6:26</meta:creation-date>
    <dc:creator>Generated</dc:creator>
    <dc:date>2026-09-15T13::56:26</dc:date>
    <dc:language>en-US</dc:language>
    <meta:editing-cycles>1</meta:editing-cycles>
    <meta:editing-duration>PT0S</meta:editing-duration>
    <dc:title>logiciel:reseau:http:serveur:nginx:start</dc:title>
  </office:meta>
</office:document-meta>
</file>