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7c28fd9244ef85bb5eef7d15e47a02a0.jpg"/>
  <manifest:file-entry manifest:media-type="image/jpeg" manifest:full-path="Pictures/1bbf33db202d6f81674af5e7c8cb2ac7.jpg"/>
  <manifest:file-entry manifest:media-type="image/jpeg" manifest:full-path="Pictures/cf97dfecd7707a886899e09d3b51c98d.jpg"/>
  <manifest:file-entry manifest:media-type="image/jpeg" manifest:full-path="Pictures/a223bcd6665b04868aca13418d00e701.jpg"/>
  <manifest:file-entry manifest:media-type="image/jpeg" manifest:full-path="Pictures/4d2913981ef110c53aa70f3ab6d5e385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gestion:crm:dolibarr:start"/><text:bookmark-start text:name="__RefHeading___dolibarrgestion_d_une_entreprise_1"/><text:bookmark-start text:name="dolibarrgestion_d_une_entreprise"/>Dolibarr : Gestion d'une entreprise<text:bookmark-end text:name="__RefHeading___dolibarrgestion_d_une_entreprise_1"/><text:bookmark-end text:name="dolibarrgestion_d_une_entreprise"/></text:h>
      <text:p text:style-name="Text_20_body"><text:span text:style-name="Strong_20_Emphasis">Dolibarr</text:span> est à la fois :</text:p>
      <text:p text:style-name="Text_20_body">un <text:span text:style-name="Strong_20_Emphasis">ERP</text:span> (ensemble d'applications pour gérer une entreprise)et un <text:span text:style-name="Strong_20_Emphasis">PGI</text:span> (progiciel de gestion intégrée avec gestion de la relation client, en anglais <text:span text:style-name="Strong_20_Emphasis">CRM</text:span>)Ce logiciel fonctionne grâce à des modules :</text:p>
      <text:p text:style-name="Text_20_body">module tiers,module Produitsmodule Stockmodule Commandemodule Comptabilité,etc.C'est une application web en PHP accessible depuis n'importe quel point du globe. Disponible pour toutes les plate-formes, (Windows, Linux etc.), il ne requiert aucun module PHP spécifique.</text:p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Pour la suite de l'exposé, nous supposerons :
</text:p><text:p text:style-name="Text_20_body">que nous l'avons nommé <text:span text:style-name="Strong_20_Emphasis">dolibarr</text:span>que sa racine sur le serveur est <text:span text:style-name="Strong_20_Emphasis">/var/www/html/dolibarr/htdocs</text:span>et qu'il est accessible à l'adresse <text:span text:style-name="Strong_20_Emphasis">[[http://dolibarr.monsite.tld]]</text:span>.</text:p></table:table-cell></table:table-row></table:table></draw:text-box></draw:frame>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<text:span text:style-name="Strong_20_Emphasis">un serveur HTTP</text:span> (local ou chez un hébergeur)<text:span text:style-name="Strong_20_Emphasis">accessible par FTP</text:span>avec <text:span text:style-name="Strong_20_Emphasis">PHP</text:span> :<text:span text:style-name="Strong_20_Emphasis">support des sessions actif</text:span> (c'est le cas par défaut en PHP)La configuration PHP doit autoriser une taille de mémoire par session d'au moins 128 (paramètre memory_limit).et <text:span text:style-name="Strong_20_Emphasis">une base SQL</text:span> disponible sur ce serveur :<text:span text:style-name="Strong_20_Emphasis">MySQL, MariaDb ou PostgresSql</text:span><text:span text:style-name="Strong_20_Emphasis">Volume requis</text:span> : 1Mo par tranche de 100 clients/fournisseurs enregistrés en base<text:span text:style-name="Strong_20_Emphasis">Interclassement pour la connexion au serveur</text:span> : utf8_general_ci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Téléchargement</text:span> :<text:span text:style-name="Strong_20_Emphasis">Téléchargez la dernière version de Dolibarr</text:span> sur <text:a xlink:type="simple" xlink:href="https://sourceforge.net/projects/dolibarr/files/latest/download" text:style-name="Internet_20_link" text:visited-style-name="Visited_20_Internet_20_Link">https://sourceforge.net/projects/dolibarr/files/latest/download</text:a><text:span text:style-name="Strong_20_Emphasis">Décompressez l'archive .zip téléchargée</text:span><text:span text:style-name="Strong_20_Emphasis"><text:a xlink:type="simple" xlink:href="https://doc.wikis.frapp.fr/doku.php?id=tutoriel:reseau:crm:dolibarr:install:local:start" text:style-name="Internet_20_link" text:visited-style-name="Visited_20_Internet_20_Link">Installer Dolibarr sur un serveur local</text:a></text:span><text:span text:style-name="Strong_20_Emphasis"><text:a xlink:type="simple" xlink:href="https://doc.wikis.frapp.fr/doku.php?id=tutoriel:reseau:crm:dolibarr:install:ovh:start" text:style-name="Internet_20_link" text:visited-style-name="Visited_20_Internet_20_Link">Installer Dolibarr sur un serveur mutualisé OVH</text:a></text:span><text:span text:style-name="Strong_20_Emphasis"><text:a xlink:type="simple" xlink:href="https://doc.wikis.frapp.fr/doku.php?id=tutoriel:reseau:crm:dolibarr:reinstall:ovh:start" text:style-name="Internet_20_link" text:visited-style-name="Visited_20_Internet_20_Link">Réinstaller Dolibarr sur un serveur mutualisé OVH</text:a></text:span><text:span text:style-name="Strong_20_Emphasis"><text:a xlink:type="simple" xlink:href="https://doc.wikis.frapp.fr/doku.php?id=tutoriel:reseau:crm:dolibarr:install:amen:start" text:style-name="Internet_20_link" text:visited-style-name="Visited_20_Internet_20_Link">Dolibarr - installation gratuite chez Amen.fr (hébergement offert)</text:a></text:span><text:span text:style-name="Strong_20_Emphasis"><text:a xlink:type="simple" xlink:href="https://doc.wikis.frapp.fr/doku.php?id=tutoriel:reseau:crm:dolibarr:install:infomaniak:start" text:style-name="Internet_20_link" text:visited-style-name="Visited_20_Internet_20_Link">Dolibarr chez Infomaniak</text:a></text:span><text:span text:style-name="Strong_20_Emphasis"><text:a xlink:type="simple" xlink:href="https://doc.wikis.frapp.fr/doku.php?id=tutoriel:reseau:crm:dolibarr:migrer:cloud:start" text:style-name="Internet_20_link" text:visited-style-name="Visited_20_Internet_20_Link">Migrer Dolibarr vers une offre Cloud (DoliCloud, NovaFirstCloud, iNodbox Cloud, etc.)</text:a></text:span><text:span text:style-name="Strong_20_Emphasis"><text:a xlink:type="simple" xlink:href="https://doc.wikis.frapp.fr/doku.php?id=tutoriel:reseau:crm:dolibarr:migrer:ovh:start" text:style-name="Internet_20_link" text:visited-style-name="Visited_20_Internet_20_Link">Migrer Dolibarr sur un serveur OVH mutualisé</text:a></text:span></text:p>
      <text:p text:style-name="Text_20_body"><text:span text:style-name="Strong_20_Emphasis"><text:a xlink:type="simple" xlink:href="https://doc.wikis.frapp.fr/doku.php?id=tutoriel:reseau:crm:dolibarr:deplacer:start" text:style-name="Internet_20_link" text:visited-style-name="Visited_20_Internet_20_Link">Migrer Dolibarr sur un autre serveur</text:a></text:span><text:span text:style-name="Strong_20_Emphasis"><text:a xlink:type="simple" xlink:href="https://doc.wikis.frapp.fr/doku.php?id=tutoriel:reseau:crm:dolibarr:maj:start" text:style-name="Internet_20_link" text:visited-style-name="Visited_20_Internet_20_Link">Mettre à jour Dolibarr vers une nouvelle version</text:a>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3" text:outline-level="3"><text:bookmark-start text:name="__RefHeading___premiere_configuration_5"/><text:bookmark-start text:name="premiere_configuration"/>Première configuration<text:bookmark-end text:name="__RefHeading___premiere_configuration_5"/><text:bookmark-end text:name="premiere_configuration"/></text:h>
      <text:p text:style-name="Text_20_body">Renseignez les <text:span text:style-name="Strong_20_Emphasis">identifiants</text:span> de connexion puis <text:span text:style-name="Plugin_Keyboard___keyboard">Connexion</text:span> :<draw:frame draw:style-name="mediacenter" draw:name="0" text:anchor-type="paragraph" draw:z-index="0" svg:width="10.583333333333cm" svg:height="4.3882113821138cm"><draw:image xlink:href="Pictures/7c28fd9244ef85bb5eef7d15e47a02a0.jpg" xlink:type="simple" xlink:show="embed" xlink:actuate="onLoad"/></draw:frame>La <text:span text:style-name="Strong_20_Emphasis">page d'accueil</text:span> s'ouvre :<draw:frame draw:style-name="mediacenter" draw:name="1" text:anchor-type="paragraph" draw:z-index="1" svg:width="10.583333333333cm" svg:height="8.9958333333333cm"><draw:image xlink:href="Pictures/1bbf33db202d6f81674af5e7c8cb2ac7.jpg" xlink:type="simple" xlink:show="embed" xlink:actuate="onLoad"/></draw:frame>Comme signalé, il faut renseigner les données de la <text:span text:style-name="Strong_20_Emphasis">Société/institution</text:span>(1) et activer et configurer les <text:span text:style-name="Strong_20_Emphasis">Modules</text:span>.Cliquez sur <text:span text:style-name="Strong_20_Emphasis">Configuration → Société/Institution</text:span> (colonne de gauche). En bas de la page, cliquez sur le bouton <text:span text:style-name="Plugin_Keyboard___keyboard">Modifier</text:span>Renseignez dans le paragraphe <text:span text:style-name="Strong_20_Emphasis">Informations sur la société/institution</text:span> :<text:span text:style-name="Strong_20_Emphasis">Nom/Enseigne/Raison sociale</text:span><text:span text:style-name="Strong_20_Emphasis">Pays</text:span>le reste si vous voulezCliquez sur <text:span text:style-name="Plugin_Keyboard___keyboard">Enregistrer</text:span> en bas de la page → la fiche d'informations sur la société s'affiche.</text:p>
      <text:h text:style-name="Heading_20_3" text:outline-level="3"><text:bookmark-start text:name="__RefHeading___modules_6"/><text:bookmark-start text:name="modules"/>Modules<text:bookmark-end text:name="__RefHeading___modules_6"/><text:bookmark-end text:name="modules"/></text:h>
      <text:p text:style-name="Text_20_body">Pour activer un module, mettre le curseur qui se trouve à droite de sa ligne sur ON :
<draw:frame draw:style-name="mediacenter" draw:name="2" text:anchor-type="paragraph" draw:z-index="2" svg:width="2.5929166666667cm" style:rel-width="100%" svg:height="1.7197916666667cm" style:rel-height="scale"><draw:image xlink:href="Pictures/cf97dfecd7707a886899e09d3b51c98d.jpg" xlink:type="simple" xlink:show="embed" xlink:actuate="onLoad"/></draw:frame>
À chaque activation, un bouton s'ajoute en haut.</text:p>
      <text:p text:style-name="Text_20_body">Cliquez sur <text:span text:style-name="Strong_20_Emphasis">Configuration → Modules</text:span> (colonne de gauche)</text:p>
      <text:p text:style-name="Text_20_body">Bouton <text:span text:style-name="Plugin_Keyboard___keyboard">Tiers</text:span> (en haut) : <text:span text:style-name="Strong_20_Emphasis"><text:a xlink:type="simple" xlink:href="https://doc.wikis.frapp.fr/doku.php?id=logiciel:gestion:crm:dolibarr:modules:tiers:start" text:style-name="Internet_20_link" text:visited-style-name="Visited_20_Internet_20_Link">Dolibarr - module Tiers</text:a></text:span>, un module de base pour gérer les clients, les fournisseurs, les prospects. C'est un module <text:span text:style-name="underline">indispensable</text:span> pour travailler.Bouton <text:span text:style-name="Plugin_Keyboard___keyboard">Produits | Services</text:span> :<text:span text:style-name="Strong_20_Emphasis"><text:a xlink:type="simple" xlink:href="https://doc.wikis.frapp.fr/doku.php?id=logiciel:gestion:crm:dolibarr:modules:produits:start" text:style-name="Internet_20_link" text:visited-style-name="Visited_20_Internet_20_Link">Dolibarr - module Produits</text:a></text:span> : gérer un catalogue de produits<text:span text:style-name="Strong_20_Emphasis"><text:a xlink:type="simple" xlink:href="https://doc.wikis.frapp.fr/doku.php?id=logiciel:gestion:crm:dolibarr:modules:stocks:start" text:style-name="Internet_20_link" text:visited-style-name="Visited_20_Internet_20_Link">Dolibarr - module Stocks</text:a></text:span> : suivre l'état des stocks de chaque produitBouton <text:span text:style-name="Plugin_Keyboard___keyboard">Commerce</text:span> (en haut) :<text:span text:style-name="Strong_20_Emphasis"><text:a xlink:type="simple" xlink:href="https://doc.wikis.frapp.fr/doku.php?id=logiciel:gestion:crm:dolibarr:modules:fournisseurs:start" text:style-name="Internet_20_link" text:visited-style-name="Visited_20_Internet_20_Link">Dolibarr - module Fournisseurs</text:a></text:span> : gestion des fournisseurs<text:span text:style-name="Strong_20_Emphasis"><text:a xlink:type="simple" xlink:href="https://doc.wikis.frapp.fr/doku.php?id=logiciel:gestion:crm:dolibarr:modules:devis:start" text:style-name="Internet_20_link" text:visited-style-name="Visited_20_Internet_20_Link">Dolibarr - module Proposition commerciale (Devis)</text:a></text:span> : devisBouton <text:span text:style-name="Plugin_Keyboard___keyboard">Facturation | Paiement</text:span> (en haut) : <text:span text:style-name="Strong_20_Emphasis"><text:a xlink:type="simple" xlink:href="https://doc.wikis.frapp.fr/doku.php?id=logiciel:gestion:crm:dolibarr:modules:factures:start" text:style-name="Internet_20_link" text:visited-style-name="Visited_20_Internet_20_Link">Dolibarr - module Factures et avoirs</text:a></text:span> : factures et avoirsBouton <text:span text:style-name="Plugin_Keyboard___keyboard">Banques | Caisses</text:span> (en haut) : <text:span text:style-name="Strong_20_Emphasis"><text:a xlink:type="simple" xlink:href="https://doc.wikis.frapp.fr/doku.php?id=logiciel:gestion:crm:dolibarr:modules:banques:start" text:style-name="Internet_20_link" text:visited-style-name="Visited_20_Internet_20_Link">Dolibarr - module Banques et Caisses</text:a></text:span> : suivre les comptes bancaires et les comptes de caisseBouton <text:span text:style-name="Plugin_Keyboard___keyboard">Comptabilité</text:span> (en haut) : <text:span text:style-name="Strong_20_Emphasis"><text:a xlink:type="simple" xlink:href="https://doc.wikis.frapp.fr/doku.php?id=logiciel:gestion:crm:dolibarr:modules:comptabilite:start" text:style-name="Internet_20_link" text:visited-style-name="Visited_20_Internet_20_Link">Dolibarr - module Comptabilité</text:a></text:span> : fonctions simplifiées de comptabilitéBouton <text:span text:style-name="Plugin_Keyboard___keyboard">Outils</text:span> (en haut) :<text:span text:style-name="Strong_20_Emphasis"><text:a xlink:type="simple" xlink:href="https://doc.wikis.frapp.fr/doku.php?id=logiciel:gestion:crm:dolibarr:modules:imports:start" text:style-name="Internet_20_link" text:visited-style-name="Visited_20_Internet_20_Link">Dolibarr - module Imports</text:a></text:span><text:span text:style-name="Strong_20_Emphasis"><text:a xlink:type="simple" xlink:href="https://doc.wikis.frapp.fr/doku.php?id=logiciel:gestion:crm:dolibarr:modules:exports:start" text:style-name="Internet_20_link" text:visited-style-name="Visited_20_Internet_20_Link">Dolibarr - module Exports</text:a></text:span>Interfaces avec des systèmes externes :<text:span text:style-name="Strong_20_Emphasis"><text:a xlink:type="simple" xlink:href="https://doc.wikis.frapp.fr/doku.php?id=logiciel:gestion:crm:dolibarr:modules:paypal:start" text:style-name="Internet_20_link" text:visited-style-name="Visited_20_Internet_20_Link">Dolibarr - module PayPal</text:a></text:span> : offre aux clients une page de paiement en ligne par <text:span text:style-name="Strong_20_Emphasis">PayPal</text:span>, pour faire des paiements de montant libre ou pour une facture.<text:span text:style-name="Strong_20_Emphasis"><text:a xlink:type="simple" xlink:href="https://doc.wikis.frapp.fr/doku.php?id=logiciel:gestion:crm:dolibarr:modules:stripe:start" text:style-name="Internet_20_link" text:visited-style-name="Visited_20_Internet_20_Link">Dolibarr - module Stripe</text:a></text:span> : offre des pages pour autoriser les paiements par carte sur <text:span text:style-name="Strong_20_Emphasis">Stripe</text:span> par les clients. Elles peuvent êtres utilisées pour un paiement libre ou un paiement sur un objet particulier de Dolibarr (facture, commande, … )</text:p>
      <text:h text:style-name="Heading_20_3" text:outline-level="3"><text:bookmark-start text:name="__RefHeading___utilisateurs_7"/><text:bookmark-start text:name="utilisateurs"/>Utilisateurs<text:bookmark-end text:name="__RefHeading___utilisateurs_7"/><text:bookmark-end text:name="utilisateurs"/></text:h>
      <text:p text:style-name="Text_20_body"><draw:frame draw:style-name="mediacenter" draw:name="3" text:anchor-type="paragraph" draw:z-index="3" svg:width="4.3391666666667cm" style:rel-width="100%" svg:height="4.3920833333333cm" style:rel-height="scale"><draw:image xlink:href="Pictures/a223bcd6665b04868aca13418d00e701.jpg" xlink:type="simple" xlink:show="embed" xlink:actuate="onLoad"/></draw:frame></text:p>
      <text:p text:style-name="Text_20_body">Dans la page d'accueil , cliquez sur <text:span text:style-name="Strong_20_Emphasis">utilisateurs et groupes/Nouvel utilisateur</text:span> (à gauche, en bas du menu).<text:span text:style-name="Strong_20_Emphasis">Pour ce nouvel utilisateur, renseignez</text:span> :son <text:span text:style-name="Strong_20_Emphasis">nom</text:span>  (utilisateur)son <text:span text:style-name="Strong_20_Emphasis">login</text:span> (utilisateur)un <text:span text:style-name="Strong_20_Emphasis">mot de passe</text:span> (1234)<text:span text:style-name="Strong_20_Emphasis">administrateur</text:span> : laissez-le à <text:span text:style-name="Strong_20_Emphasis">non</text:span> (simple utilisateur)<text:span text:style-name="Strong_20_Emphasis">Cliquez sur le bouton <text:span text:style-name="Plugin_Keyboard___keyboard">Créer l'utilisateur</text:span></text:span> → vous voyez sa fiche.Définissez les <text:span text:style-name="Strong_20_Emphasis">permissions de cet utilisateur</text:span> :cliquez sur l'onglet <text:span text:style-name="Strong_20_Emphasis">Permissions utilisateur</text:span>Dans la liste, la coche verte dit qu'on a le droit d'utiliser la fonctionnalité. Pour l'ajouter, on clique sur <text:span text:style-name="Plugin_Keyboard___keyboard">+</text:span> ; pour l'enlever, on clique sur <text:span text:style-name="Plugin_Keyboard___keyboard">-</text:span></text:p>
      <text:p text:style-name="Text_20_body"><draw:frame draw:style-name="PluginODTAutoStyle_Frame_5_text_frame" draw:name="Frame2" text:anchor-type="paragraph" svg:width="289.134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<text:span text:style-name="Strong_20_Emphasis"><text:span text:style-name="underline">Exemples</text:span></text:span>
</text:p><text:p text:style-name="Text_20_body">Supposons, par exemple, que cet utilisateur n'aura le droit que de voir la liste des tiers. Enlevez tous les autres (<text:span text:style-name="Plugin_Keyboard___keyboard">-</text:span>).Déconnectez-vous (en haut à droite) <draw:frame draw:style-name="mediacenter" draw:name="4" text:anchor-type="paragraph" draw:z-index="4" svg:width="2.1695833333333cm" style:rel-width="100%" svg:height="1.42875cm" style:rel-height="scale"><draw:image xlink:href="Pictures/4d2913981ef110c53aa70f3ab6d5e385.jpg" xlink:type="simple" xlink:show="embed" xlink:actuate="onLoad"/></draw:frame>Reconnectez-vous sous le nouvel utilisateur avec son mot de passe.Vous ne pouvez plus accéder au menu produit (bouton grisé) et, dans le menu tiers, il n'y a qu'une fonctionnalité : Liste.On peut aussi <text:span text:style-name="Strong_20_Emphasis">affecter un interface à un utilisateur</text:span> :<text:span text:style-name="Strong_20_Emphasis">Reconnectez-vous en administrateur</text:span>.Cliquez à gauche sur <text:span text:style-name="Strong_20_Emphasis">utilisateurs et groupes</text:span>, choisissez (à droite) l'utilisateur.Cliquez sur l'onglet <text:span text:style-name="Strong_20_Emphasis">interface utilisateur</text:span> puis sur le bouton <text:span text:style-name="Plugin_Keyboard___keyboard">Modifier</text:span> (en bas).Cochez <text:span text:style-name="Strong_20_Emphasis">utiliser valeur personnalisée</text:span> et <text:span text:style-name="Strong_20_Emphasis">choisissez une interface</text:span>, par exemple la première. Cliquez sur le bouton <text:span text:style-name="Plugin_Keyboard___keyboard">Enregistrer</text:span>.Reconnectez-vous sur le compte utilisateur pour voir la différence. Puis revenez en administrateur.</text:p></table:table-cell></table:table-row></table:table></draw:text-box></draw:frame></text:p>
      <text:p text:style-name="Text_20_body"><text:span text:style-name="Strong_20_Emphasis">Vidéos</text:span></text:p>
      <text:p text:style-name="Text_20_body">Comptabilité Dolibarr :Configuration de la société / Organisation [1] (France / 2021) :<text:line-break/>Choix des modules [2] (France / 2021) :<text:line-break/>Configuration du module Tiers [3] (France / 2021) :<text:line-break/>Configuration du module Fournisseurs [4] (France / 2021) :<text:line-break/>Configuration du module Factures et avoirs Clients [5] (France / 2021) :<text:line-break/>Configuration du module Comptabilité Partie double [6] (France / 2021) :<text:line-break/>Configuration du module Taxes et dépenses spéciales [7] (France / 2021) :<text:line-break/>Configuration du module Banques et Caisses [8] (France / 2021) :<text:line-break/>Configuration du module Produits et Services [9] (France / 2021) :<text:line-break/>Création Utilisateur et Mise à jour Administrateur [10] (France / 2021) :<text:line-break/>Création des comptes bancaires [11] (France / 2021) :<text:line-break/>Sauvegarde Restauration Migration [12] (France / 2021) :<text:line-break/>Mise à jour manuelle [13] (France / 2021) :<text:line-break/></text:p>
      <text:h text:style-name="Heading_20_2" text:outline-level="2"><text:bookmark-start text:name="__RefHeading___utilisation_8"/><text:bookmark-start text:name="utilisation"/>Utilisation<text:bookmark-end text:name="__RefHeading___utilisation_8"/><text:bookmark-end text:name="utilisation"/></text:h>
      <text:p text:style-name="Text_20_body"><text:span text:style-name="Strong_20_Emphasis"><text:a xlink:type="simple" xlink:href="https://doc.wikis.frapp.fr/doku.php?id=tutoriel:reseau:crm:dolibarr:sauvegarde:start" text:style-name="Internet_20_link" text:visited-style-name="Visited_20_Internet_20_Link">Dolibarr - Sauvegarde</text:a></text:span><text:span text:style-name="Strong_20_Emphasis"><text:a xlink:type="simple" xlink:href="https://doc.wikis.frapp.fr/doku.php?id=tutoriel:erp-crm:dolibarr:restauration:start" text:style-name="Internet_20_link" text:visited-style-name="Visited_20_Internet_20_Link">Dolibarr - restauration</text:a></text:span></text:p>
      <text:p text:style-name="Text_20_body">Vidéos extraites de la page <text:a xlink:type="simple" xlink:href="https://www.youtube.com/watch?v=QBqvfu4B9Y8&amp;list=PLh50bJ4lXC1qKfRNiPsJqcg42k8V29poW" text:style-name="Internet_20_link" text:visited-style-name="Visited_20_Internet_20_Link">https://www.youtube.com/watch?v=QBqvfu4B9Y8&amp;list=PLh50bJ4lXC1qKfRNiPsJqcg42k8V29poW</text:a></text:p>
      <text:p text:style-name="Text_20_body">Facture Client FR Acompte [14] (France / 2021) :<text:line-break/>Facture Client FR Définitive [15] (France / 2021) :<text:line-break/>Facture Client Européen [16] (France / 2021) :<text:line-break/></text:p>
      <text:h text:style-name="Heading_20_2" text:outline-level="2"><text:bookmark-start text:name="__RefHeading___desinstallation_9"/><text:bookmark-start text:name="desinstallation"/>Désinstallation<text:bookmark-end text:name="__RefHeading___desinstallation_9"/><text:bookmark-end text:name="desinstallation"/></text:h>
      <text:h text:style-name="Heading_20_2" text:outline-level="2"><text:bookmark-start text:name="__RefHeading___problemes_connus_10"/><text:bookmark-start text:name="problemes_connus"/>Problèmes connus<text:bookmark-end text:name="__RefHeading___problemes_connus_10"/><text:bookmark-end text:name="problemes_connus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www.dolibarr.org/" text:style-name="Internet_20_link" text:visited-style-name="Visited_20_Internet_20_Link">https://www.dolibarr.org/</text:a> : site officiel<text:span text:style-name="Strong_20_Emphasis">(fr)</text:span> <text:a xlink:type="simple" xlink:href="https://wiki.dolibarr.org/index.php/Accueil" text:style-name="Internet_20_link" text:visited-style-name="Visited_20_Internet_20_Link">https://wiki.dolibarr.org/index.php/Accueil</text:a> : Documentation officielle<text:span text:style-name="Strong_20_Emphasis">(fr)</text:span> <text:a xlink:type="simple" xlink:href="https://wiki.dolibarr.org/index.php/Documentation_utilisateur" text:style-name="Internet_20_link" text:visited-style-name="Visited_20_Internet_20_Link">https://wiki.dolibarr.org/index.php/Documentation_utilisateur</text:a><text:span text:style-name="Strong_20_Emphasis">(fr)</text:span> <text:a xlink:type="simple" xlink:href="https://www.youtube.com/playlist?list=PL8z093C9OYl1Ew05YkFUPf9SfzJFQuyaN" text:style-name="Internet_20_link" text:visited-style-name="Visited_20_Internet_20_Link">https://www.youtube.com/playlist?list=PL8z093C9OYl1Ew05YkFUPf9SfzJFQuyaN</text:a> : chaîne youtube</text:p>
      <text:p text:style-name="Horizontal_20_Line"/>
      <text:p text:style-name="Text_20_body"><text:span text:style-name="Emphasis">Basé sur « <text:a xlink:type="simple" xlink:href="https://wiki.dolibarr.org/index.php/Documentation_utilisateur" text:style-name="Internet_20_link" text:visited-style-name="Visited_20_Internet_20_Link">Documentation utilisateur</text:a> » par Dolibar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7:08</meta:creation-date>
    <dc:creator>Generated</dc:creator>
    <dc:date>2026-09-15T12::37:08</dc:date>
    <dc:language>en-US</dc:language>
    <meta:editing-cycles>1</meta:editing-cycles>
    <meta:editing-duration>PT0S</meta:editing-duration>
    <dc:title>logiciel:gestion:crm:dolibarr:start</dc:title>
  </office:meta>
</office:document-meta>
</file>