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15822d8eba0a279c7272deb40945f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produits:start"/><text:bookmark-start text:name="__RefHeading___dolibarr_-_module_produits_1"/><text:bookmark-start text:name="dolibarr_-_module_produits"/>Dolibarr - module Produits<text:bookmark-end text:name="__RefHeading___dolibarr_-_module_produits_1"/><text:bookmark-end text:name="dolibarr_-_module_produits"/></text:h>
      <text:p text:style-name="Text_20_body">Ce module permet de gérer un catalogue de produi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À gauche, cliquez sur <text:span text:style-name="Strong_20_Emphasis">Nouveau produit</text:span>Renseignez :<text:span text:style-name="Strong_20_Emphasis">Réf.</text:span><text:span text:style-name="Strong_20_Emphasis">Libellé</text:span><text:span text:style-name="Strong_20_Emphasis">État (Vente)</text:span><text:span text:style-name="Strong_20_Emphasis">État (Achat)</text:span><text:span text:style-name="Strong_20_Emphasis">Prix de vente</text:span><text:span text:style-name="Strong_20_Emphasis">Prix de vente min.</text:span><text:span text:style-name="Strong_20_Emphasis">Taux TVA</text:span>Cliquez sur le bouton <text:span text:style-name="Plugin_Keyboard___keyboard">Créer</text:span> (en bas de la page) → la fiche du produit créé s'affiche.On peut modifier, cloner, supprimer, changer ou ajouter un prix clients, un prix fournisseurs, etc. en cliquant par exemple  :sur l'onglet <text:span text:style-name="Strong_20_Emphasis">Prix de vente</text:span>sur l'onglet <text:span text:style-name="Strong_20_Emphasis">Prix d'achat</text:span> puis sur le bouton <text:span text:style-name="Plugin_Keyboard___keyboard">Ajouter prix fournisseur</text:span> et renseignez par exemple :<text:span text:style-name="Strong_20_Emphasis">fournisseur</text:span><text:span text:style-name="Strong_20_Emphasis">ref produit</text:span><text:span text:style-name="Strong_20_Emphasis">prix quantité minimum (sans remise)</text:span><draw:frame draw:style-name="mediacenter" draw:name="0" text:anchor-type="paragraph" draw:z-index="0" svg:width="10.583333333333cm" svg:height="7.865990990991cm"><draw:image xlink:href="Pictures/0715822d8eba0a279c7272deb40945f8.jpeg" xlink:type="simple" xlink:show="embed" xlink:actuate="onLoad"/></draw:frame>Autres onglets : photos, statistiques, consommation, fichiers joints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Documentation 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1:02</meta:creation-date>
    <dc:creator>Generated</dc:creator>
    <dc:date>2026-09-15T13::21:02</dc:date>
    <dc:language>en-US</dc:language>
    <meta:editing-cycles>1</meta:editing-cycles>
    <meta:editing-duration>PT0S</meta:editing-duration>
    <dc:title>logiciel:gestion:crm:dolibarr:modules:produits:start</dc:title>
  </office:meta>
</office:document-meta>
</file>