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1205d498a546311f9305e7ab024544c.png"/>
  <manifest:file-entry manifest:media-type="image/png" manifest:full-path="Pictures/e035b32bc4b7b68824da1e72f7e15104.png"/>
  <manifest:file-entry manifest:media-type="image/png" manifest:full-path="Pictures/524fd6ee17604a326079f12abf37107a.png"/>
  <manifest:file-entry manifest:media-type="image/png" manifest:full-path="Pictures/20230927df49dcae01090df12ec7f40f.png"/>
  <manifest:file-entry manifest:media-type="image/png" manifest:full-path="Pictures/72cbc40f327953cfd8669186ee3c4a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sync:grsync:start"/><text:bookmark-start text:name="__RefHeading___grsyncsynchronisation_et_sauvegarde_de_fichiers_1"/><text:bookmark-start text:name="grsyncsynchronisation_et_sauvegarde_de_fichiers"/>Grsync : synchronisation et sauvegarde de fichiers<text:bookmark-end text:name="__RefHeading___grsyncsynchronisation_et_sauvegarde_de_fichiers_1"/><text:bookmark-end text:name="grsyncsynchronisation_et_sauvegarde_de_fichiers"/></text:h>
      <text:p text:style-name="Text_20_body">Grsync sauvegarde ou synchronise un seul répertoire (et ses sous-répertoires) par sauvegarde.</text:p>
      <text:p text:style-name="Text_20_body">On peut cependant définir plusieurs sauvegardes (une par répertoire). On devra ensuite lancer les sauvegardes ou synchronisations une par une.</text:p>
      <text:p text:style-name="Text_20_body">Une option de Grsync permet de lancer en une seule action plusieurs sauvegardes précédemment définies.</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 support de sauvegarde (partition, disque dur externe, clé USB suffisamment grosse) au format ext (3 ou 4)</text:span> <text:note text:id="ftn0" text:note-class="footnote"><text:note-citation text:label="1)">1)</text:note-citation><text:note-body><text:p text:style-name="Text_20_body">le NTFS ou le FAT32 (formats habituels des supports USB vendus dans le commerce) ne conservent pas toutes les propriétés des fichiers</text:p></text:note-body></text:note>. Il faudra donc sans doute reformater votre support USB. Cochez la case “compatibilité avec Windows” pour d'utiliser un support formaté en FAT ou NTFS.</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nstallez <text:span text:style-name="Strong_20_Emphasis"><text:a xlink:type="simple" xlink:href="apt://grsync" text:style-name="Internet_20_link" text:visited-style-name="Visited_20_Internet_20_Link">grsync</text:a></text:span></text:p>
      <text:p text:style-name="Command Line Interface"><text:span text:style-name="PluginODTAutoStyle_span_1">USER@MACHINE:~$ </text:span><text:span text:style-name="PluginODTAutoStyle_span_2">sudo apt install {grsync,}</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approche_simplifiee_6"/><text:bookmark-start text:name="approche_simplifiee"/>Approche simplifiée<text:bookmark-end text:name="__RefHeading___approche_simplifiee_6"/><text:bookmark-end text:name="approche_simplifiee"/></text:h>
      <text:p text:style-name="Text_20_body"><text:span text:style-name="Strong_20_Emphasis">Lancez Grsync</text:span>menu <text:span text:style-name="Strong_20_Emphasis">session</text:span> :cliquez sur <text:span text:style-name="Strong_20_Emphasis">Ajouter</text:span><text:span text:style-name="Strong_20_Emphasis">entrer le nom de la nouvelle session</text:span> (par exemple « sauvegarde-Doc »)Ne cochez pas <text:span text:style-name="Strong_20_Emphasis">ajouter comme ensemble de session</text:span>.Dans la zone <text:span text:style-name="Strong_20_Emphasis">source</text:span>, saisissez le répertoire à sauvegarder (ses sous-répertoires le seront aussi).Dans la zone <text:span text:style-name="Strong_20_Emphasis">destination</text:span>, saisissez le répertoire où se fera la sauvegarde. Vérifiez que la taille disque sera suffisante.Ne modifiez aucune des options par défautcliquez sur l’icône <text:span text:style-name="Strong_20_Emphasis">Synchroniser</text:span> (la plus droite de la barre d'outils) pour lancer la sauvegarde ou synchro.<draw:frame draw:style-name="mediacenter" draw:name="0" text:anchor-type="paragraph" draw:z-index="0" svg:width="10.583333333333cm" svg:height="3.3886698212408cm"><draw:image xlink:href="Pictures/01205d498a546311f9305e7ab024544c.png" xlink:type="simple" xlink:show="embed" xlink:actuate="onLoad"/></draw:frame></text:p>
      <text:h text:style-name="Heading_20_3" text:outline-level="3"><text:bookmark-start text:name="__RefHeading___approche_complete_7"/><text:bookmark-start text:name="approche_complete"/>Approche complète<text:bookmark-end text:name="__RefHeading___approche_complete_7"/><text:bookmark-end text:name="approche_complete"/></text:h>
      <text:p text:style-name="Text_20_body">menu <text:span text:style-name="Strong_20_Emphasis">Sessions → Ajouter</text:span> :<text:span text:style-name="Strong_20_Emphasis">Entrer le nom de la nouvelle session à créer</text:span> : par exemple sauvegarde-Doc<text:span text:style-name="Strong_20_Emphasis">Ajouter comme ensemble de sessions</text:span> : ne cochez pas<draw:frame draw:style-name="mediacenter" draw:name="1" text:anchor-type="paragraph" draw:z-index="1" svg:width="10.583333333333cm" svg:height="6.9997362869198cm"><draw:image xlink:href="Pictures/e035b32bc4b7b68824da1e72f7e15104.png" xlink:type="simple" xlink:show="embed" xlink:actuate="onLoad"/></draw:frame>Fenêtre principale :<text:span text:style-name="Strong_20_Emphasis">Source et destination</text:span> :<text:span text:style-name="Strong_20_Emphasis">première ligne</text:span> (source = répertoire à sauvegarder ou synchroniser) : par exemple /home/vous/Documents ;<text:span text:style-name="Strong_20_Emphasis">seconde ligne</text:span> (destination = c'est-à-dire à l'endroit où sera copiée la sauvegarde) : du type : <text:span text:style-name="Strong_20_Emphasis">/media/nom_du_support_de_sauvegarde/mes-sauvegardes/</text:span><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ans les 2 cas, on peut utiliser le bouton <text:span text:style-name="Strong_20_Emphasis">Ouvrir</text:span> pour chercher graphiquement le répertoire d'origine ou de destination.</text:p></table:table-cell></table:table-row></table:table></draw:text-box></draw:frame></text:p>
      <text:p text:style-name="Text_20_body"><text:span text:style-name="Strong_20_Emphasis">options de base</text:span> : vous pouvez les conserver (vous pouvez changer ces options, si vous savez ce que vous faites)  L'option <text:span text:style-name="Strong_20_Emphasis">Effacer sur la destination</text:span> n'est pas cochée par défaut, mais c'est sans doute la plus intéressante des options additionnelles : cochée, elle efface automatiquement sur le répertoire cible tous les fichiers qui ne sont pas (ou ne sont plus) dans votre répertoire source. <text:span text:style-name="Strong_20_Emphasis">Inconvénient</text:span> : un répertoire ou un fichier effacé par erreur sur la source disparaîtra aussi de la sauvegarde. <text:span text:style-name="Strong_20_Emphasis">Avantage</text:span> : votre synchronisation sera parfaite. Cette option transforme donc le sens de Grsync :il faut la cocher si on veut une synchronisation,mais la décocher si on préfère une sauvegarde de sécurité.<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i l'espace de destination est assez grand, on peut d'ailleurs avoir 2 sauvegardes en parallèle dont seuls cette option et le répertoire de destination diffèrent, afin d'avoir à la fois une sauvegarde à l'identique et une préservation des anciens fichiers supprimés.</text:p></table:table-cell></table:table-row></table:table></draw:text-box></draw:frame></text:p>
      <text:p text:style-name="Text_20_body"><draw:frame draw:style-name="mediacenter" draw:name="2" text:anchor-type="paragraph" draw:z-index="2" svg:width="10.583333333333cm" svg:height="6.5343007915567cm"><draw:image xlink:href="Pictures/524fd6ee17604a326079f12abf37107a.png" xlink:type="simple" xlink:show="embed" xlink:actuate="onLoad"/></draw:frame></text:p>
      <text:p text:style-name="Text_20_body"><text:span text:style-name="Strong_20_Emphasis">options avancées</text:span> : on peut conserver les options par défaut, mais on peut aussi valablement ajouter :Préserver les périphériquesComprimer les données (seulement pendant le transfert, pas sur disque). Accélère les transferts si le volume des données est important par rapport au débit de la ligne, mais est inutile sinon.Ci-dessous les options par défaut de l'onglet options avancées :<draw:frame draw:style-name="mediacenter" draw:name="3" text:anchor-type="paragraph" draw:z-index="3" svg:width="10.583333333333cm" svg:height="6.5343007915567cm"><draw:image xlink:href="Pictures/20230927df49dcae01090df12ec7f40f.png" xlink:type="simple" xlink:show="embed" xlink:actuate="onLoad"/></draw:frame><text:span text:style-name="Strong_20_Emphasis">Autres options</text:span> : permet de lancer des commandes ou des scripts avant ou après la synchro, Par exemple vider la poubelle avant de synchroniser tout le /home :</text:p>
      <text:p text:style-name="Preformatted_20_Text">rm -rvf ~/.local/share/Trash/{*,.*}</text:p>
      <text:p text:style-name="Text_20_body">Ci-dessous les options par défaut de l'onglet autres options :<draw:frame draw:style-name="mediacenter" draw:name="4" text:anchor-type="paragraph" draw:z-index="4" svg:width="10.583333333333cm" svg:height="6.5343007915567cm"><draw:image xlink:href="Pictures/72cbc40f327953cfd8669186ee3c4ab9.png" xlink:type="simple" xlink:show="embed" xlink:actuate="onLoad"/></draw:frame></text:p>
      <text:p text:style-name="Text_20_body"><draw:frame draw:style-name="PluginODTAutoStyle_Frame_11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Il n'y a aucune configuration à sauvegarder : toutes les modifications que vous apportez à votre paramétrage sont inscrites en temps réel.</text:p></table:table-cell></table:table-row></table:table></draw:text-box></draw:frame></text:p>
      <text:p text:style-name="Text_20_body"><text:span text:style-name="Strong_20_Emphasis">cliquez sur le bouton Synchroniser</text:span> (flèche verte) pour démarrer la sauvegarde.<draw:frame draw:style-name="PluginODTAutoStyle_Frame_15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Pour chaque mise à jour de la sauvegarde, il faudra appeler le nom de celle que vous voulez lancer (via la liste déroulante en haut de fenêtre), et relancer la synchro.</text:p><text:p text:style-name="Text_20_body">Vous pouvez paramétrer autant de sauvegardes que vous le souhaitez.</text:p></table:table-cell></table:table-row></table:table></draw:text-box></draw:fram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doc.ubuntu-fr.org/grsync" text:style-name="Internet_20_link" text:visited-style-name="Visited_20_Internet_20_Link">Grsync</text:a></text:p>
      <text:p text:style-name="Horizontal_20_Line"/>
      <text:p text:style-name="Text_20_body"><text:span text:style-name="Emphasis">Basé sur « <text:a xlink:type="simple" xlink:href="https://doc.ubuntu-fr.org/grsync" text:style-name="Internet_20_link" text:visited-style-name="Visited_20_Internet_20_Link">Grsync</text:a> » par doc.ubuntu-f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26:58</meta:creation-date>
    <dc:creator>Generated</dc:creator>
    <dc:date>2026-09-15T12::26:58</dc:date>
    <dc:language>en-US</dc:language>
    <meta:editing-cycles>1</meta:editing-cycles>
    <meta:editing-duration>PT0S</meta:editing-duration>
    <dc:title>logiciel:disques:sync:grsync:start</dc:title>
  </office:meta>
</office:document-meta>
</file>