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a6f2028ade67e3ead47e5a2ae9f131f.png"/>
  <manifest:file-entry manifest:media-type="image/png" manifest:full-path="Pictures/adf494b7537f7d81b8f5e5fbc0a3148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compta:homebank:aide:fenetre:tendance:start"/><text:bookmark-start text:name="__RefHeading___rapport_de_tendance_1"/><text:bookmark-start text:name="rapport_de_tendance"/>Rapport de tendance<text:bookmark-end text:name="__RefHeading___rapport_de_tendance_1"/><text:bookmark-end text:name="rapport_de_tendance"/></text:h>
      <text:p text:style-name="Text_20_body">Le rapport de tendance est centré sur l'évolution du compte, du bénéficiaire et de la catégorie au fil du temps. Vous pouvez visualiser un élément spécifique ou tous les éléments à la fois, et cumuler les résultats dans le temps ou non. Les résultats s'affichent par tranches de temps sous forme de liste ou de graphique linéaire, pour donner une vue d'ensemble de l'élément dans le temps.</text:p>
      <text:p text:style-name="Text_20_body"><text:span text:style-name="Strong_20_Emphasis">Appel de la fenêtre</text:span> :depuis le menu <text:span text:style-name="Strong_20_Emphasis">Rapports / Rapport de tendance</text:span>depuis la barre d'outils<text:span text:style-name="Strong_20_Emphasis">Utilisation du rapport de tendance</text:span><text:span text:style-name="Strong_20_Emphasis">Affichage</text:span></text:p>
      <table:table table:style-name="Table">
        <table:table-column/>
        <table:table-column/>
        <table:table-row>
          <table:table-cell office:value-type="string" table:style-name="tableheader">
            <text:p text:style-name="Table_20_Heading">Pour</text:p>
          </table:table-cell>
          <table:table-cell office:value-type="string" table:style-name="tablecell">
            <text:p text:style-name="tablealignleft">élément pour lequel le résultat doit être calculé :<text:line-break/>* Compte<text:line-break/>* Catégorie<text:line-break/>* Bénéficiaire</text:p>
          </table:table-cell>
        </table:table-row>
        <table:table-row>
          <table:table-cell office:value-type="string" table:style-name="tableheader">
            <text:p text:style-name="Table_20_Heading">Compte<text:line-break/>Catégorie<text:line-break/>Bénéficiaire</text:p>
          </table:table-cell>
          <table:table-cell office:value-type="string" table:style-name="tablecell">
            <text:p text:style-name="tablealignleft">élément pour afficher le résultat</text:p>
          </table:table-cell>
        </table:table-row>
        <table:table-row>
          <table:table-cell office:value-type="string" table:style-name="tableheader">
            <text:p text:style-name="Table_20_Heading">Tout sélectionner</text:p>
          </table:table-cell>
          <table:table-cell office:value-type="string" table:style-name="tablecell">
            <text:p text:style-name="tablealignleft">afficher le résultat pour tous les éléments</text:p>
          </table:table-cell>
        </table:table-row>
        <table:table-row>
          <table:table-cell office:value-type="string" table:style-name="tableheader">
            <text:p text:style-name="Table_20_Heading">Cumul</text:p>
          </table:table-cell>
          <table:table-cell office:value-type="string" table:style-name="tablecell">
            <text:p text:style-name="tablealignleft">cumuler le résultat au lieu d'un simple affichage par tranche de temps</text:p>
          </table:table-cell>
        </table:table-row>
        <table:table-row>
          <table:table-cell office:value-type="string" table:style-name="tableheader">
            <text:p text:style-name="Table_20_Heading">Voir par</text:p>
          </table:table-cell>
          <table:table-cell office:value-type="string" table:style-name="tablecell">
            <text:p text:style-name="tablealignleft">échelle pour laquelle le résultat doit être calculé :<text:line-break/>* Jour<text:line-break/>* Semaine<text:line-break/>* Mois<text:line-break/>* Trimestre<text:line-break/>* Année</text:p>
          </table:table-cell>
        </table:table-row>
        <table:table-row>
          <table:table-cell office:value-type="string" table:style-name="tableheader">
            <text:p text:style-name="Table_20_Heading">Zoom X</text:p>
          </table:table-cell>
          <table:table-cell office:value-type="string" table:style-name="tablecell">
            <text:p text:style-name="tablealignleft">facteur de zoom X en temps réel</text:p>
          </table:table-cell>
        </table:table-row>
      </table:table>
      <text:p text:style-name="Text_20_body"><text:span text:style-name="Strong_20_Emphasis">Filtre de date</text:span><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able:table table:style-name="Table"><table:table-column/><table:table-column/><table:table-row><table:table-cell office:value-type="string" table:style-name="tableheader"><text:p text:style-name="Table_20_Heading">Plage</text:p></table:table-cell><table:table-cell office:value-type="string" table:style-name="tablecell"><text:p text:style-name="tablealignleft">sélectionner rapidement une date avec une plage prédéfinie</text:p></table:table-cell></table:table-row><table:table-row><table:table-cell office:value-type="string" table:style-name="tableheader"><text:p text:style-name="Table_20_Heading">De / Jusqu'à</text:p></table:table-cell><table:table-cell office:value-type="string" table:style-name="tablecell"><text:p text:style-name="tablealignleft">limites de date</text:p></table:table-cell></table:table-row></table:table></table:table-cell></table:table-row></table:table></draw:text-box></draw:frame></text:p>
      <text:p text:style-name="Text_20_body"><text:span text:style-name="Strong_20_Emphasis">Barre d'outils</text:span> : La barre d'outils est le contrôle principal de l'affichage. Tous les boutons ont une info-bulle qui aide à savoir quelle action sera lancée lorsque vous cliquerez sur le bouton.<text:span text:style-name="Strong_20_Emphasis">Liste des résultats</text:span> : La liste des résultats affiche le montant calculé pour la sélection en cours.<text:span text:style-name="Strong_20_Emphasis">Liste détaillée des transactions</text:span> : La liste des détails des transactions affiche toutes les transactions de l'élément sélectionné dans la liste de résultats.<text:line-break/>Par défaut, elle n'est pas visible. Utilisez le bouton “Basculer les détails” de la barre d'outils pour changer cela.<text:line-break/>Vous pouvez également le garder visible par défaut dans la boîte de dialogue Préférences<draw:frame draw:style-name="mediacenter" draw:name="0" text:anchor-type="paragraph" draw:z-index="0" svg:width="10.583333333333cm" svg:height="7.4843462246777cm"><draw:image xlink:href="Pictures/aa6f2028ade67e3ead47e5a2ae9f131f.png" xlink:type="simple" xlink:show="embed" xlink:actuate="onLoad"/></draw:frame><draw:frame draw:style-name="mediacenter" draw:name="1" text:anchor-type="paragraph" draw:z-index="1" svg:width="10.583333333333cm" svg:height="7.4843462246777cm"><draw:image xlink:href="Pictures/adf494b7537f7d81b8f5e5fbc0a31484.png" xlink:type="simple" xlink:show="embed" xlink:actuate="onLoad"/></draw:frame></text:p>
      <text:h text:style-name="Heading_20_2" text:outline-level="2"><text:bookmark-start text:name="__RefHeading___voir_aussi_2"/><text:bookmark-start text:name="voir_aussi"/>Voir aussi<text:bookmark-end text:name="__RefHeading___voir_aussi_2"/><text:bookmark-end text:name="voir_aussi"/></text:h>
      <text:p text:style-name="Text_20_body"><text:span text:style-name="Strong_20_Emphasis">(fr)</text:span> <text:a xlink:type="simple" xlink:href="http://Article" text:style-name="Internet_20_link" text:visited-style-name="Visited_20_Internet_20_Link">Article</text:a><text:span text:style-name="Strong_20_Emphasis">(en)</text:span> <text:a xlink:type="simple" xlink:href="http://Article" text:style-name="Internet_20_link" text:visited-style-name="Visited_20_Internet_20_Link">Article</text:a></text:p>
      <text:p text:style-name="Horizontal_20_Line"/>
      <text:p text:style-name="Text_20_body"><text:span text:style-name="Emphasis">Basé sur « <text:a xlink:type="simple" xlink:href="http://Article"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5::58:36</meta:creation-date>
    <dc:creator>Generated</dc:creator>
    <dc:date>2026-09-15T15::58:36</dc:date>
    <dc:language>en-US</dc:language>
    <meta:editing-cycles>1</meta:editing-cycles>
    <meta:editing-duration>PT0S</meta:editing-duration>
    <dc:title>logiciel:compta:homebank:aide:fenetre:tendance:start</dc:title>
  </office:meta>
</office:document-meta>
</file>