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b78159cbba74d8dec2f249e76810c50.png"/>
  <manifest:file-entry manifest:media-type="image/png" manifest:full-path="Pictures/6dedd4fa384687afbb993c232d628be9.png"/>
  <manifest:file-entry manifest:media-type="image/png" manifest:full-path="Pictures/0d95624c89278a200ea53de5131583c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compta:homebank:aide:fenetre:compte:start"/><text:bookmark-start text:name="__RefHeading___fenetre_de_compte_1"/><text:bookmark-start text:name="fenetre_de_compte"/>Fenêtre de compte<text:bookmark-end text:name="__RefHeading___fenetre_de_compte_1"/><text:bookmark-end text:name="fenetre_de_compte"/></text:h>
      <text:p text:style-name="Text_20_body"><text:span text:style-name="Strong_20_Emphasis">Menu</text:span> : Le menu permet les actions sur les transactions.<text:span text:style-name="Strong_20_Emphasis">Solde</text:span> : La zone de solde contient le récapitulatif du solde du compte. Si l'option mineure est cochée dans les préférences, un bouton bascule mineur apparaît ici.<text:span text:style-name="Strong_20_Emphasis">Recherche rapide</text:span> : La recherche rapide permet de filtrer la liste des transactions sur la colonne de texte. La recherche s'applique à toutes les colonnes sauf les colonnes statut, date et montant.Zone de filtrage rapide : A gauche, s'affiche le titre du compte.<text:line-break/>Ces widgets vous permettront de filtrer rapidement la liste des transactions sans ouvrir la boîte de dialogue de filtrage.<text:span text:style-name="Strong_20_Emphasis">Range</text:span> : Change la plage de dates, une info-bulle s'affiche lorsque vous survolez ce widget et affiche la plage de dates exacte.<text:span text:style-name="Strong_20_Emphasis">Type</text:span> : Restreint la liste aux dépenses ou aux revenus.<text:span text:style-name="Strong_20_Emphasis">Status</text:span> : Restreint la vue de liste à non catégorisé ou non réconcilié.<text:span text:style-name="Strong_20_Emphasis">Informations sur les transactions sélectionnées</text:span> :Nombre d'articles affichés avec le montant totalNombre de transactions sélectionnées et somme de leurs montants<text:span text:style-name="Strong_20_Emphasis">Liste des transactions</text:span> : La liste montre un résumé de chaque transaction dans le compte. Vous pouvez utiliser la boîte de dialogue de filtre si nécessaire. Ou même changer l'ordre de tri en cliquant sur le titre de la colonne. Le double-clic fonctionne comme suit, selon la transaction sélectionnée :<text:span text:style-name="Strong_20_Emphasis">un est sélectionné</text:span> : vous ouvrez la boîte de dialogue de transaction en mode édition<text:span text:style-name="Strong_20_Emphasis">plusieurs sont sélectionnés</text:span> : vous pouvez modifier à partir du menu ou de la barre d'outils et ouvrir la boîte de dialogue multi-transactions. La première colonne indique la modification apportée à la transaction :<draw:frame draw:style-name="media" draw:name="0" text:anchor-type="as-char" draw:z-index="0" svg:width="0.42333333333333cm" svg:height="0.42333333333333cm"><draw:image xlink:href="Pictures/fb78159cbba74d8dec2f249e76810c50.png" xlink:type="simple" xlink:show="embed" xlink:actuate="onLoad"/></draw:frame>transaction ajoutée<draw:frame draw:style-name="media" draw:name="1" text:anchor-type="as-char" draw:z-index="1" svg:width="0.42333333333333cm" svg:height="0.42333333333333cm"><draw:image xlink:href="Pictures/6dedd4fa384687afbb993c232d628be9.png" xlink:type="simple" xlink:show="embed" xlink:actuate="onLoad"/></draw:frame>transaction modifiéeLa colonne Statut indique le statut d'une transaction :<draw:frame draw:style-name="media" draw:name="2" text:anchor-type="as-char" draw:z-index="2" svg:width="" svg:rel-width="100%" svg:height="0cm"><draw:image xlink:href="/home/frapp/www/animaux/doc/data/media/logiciel/bureautique/homebank/hb-ope-cleared.png" xlink:type="simple" xlink:show="embed" xlink:actuate="onLoad"/></draw:frame> : effacé<draw:frame draw:style-name="media" draw:name="3" text:anchor-type="as-char" draw:z-index="3" svg:width="" svg:rel-width="100%" svg:height="0cm"><draw:image xlink:href="/home/frapp/www/animaux/doc/data/media/logiciel/bureautique/homebank/hb-ope-reconciled.png" xlink:type="simple" xlink:show="embed" xlink:actuate="onLoad"/></draw:frame> : rapproché<draw:frame draw:style-name="media" draw:name="4" text:anchor-type="as-char" draw:z-index="4" svg:width="" svg:rel-width="100%" svg:height="0cm"><draw:image xlink:href="/home/frapp/www/animaux/doc/data/media/logiciel/bureautique/homebank/hb-ope-remind.png" xlink:type="simple" xlink:show="embed" xlink:actuate="onLoad"/></draw:frame> : rappeler<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Certains raccourcis clavier sont disponibles pour changer rapidement le statut d'une transaction.</text:p><text:p text:style-name="Text_20_body">Voici quelques astuces :</text:p><table:table table:style-name="Table"><table:table-column/><table:table-column/><table:table-row><table:table-cell office:value-type="string" table:style-name="tableheader"><text:p text:style-name="Table_20_Heading"><text:span text:style-name="Plugin_Keyboard___keyboard">Ctrl</text:span>+<text:span text:style-name="Plugin_Keyboard___keyboard">R</text:span></text:p></table:table-cell><table:table-cell office:value-type="string" table:style-name="tablecell"><text:p text:style-name="tablealignleft">sur une transaction non rapprochée, rapproche<text:line-break/>sur une transaction rapprochée demandera une confirmation et basculera sur Pointé</text:p></table:table-cell></table:table-row><table:table-row><table:table-cell office:value-type="string" table:style-name="tableheader"><text:p text:style-name="Table_20_Heading"><text:span text:style-name="Plugin_Keyboard___keyboard">Ctrl</text:span>+<text:span text:style-name="Plugin_Keyboard___keyboard">C</text:span></text:p></table:table-cell><table:table-cell office:value-type="string" table:style-name="tablecell"><text:p text:style-name="tablealignleft">n'a aucun effet sur une transaction rapprochée<text:line-break/>sur une transaction pointée, retire le pointage</text:p></table:table-cell></table:table-row><table:table-row><table:table-cell office:value-type="string" table:style-name="tableheader"><text:p text:style-name="Table_20_Heading"><text:span text:style-name="Plugin_Keyboard___keyboard">Ctrl</text:span>+<text:span text:style-name="Plugin_Keyboard___keyboard">W</text:span></text:p></table:table-cell><table:table-cell office:value-type="string" table:style-name="tablecell"><text:p text:style-name="tablealignleft">changera le statut en Aucun</text:p></table:table-cell></table:table-row></table:table></table:table-cell></table:table-row></table:table></draw:text-box></draw:frame></text:p>
      <text:p text:style-name="Text_20_body"><text:span text:style-name="Strong_20_Emphasis">Barre d'outils</text:span> : Tous les boutons d'outil ont une info-bulle qui vous aidera à savoir quelle action sera lancée lorsque vous cliquerez sur le bouton de l'outil.<draw:frame draw:style-name="mediacenter" draw:name="5" text:anchor-type="paragraph" draw:z-index="5" svg:width="10.583333333333cm" svg:height="6.3849862258953cm"><draw:image xlink:href="Pictures/0d95624c89278a200ea53de5131583c1.png" xlink:type="simple" xlink:show="embed" xlink:actuate="onLoad"/></draw:frame></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fr)</text:span> <text:a xlink:type="simple" xlink:href="http://Article" text:style-name="Internet_20_link" text:visited-style-name="Visited_20_Internet_20_Link">Article</text:a><text:span text:style-name="Strong_20_Emphasis">(en)</text:span> <text:a xlink:type="simple" xlink:href="http://Article" text:style-name="Internet_20_link" text:visited-style-name="Visited_20_Internet_20_Link">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3::04:36</meta:creation-date>
    <dc:creator>Generated</dc:creator>
    <dc:date>2026-09-16T23::04:36</dc:date>
    <dc:language>en-US</dc:language>
    <meta:editing-cycles>1</meta:editing-cycles>
    <meta:editing-duration>PT0S</meta:editing-duration>
    <dc:title>logiciel:compta:homebank:aide:fenetre:compte:start</dc:title>
  </office:meta>
</office:document-meta>
</file>