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2e042df591bcfb339d2f1658bd4a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ompta:homebank:aide:divers:start"/><text:bookmark-start text:name="__RefHeading___divers_1"/><text:bookmark-start text:name="divers"/>Divers<text:bookmark-end text:name="__RefHeading___divers_1"/><text:bookmark-end text:name="divers"/></text:h>
      <text:p text:style-name="Text_20_body"><text:span text:style-name="Strong_20_Emphasis">Format de fichier CSV</text:span> : HomeBank peut importer/exporter certaines données dans le format de fichier CSV.<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ien que le csv devrait utiliser la virgule comme séparateur, HomeBank utilise le point-virgule (plus courant que la virgule).</text:p><text:p text:style-name="Text_20_body">Le format des fichiers est spécifique à HomeBank, aussi ne comptez pas importer directement les fichiers que vous offre votre banque, il vous faut au préalable les organiser un peu dans un tableur comme Gnumeric.</text:p></table:table-cell></table:table-row></table:table></draw:text-box></draw:frame></text:p>
      <text:p text:style-name="Text_20_body">Voici une description et un exemple du format CSV utilisé par HomeBank.</text:p>
      <text:p text:style-name="Text_20_body"><text:span text:style-name="Strong_20_Emphasis">Transaction</text:span><text:span text:style-name="Strong_20_Emphasis">date</text:span> : le format doit être JJ-MM-AA<text:span text:style-name="Strong_20_Emphasis">mode de paiement</text:span> : de 0=aucun à 10=frais FI<text:span text:style-name="Strong_20_Emphasis">info</text:span> : une chaîne<text:span text:style-name="Strong_20_Emphasis">bénéficiaire</text:span> : un nom de bénéficiaire<text:span text:style-name="Strong_20_Emphasis">memo</text:span> : une chaîne<text:span text:style-name="Strong_20_Emphasis">montant</text:span> : un nombre avec un '.' ou ',' comme séparateur décimal, ex : -24,12 ou 36,75<text:span text:style-name="Strong_20_Emphasis">catégorie</text:span> : un nom de catégorie complet (catégorie ou catégorie:sous-catégorie)<text:span text:style-name="Strong_20_Emphasis">Mots clés</text:span> : Mots clés séparés par un espace<text:span text:style-name="Strong_20_Emphasis">Exemple</text:span> :</text:p>
      <text:p text:style-name="Preformatted_20_Text">15-02-04;0;;;Some cash;-40,00;Bill:Withdrawal of cash;tag1<text:line-break/>15-02-04;1;;;Internet DSL;-45,00;Inline service/Internet;tag2<text:line-break/>... </text:p>
      <text:p text:style-name="Text_20_body"><text:span text:style-name="Strong_20_Emphasis">Budget</text:span><text:span text:style-name="Strong_20_Emphasis">type</text:span><text:span text:style-name="Strong_20_Emphasis"/>* = mensuel<text:span text:style-name="Strong_20_Emphasis">blanc</text:span> = valeur du mois<text:span text:style-name="Strong_20_Emphasis">catégorie</text:span> : nom de la catégorie<text:span text:style-name="Strong_20_Emphasis">Valeur(s)</text:span><text:span text:style-name="Strong_20_Emphasis">1 montant</text:span> : si le type est mensuel<text:span text:style-name="Strong_20_Emphasis">12 montants, séparés par ';'</text:span> si type = valeur du mois<text:span text:style-name="Strong_20_Emphasis">Exemple</text:span> :</text:p>
      <text:p text:style-name="Preformatted_20_Text">*;Fuel;45.00<text:line-break/> ;Domestic animals;1.00;2.00;3.00;4.00;...<text:line-break/>*;Food;17.00<text:line-break/>...</text:p>
      <text:p text:style-name="Text_20_body"><text:span text:style-name="Strong_20_Emphasis">Catégorie</text:span><text:span text:style-name="Strong_20_Emphasis">niveau</text:span> (1 = catégorie, 2 = sous-catégorie)<text:span text:style-name="Strong_20_Emphasis">type</text:span> (- = dépense, + = revenu)<text:span text:style-name="Strong_20_Emphasis">Nom de catégorie</text:span> : le nom de la catégorie<text:span text:style-name="Strong_20_Emphasis">Exemple</text:span> :</text:p>
      <text:p text:style-name="Preformatted_20_Text">1;-;Food<text:line-break/>2; ;Grocer<text:line-break/>2; ;Restaurant<text:line-break/>1;+;Wage<text:line-break/>...</text:p>
      <text:p text:style-name="Text_20_body"><text:span text:style-name="Strong_20_Emphasis">Bénéficiaire</text:span><text:span text:style-name="Strong_20_Emphasis">nom du bénéficiaire</text:span><text:span text:style-name="Strong_20_Emphasis">Exemple</text:span> :</text:p>
      <text:p text:style-name="Preformatted_20_Text">payee_name1<text:line-break/>payee_name2<text:line-break/>... </text:p>
      <text:p text:style-name="Text_20_body"><text:span text:style-name="Strong_20_Emphasis">Soldes</text:span> : HomeBank propose 3 soldes couvrant l'ensemble du cycle de vie de vos comptes.<draw:frame draw:style-name="mediacenter" draw:name="0" text:anchor-type="paragraph" draw:z-index="0" svg:width="10.583333333333cm" svg:height="3.5277777777778cm"><draw:image xlink:href="Pictures/512e042df591bcfb339d2f1658bd4aeb.png" xlink:type="simple" xlink:show="embed" xlink:actuate="onLoad"/></draw:frame><text:span text:style-name="Strong_20_Emphasis">Banque</text:span> : solde de toutes les transactions rapprochées ; cela devrait donc être le même solde que celui de la dernière instruction rapprochée<text:span text:style-name="Strong_20_Emphasis">Aujourd'hui</text:span> : solde des transactions jusqu'à aujourd'hui : solde bancaire + montant du  de toutes les transactions depuis ce temps jusqu'à aujourd'hui<text:span text:style-name="Strong_20_Emphasis">Futur</text:span> : solde de toutes les transactions (inclut toutes les transactions actuellement sur le compte)<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s transactions à l'état “Rappel” ne sont jamais prises en compte dans les soldes</text:p></table:table-cell></table:table-row></table:table></draw:text-box></draw:frame></text:p>
      <text:p text:style-name="Text_20_body"><text:span text:style-name="Strong_20_Emphasis">Rapprochement bancaire</text:span> : Dans HomeBank,Le rapprochement bancaire (vérification des transactions par rapport au relevé bancaire) se fait manuellement.<text:span text:style-name="Strong_20_Emphasis">Comment faire le rapprochement ?</text:span> : Pour commencer, votre solde bancaire doit être le dernier rapproché avec le précédent relevé bancaire. Ensuite, validez chaque transaction et normalement le solde bancaire de HomeBank correspond à celui de votre relevé.<text:span text:style-name="Strong_20_Emphasis">Que faire si les soldes ne sont pas égaux ?</text:span> : Si les soldes ne sont pas égaux à la fin du rapprochement, mesurez l’écart. Les transactions qui ont changé sont identifiées par la petite icône qui indique qu'ils ont été édités. Le filtre peut aider. Il est parfois plus facile de revenir en arrière et de recommencer le rapprochement au début.<text:span text:style-name="Strong_20_Emphasis">Euro mineur</text:span> : Pour les pays de la zone européenne, ou qui utilisent l'Euro (EUR), HomeBank offre quelques fonctionnalités supplémentaires pour afficher en Euro majeur/mineur, et de convertir si nécessaire.Cela couvre les 2 situations:dans l'attente d'un passage à l'euro, l'euro est alors mineur, et votre monnaie nationale est majeureaprès un passage à l'euro, l'euro est alors majeur, et votre monnaie nationale est mineure<text:span text:style-name="Strong_20_Emphasis">Affichage en euro</text:span> : La configuration des propriétés de devises mineures se fait dans la boite de dialogue des préférences. Une fois les paramètres correctement définis, vous pouvez passer la plupart des affichages en monnaie mineure, qui peut être l'Euro si votre pays est en attente d'un passage à l'euro, ou l'ancien monnaie nationale si votre pays est déjà passé à l'euro. Lorsque la monnaie mineure est activée, un menu permettant de basculer entre les monnaies apparait dans la plupart des fenêtres.<text:span text:style-name="Strong_20_Emphasis">Convertir en monnaie Euro</text:span> : Dans la fenêtre de compte, menu <text:span text:style-name="Strong_20_Emphasis">Outils/Convertir en euro</text:span>, vous pouvez convertir un compte entier en euro, selon les paramètres que vous avez configurés dans les préférences. Cela pourrait aussi servir si un pays revenait de l’euro à une monnaie nationale, le taux de configuré dans les préférences devant juste être correct.</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7:10</meta:creation-date>
    <dc:creator>Generated</dc:creator>
    <dc:date>2026-09-15T13::57:10</dc:date>
    <dc:language>en-US</dc:language>
    <meta:editing-cycles>1</meta:editing-cycles>
    <meta:editing-duration>PT0S</meta:editing-duration>
    <dc:title>logiciel:compta:homebank:aide:divers:start</dc:title>
  </office:meta>
</office:document-meta>
</file>