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e3430d570d6c45d02c708e1e356e0e.png"/>
  <manifest:file-entry manifest:media-type="image/png" manifest:full-path="Pictures/a505cb8454ed0ef63944b7cbf85a7f95.png"/>
  <manifest:file-entry manifest:media-type="image/png" manifest:full-path="Pictures/b8b56087c8cc65a78e820d708df2f4fe.png"/>
  <manifest:file-entry manifest:media-type="image/png" manifest:full-path="Pictures/d695b30a126b53ee2b5da5525329484f.png"/>
  <manifest:file-entry manifest:media-type="image/png" manifest:full-path="Pictures/d1e46ed280dc9b090791c4cda0d88b4f.png"/>
  <manifest:file-entry manifest:media-type="image/png" manifest:full-path="Pictures/19cf59e72684f531b66b49dd72798e5f.png"/>
  <manifest:file-entry manifest:media-type="image/png" manifest:full-path="Pictures/e8c454bf675e6adb421920a9686d7d66.png"/>
  <manifest:file-entry manifest:media-type="image/png" manifest:full-path="Pictures/a189ea47c3e90b04dc298a28cc7a5800.png"/>
  <manifest:file-entry manifest:media-type="image/png" manifest:full-path="Pictures/417048cc1815026acbe9965c35e6b118.png"/>
  <manifest:file-entry manifest:media-type="image/png" manifest:full-path="Pictures/cd567b60b8c6bb7b0007a91066c405f2.png"/>
  <manifest:file-entry manifest:media-type="image/png" manifest:full-path="Pictures/31b52bbd239b2734d8627f9cee923f75.png"/>
  <manifest:file-entry manifest:media-type="image/png" manifest:full-path="Pictures/05b48aa51060a3327a80a657ffd55815.png"/>
  <manifest:file-entry manifest:media-type="image/png" manifest:full-path="Pictures/b88574222e02c958787f4ea021b33847.png"/>
  <manifest:file-entry manifest:media-type="image/png" manifest:full-path="Pictures/2a55aeb6b94321577b6fe4c2e22fc45c.png"/>
  <manifest:file-entry manifest:media-type="image/png" manifest:full-path="Pictures/88bda72b10399deb27f665a9b39bdf29.png"/>
  <manifest:file-entry manifest:media-type="image/png" manifest:full-path="Pictures/455a1facc6bce845a3c1e1a83357d90e.png"/>
  <manifest:file-entry manifest:media-type="image/png" manifest:full-path="Pictures/cf94913e14129bf82b5fb7cedbc55b82.png"/>
  <manifest:file-entry manifest:media-type="image/png" manifest:full-path="Pictures/05e1da10c8f984a1d9824cb30d03c996.png"/>
  <manifest:file-entry manifest:media-type="image/png" manifest:full-path="Pictures/d15200ae205d3ffe2f5e17e4cbe81a33.png"/>
  <manifest:file-entry manifest:media-type="image/png" manifest:full-path="Pictures/6af3e7653f91cf1b3efdd20c9dd1526e.png"/>
  <manifest:file-entry manifest:media-type="image/png" manifest:full-path="Pictures/830fd1e4b649234e72e1b7f285730da8.png"/>
  <manifest:file-entry manifest:media-type="image/png" manifest:full-path="Pictures/36ed6c031186f57b908366fff35450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compta:homebank:aide:dialog:start"/><text:bookmark-start text:name="__RefHeading___boites_de_dialogue_1"/><text:bookmark-start text:name="boites_de_dialogue"/>Boîtes de dialogue<text:bookmark-end text:name="__RefHeading___boites_de_dialogue_1"/><text:bookmark-end text:name="boites_de_dialogue"/></text:h>
      <text:h text:style-name="Heading_20_2" text:outline-level="2"><text:bookmark-start text:name="__RefHeading___ajouter_une_transaction_2"/><text:bookmark-start text:name="ajouter_une_transaction"/>Ajouter une transaction<text:bookmark-end text:name="__RefHeading___ajouter_une_transaction_2"/><text:bookmark-end text:name="ajouter_une_transaction"/></text:h>
      <text:p text:style-name="Text_20_body"><draw:frame draw:style-name="mediacenter" draw:name="0" text:anchor-type="paragraph" draw:z-index="0" svg:width="10.583333333333cm" svg:height="5.5217391304348cm"><draw:image xlink:href="Pictures/40e3430d570d6c45d02c708e1e356e0e.png" xlink:type="simple" xlink:show="embed" xlink:actuate="onLoad"/></draw:frame>
</text:p>
      <text:p text:style-name="Text_20_body"><text:span text:style-name="Strong_20_Emphasis">Appel</text:span>menu : <text:span text:style-name="Strong_20_Emphasis">Transaction / Ajouter…</text:span><text:span text:style-name="Strong_20_Emphasis">barre d'outils</text:span><text:span text:style-name="Strong_20_Emphasis">depuis le menu de la fenêtre du compte</text:span> : Transaction / Ajouter… / Hériter… / Modifier…<text:span text:style-name="Strong_20_Emphasis">à partir de la liste des transactions de la fenêtre de compte</text:span> : en double-cliquant sur une opération<text:span text:style-name="Strong_20_Emphasis">Utilisation</text:span> : Le bouton “Ajouter” permet d'ajouter une transaction et de garder la boîte de dialogue de transaction ouverte pour ajouter d'autres transactions<text:span text:style-name="Strong_20_Emphasis">Utiliser un modèle</text:span> : Sélectionnez une définition de modèle source pour remplir les champs de la boîte de dialogue de transaction<text:span text:style-name="Strong_20_Emphasis">Détails de la transaction</text:span> :</text:p>
      <table:table table:style-name="Table">
        <table:table-column/>
        <table:table-column/>
        <table:table-row>
          <table:table-cell office:value-type="string" table:style-name="tableheader">
            <text:p text:style-name="Table_20_Heading">Date</text:p>
          </table:table-cell>
          <table:table-cell office:value-type="string" table:style-name="tablecell">
            <text:p text:style-name="tablealignleft">date de la transaction (jj.mm.aa).<text:line-break/>- use shift + flèche haut/bas to increase/decrease date.<text:line-break/>- the right side button popup a full calendar</text:p>
          </table:table-cell>
        </table:table-row>
        <table:table-row>
          <table:table-cell office:value-type="string" table:style-name="tableheader">
            <text:p text:style-name="Table_20_Heading">Montant</text:p>
          </table:table-cell>
          <table:table-cell office:value-type="string" table:style-name="tablecell">
            <text:p text:style-name="tablealignleft">montant de la transaction<text:line-break/>- le bouton +/- de droite permet de basculer entre revenus/dépenses</text:p>
          </table:table-cell>
        </table:table-row>
        <table:table-row>
          <table:table-cell office:value-type="string" table:style-name="tableheader">
            <text:p text:style-name="Table_20_Heading">Paiement</text:p>
          </table:table-cell>
          <table:table-cell office:value-type="string" table:style-name="tablecell">
            <text:p text:style-name="tablealignleft">paiement de la transaction. Il s'affiche sous forme de petites icônes. Voir le lexique pour le détail du paiement</text:p>
          </table:table-cell>
        </table:table-row>
        <table:table-row>
          <table:table-cell office:value-type="string" table:style-name="tableheader">
            <text:p text:style-name="Table_20_Heading">De cahier 2<text:line-break/>Estimer</text:p>
          </table:table-cell>
          <table:table-cell office:value-type="string" table:style-name="tablecell">
            <text:p text:style-name="tablealignleft">ces champs apparaissent selon le paiement sélectionné :<text:line-break/>pour chèque : sélectionner le 2ème carnet de chèques pour virement interne : sélectionner le compte destinataire</text:p>
          </table:table-cell>
        </table:table-row>
        <table:table-row>
          <table:table-cell office:value-type="string" table:style-name="tableheader">
            <text:p text:style-name="Table_20_Heading">Info</text:p>
          </table:table-cell>
          <table:table-cell office:value-type="string" table:style-name="tablecell">
            <text:p text:style-name="tablealignleft">des informations supplémentaires telles que la date réelle ou la date de valeur, les numéros de chèque, d'autres numéros liés à la transaction.<text:line-break/>ce champ est rempli automatiquement pour les numéros de chèque.</text:p>
          </table:table-cell>
        </table:table-row>
        <table:table-row>
          <table:table-cell office:value-type="string" table:style-name="tableheader">
            <text:p text:style-name="Table_20_Heading">Compte</text:p>
          </table:table-cell>
          <table:table-cell office:value-type="string" table:style-name="tablecell">
            <text:p text:style-name="tablealignleft">compte auquel la transaction doit être rattachée.</text:p>
          </table:table-cell>
        </table:table-row>
        <table:table-row>
          <table:table-cell office:value-type="string" table:style-name="tableheader">
            <text:p text:style-name="Table_20_Heading">Bénéficiaire</text:p>
          </table:table-cell>
          <table:table-cell office:value-type="string" table:style-name="tablecell">
            <text:p text:style-name="tablealignleft">bénéficiaire de la transaction, voir la définition du bénéficiaire pour plus de détails.</text:p>
          </table:table-cell>
        </table:table-row>
        <table:table-row>
          <table:table-cell office:value-type="string" table:style-name="tableheader">
            <text:p text:style-name="Table_20_Heading">Catégorie</text:p>
          </table:table-cell>
          <table:table-cell office:value-type="string" table:style-name="tablecell">
            <text:p text:style-name="tablealignleft">catégorie de la transaction, voir la définition de la catégorie pour plus de détails.</text:p>
          </table:table-cell>
        </table:table-row>
        <table:table-row>
          <table:table-cell office:value-type="string" table:style-name="tableheader">
            <text:p text:style-name="Table_20_Heading">Memo</text:p>
          </table:table-cell>
          <table:table-cell office:value-type="string" table:style-name="tablecell">
            <text:p text:style-name="tablealignleft">memo de transaction.<text:line-break/>et éventuellement les données sur le coût du véhicule, voir le coût du véhicule.</text:p>
          </table:table-cell>
        </table:table-row>
        <table:table-row>
          <table:table-cell office:value-type="string" table:style-name="tableheader">
            <text:p text:style-name="Table_20_Heading">Mots clés</text:p>
          </table:table-cell>
          <table:table-cell office:value-type="string" table:style-name="tablecell">
            <text:p text:style-name="tablealignleft">Mots clés de la transaction, voir la définition de balise pour plus de détails.</text:p>
          </table:table-cell>
        </table:table-row>
        <table:table-row>
          <table:table-cell office:value-type="string" table:style-name="tableheader">
            <text:p text:style-name="Table_20_Heading">Statut</text:p>
          </table:table-cell>
          <table:table-cell office:value-type="string" table:style-name="tablecell">
            <text:p text:style-name="tablealignleft">Les différents statuts qu'une transaction peut avoir :<text:line-break/>* None<text:line-break/>* Aucun<text:line-break/>* Rapproché<text:line-break/>* Rappel : en mode ajout, si vous activez cette option, une transaction du montant opposé sera également insérée (marquée dans la liste avec un '!'), c'est très utile lorsque vous avez prêté de l'argent et que vous ne voulez pas l'oublier. Les transactions de rappel ne sont jamais comptabilisées dans les soldes et sont toujours affichées.</text:p>
          </table:table-cell>
        </table:table-row>
      </table:table>
      <text:h text:style-name="Heading_20_2" text:outline-level="2"><text:bookmark-start text:name="__RefHeading___ventilation_3"/><text:bookmark-start text:name="ventilation"/>Ventilation<text:bookmark-end text:name="__RefHeading___ventilation_3"/><text:bookmark-end text:name="ventilation"/></text:h>
      <text:p text:style-name="Text_20_body"><draw:frame draw:style-name="mediacenter" draw:name="1" text:anchor-type="paragraph" draw:z-index="1" svg:width="10.583333333333cm" svg:height="5.3183922558923cm"><draw:image xlink:href="Pictures/a505cb8454ed0ef63944b7cbf85a7f95.png" xlink:type="simple" xlink:show="embed" xlink:actuate="onLoad"/></draw:frame></text:p>
      <text:p text:style-name="Text_20_body">Permet d'éditer, modifier et gérer la ventilation d'une transaction.
</text:p>
      <text:p text:style-name="Text_20_body"><text:span text:style-name="Strong_20_Emphasis">Appel</text:span> : Bouton S<text:span text:style-name="Strong_20_Emphasis">Utilisation</text:span><text:span text:style-name="Strong_20_Emphasis"><text:span text:style-name="Plugin_Keyboard___keyboard">-</text:span></text:span> : supprime une ligne ventilée<text:span text:style-name="Strong_20_Emphasis"><text:span text:style-name="Plugin_Keyboard___keyboard">+</text:span></text:span> : ajoute une ligne ventilée<text:span text:style-name="Strong_20_Emphasis">Détails de la ligne de ventilation</text:span><text:span text:style-name="Strong_20_Emphasis">Catégorie</text:span> : la catégorie de la ligne de ventilation<text:span text:style-name="Strong_20_Emphasis">Memo</text:span> : le mémo de la ligne de ventilation<text:span text:style-name="Strong_20_Emphasis">Montant</text:span> : montant de la ligne ventilée<text:span text:style-name="Strong_20_Emphasis">Informations de ventilation</text:span> : Selon le contexte, les éléments suivants seront affichés :<text:span text:style-name="Strong_20_Emphasis">Somme des ventilations</text:span> : somme de toutes les lignes ventilées<text:span text:style-name="Strong_20_Emphasis">Non attribué</text:span> : montant restant pour le fractionnement : montant de la transaction - somme des ventilations<text:span text:style-name="Strong_20_Emphasis">Montant de la transaction</text:span> : montant de la transaction en guise de rappel</text:p>
      <text:h text:style-name="Heading_20_2" text:outline-level="2"><text:bookmark-start text:name="__RefHeading___transactions_multiples_4"/><text:bookmark-start text:name="transactions_multiples"/>Transactions multiples<text:bookmark-end text:name="__RefHeading___transactions_multiples_4"/><text:bookmark-end text:name="transactions_multiples"/></text:h>
      <text:p text:style-name="Text_20_body">Permet de modifier plusieurs champs de plusieurs transactions en même temps.<draw:frame draw:style-name="mediacenter" draw:name="2" text:anchor-type="paragraph" draw:z-index="2" svg:width="10.583333333333cm" svg:height="3.7855769230769cm"><draw:image xlink:href="Pictures/b8b56087c8cc65a78e820d708df2f4fe.png" xlink:type="simple" xlink:show="embed" xlink:actuate="onLoad"/></draw:frame>
</text:p>
      <text:p text:style-name="Text_20_body"><text:span text:style-name="Strong_20_Emphasis">Appel</text:span> : menu : Transaction / Modification multiple ou barre d'outils de la fenêtre de compte.<text:span text:style-name="Strong_20_Emphasis">Utilisation</text:span> :sélectionner plusieurs transactionsutilisez le menu ou la barre d'outils 'Edition multiple'cochez les champs que vous souhaitez modifier en massesélectionner/remplir la bonne valeur (Cf. la boîte de dialogue de transaction pour la description des champs.)</text:p>
      <text:p text:style-name="Text_20_body">Ceci n'est pas modifiable en masse :</text:p>
      <text:p text:style-name="Text_20_body">DateMontant, revenus, dépensesPaiement, si un transfert interne fait partie de la sélectioncolonne cachée de la liste</text:p>
      <text:h text:style-name="Heading_20_2" text:outline-level="2"><text:bookmark-start text:name="__RefHeading___transfert_interne_5"/><text:bookmark-start text:name="transfert_interne"/>Transfert interne<text:bookmark-end text:name="__RefHeading___transfert_interne_5"/><text:bookmark-end text:name="transfert_interne"/></text:h>
      <text:p text:style-name="Text_20_body">La boîte de dialogue Transfert interne permet de sélectionner une cible pour les opérations de transfert interne.<draw:frame draw:style-name="mediacenter" draw:name="3" text:anchor-type="paragraph" draw:z-index="3" svg:width="10.583333333333cm" svg:height="2.9435598018401cm"><draw:image xlink:href="Pictures/d695b30a126b53ee2b5da5525329484f.png" xlink:type="simple" xlink:show="embed" xlink:actuate="onLoad"/></draw:frame>
</text:p>
      <text:p text:style-name="Text_20_body"><text:span text:style-name="Strong_20_Emphasis">Appel</text:span> : Cette boîte de dialogue apparaît quand vous changez le mode de paiement d'une opération en virement interne et que HomeBank détecte une opération cible potentielle à lier à ce virement.<text:span text:style-name="Strong_20_Emphasis">Utilisation</text:span> :<text:span text:style-name="Strong_20_Emphasis">Sélectionnez une action</text:span> :<text:span text:style-name="Strong_20_Emphasis">créer une nouvelle transaction</text:span> : choisira de créer une nouvelle transaction et ignorera la transaction proposée dans la liste.<text:span text:style-name="Strong_20_Emphasis">sélectionner une transaction existante</text:span> : reliera la transaction réelle à celle sélectionnée comme cible du transfert.<text:span text:style-name="Strong_20_Emphasis">Liste des transactions</text:span> : liste des transactions pouvant correspondre à la transaction source que vous venez de modifier en tant que transfert interne.</text:p>
      <text:h text:style-name="Heading_20_2" text:outline-level="2"><text:bookmark-start text:name="__RefHeading___transactions_planifiees_modeles_6"/><text:bookmark-start text:name="transactions_planifiees_modeles"/>Transactions planifiées/modèles<text:bookmark-end text:name="__RefHeading___transactions_planifiees_modeles_6"/><text:bookmark-end text:name="transactions_planifiees_modeles"/></text:h>
      <text:p text:style-name="Text_20_body">La boîte de dialogue Transactions programmées/modèles permet d'ajouter, de modifier et de gérer les transactions programmées/modèles du portefeuille en cours.<draw:frame draw:style-name="mediacenter" draw:name="4" text:anchor-type="paragraph" draw:z-index="4" svg:width="10.583333333333cm" svg:height="5.763201320132cm"><draw:image xlink:href="Pictures/d1e46ed280dc9b090791c4cda0d88b4f.png" xlink:type="simple" xlink:show="embed" xlink:actuate="onLoad"/></draw:frame>
</text:p>
      <text:p text:style-name="Text_20_body"><text:span text:style-name="Strong_20_Emphasis">Appel</text:span> : menu principal : Gérer ou barre d'outils de la fenêtre principale<text:span text:style-name="Strong_20_Emphasis">Utilisation</text:span> :<text:span text:style-name="Strong_20_Emphasis">Liste planifiée/modèle</text:span> : affiche la liste des transactions planifiées/modèles dans le portefeuille, toujours triée par ordre alphabétique. Les transactions planifiées sont signalées par une icône de calendrier : <draw:frame draw:style-name="media" draw:name="5" text:anchor-type="as-char" draw:z-index="5" svg:width="0.42333333333333cm" svg:height="0.42333333333333cm"><draw:image xlink:href="Pictures/19cf59e72684f531b66b49dd72798e5f.png" xlink:type="simple" xlink:show="embed" xlink:actuate="onLoad"/></draw:frame><text:span text:style-name="Strong_20_Emphasis">Boutons</text:span><text:span text:style-name="Strong_20_Emphasis">Ajouter</text:span> : ajouter un nouveau modèle vide.<text:span text:style-name="Strong_20_Emphasis">Supprimer</text:span> : supprimer le modèle actif.<text:span text:style-name="Strong_20_Emphasis">Détails de la transaction</text:span> : Veuillez vous référer à la boîte de dialogue de transaction pour ces champs.<text:span text:style-name="Strong_20_Emphasis">Insertion planifiée</text:span><text:span text:style-name="Strong_20_Emphasis">Activer</text:span> : Définir ce modèle comme planifié<text:span text:style-name="Strong_20_Emphasis">Prochaine date</text:span> : préciser la date de la prochaine insertion. À la première édition, vous devez la définir manuellement, puis elle est mise à jour automatiquement. Vous pouvez bien sûr l'ajuster ultérieurement si nécessaire.<text:span text:style-name="Strong_20_Emphasis">Chaque</text:span> : intervalle d'insertion tous les xx jours, semaines, mois ou années<text:span text:style-name="Strong_20_Emphasis">Week-end</text:span> : définit comment gérer la date de publication lorsqu'elle survient un week-end :<text:span text:style-name="Strong_20_Emphasis">Possible</text:span> : peu importe<text:span text:style-name="Strong_20_Emphasis">Avant</text:span> : premier jour avant<text:span text:style-name="Strong_20_Emphasis">Après</text:span> : premier jour après<text:span text:style-name="Strong_20_Emphasis">Arrêter après xx occurences</text:span> : limiter l'insertion à un compte fini</text:p>
      <text:h text:style-name="Heading_20_2" text:outline-level="2"><text:bookmark-start text:name="__RefHeading___comptes_7"/><text:bookmark-start text:name="comptes"/>Comptes<text:bookmark-end text:name="__RefHeading___comptes_7"/><text:bookmark-end text:name="comptes"/></text:h>
      <text:p text:style-name="Text_20_body">La boîte de dialogue des comptes permet d'ajouter, de modifier et de gérer les comptes du portefeuille actuel.</text:p>
      <text:p text:style-name="Text_20_body"><draw:frame draw:style-name="media" draw:name="6" text:anchor-type="as-char" draw:z-index="6" svg:width="" svg:rel-width="100%" svg:height="0cm"><draw:image xlink:href="/home/frapp/www/animaux/doc/data/media/logiciel/compta/homebank/aide/dialog/dlg-account1.png" xlink:type="simple" xlink:show="embed" xlink:actuate="onLoad"/></draw:frame>    <draw:frame draw:style-name="media" draw:name="7" text:anchor-type="as-char" draw:z-index="7" svg:width="" svg:rel-width="100%" svg:height="0cm"><draw:image xlink:href="/home/frapp/www/animaux/doc/data/media/logiciel/compta/homebank/aide/dialog/dlg-account2.png" xlink:type="simple" xlink:show="embed" xlink:actuate="onLoad"/></draw:frame></text:p>
      <text:p text:style-name="Text_20_body"><text:span text:style-name="Strong_20_Emphasis">Appel</text:span> : Menu Gérer / Comptes ou barre d'outils<text:span text:style-name="Strong_20_Emphasis">Utilisation</text:span> :<text:span text:style-name="Strong_20_Emphasis">Liste de comptes</text:span> : afficher la liste des comptes du portefeuille. Le compte en tête de liste apparaîtra à l'ouverture de votre portefeuille. Vous pouvez facilement modifier l'ordre des comptes en utilisant le procédé Drag&amp;Drop.<text:span text:style-name="Strong_20_Emphasis">Boutons</text:span> :<text:span text:style-name="Strong_20_Emphasis">Ajouter</text:span> : ajouter un nouveau compte vide.<text:span text:style-name="Strong_20_Emphasis">Supprimer</text:span> : supprimer le compte actif. Ce n'est possible que si le compte n'a pas de transaction.<text:span text:style-name="Strong_20_Emphasis">Compte</text:span><text:span text:style-name="Strong_20_Emphasis">Type</text:span> : type de compte<text:span text:style-name="Strong_20_Emphasis">Solde de départ</text:span> : montant du solde initial, c'est-à-dire le solde avant la première transaction.<text:span text:style-name="Strong_20_Emphasis">Ce compte a été fermé</text:span> : indique que le compte bancaire est clôturé.<text:line-break/>Notez que les comptes clôturés ne sont plus pris en compte pour les rapports.<text:span text:style-name="Strong_20_Emphasis">Current cheque number</text:span><text:span text:style-name="Strong_20_Emphasis">Chéquier 1</text:span> : prochain numéro de chèque du chéquier 1 à utiliser (automatiquement mis à jour lorsque vous ajoutez des transactions).<text:span text:style-name="Strong_20_Emphasis">Chéquier 2</text:span> : comme ci-dessus, mais pour un deuxième chéquier (pour un compte joint)<text:span text:style-name="Strong_20_Emphasis">Institution</text:span><text:span text:style-name="Strong_20_Emphasis">Nom</text:span> : nom de la banque où le compte est enregistré.<text:span text:style-name="Strong_20_Emphasis">Numéro</text:span> : numéro de compte bancaire<text:span text:style-name="Strong_20_Emphasis">Limites</text:span><text:span text:style-name="Strong_20_Emphasis">Minimum</text:span> : seuil de solde, si vous avez un solde autorisé, celui-ci sera utilisé dans la fenêtre de rapport de solde.<text:span text:style-name="Strong_20_Emphasis">Exclusion de rapport</text:span><text:span text:style-name="Strong_20_Emphasis">Exclure du récapitulatif du compte</text:span> : ne pas utiliser le compte dans la liste récapitulative des comptes de la fenêtre principale.<text:span text:style-name="Strong_20_Emphasis">Exclure du budget</text:span> : le compte ne sera pas utilisé pour les données budgétaires.<text:span text:style-name="Strong_20_Emphasis">Exclure de tous les rapports</text:span> : le compte ne sera pas utilisé pour les données de rapport.</text:p>
      <text:h text:style-name="Heading_20_2" text:outline-level="2"><text:bookmark-start text:name="__RefHeading___beneficiaires_8"/><text:bookmark-start text:name="beneficiaires"/>Bénéficiaires<text:bookmark-end text:name="__RefHeading___beneficiaires_8"/><text:bookmark-end text:name="beneficiaires"/></text:h>
      <text:p text:style-name="Text_20_body">La boîte de dialogue des bénéficiaires permet d'ajouter, de modifier et de gérer les bénéficiaires du portefeuille en cours.</text:p>
      <text:p text:style-name="Text_20_body"><text:span text:style-name="Strong_20_Emphasis">Appel</text:span> : menu principal : Gérer ou barre d'outils de la fenêtre principale<text:span text:style-name="Strong_20_Emphasis">Utilisation</text:span> :<draw:frame draw:style-name="mediacenter" draw:name="8" text:anchor-type="paragraph" draw:z-index="8" svg:width="10.583333333333cm" svg:height="16.654824561404cm"><draw:image xlink:href="Pictures/e8c454bf675e6adb421920a9686d7d66.png" xlink:type="simple" xlink:show="embed" xlink:actuate="onLoad"/></draw:frame><text:span text:style-name="Strong_20_Emphasis">Nom du bénéficiaire</text:span> : saisissez un nouveau nom de bénéficiaire et appuyez sur <text:span text:style-name="Plugin_Keyboard___keyboard">↵ Entrée</text:span> pour l'ajouter.<text:span text:style-name="Strong_20_Emphasis">Liste des bénéficiaires</text:span> : affichage du nom du bénéficiaire et du nombre d'utilisations<text:span text:style-name="Strong_20_Emphasis">Boutons</text:span> :<text:span text:style-name="Strong_20_Emphasis">Modifier</text:span> : ouvrir une boîte de dialogue pour modifier le bénéficiaire sélectionné<text:span text:style-name="Strong_20_Emphasis">Fusionner</text:span> : fusionner le bénéficiaire actuel avec un nouveau que vous sélectionnerez<text:span text:style-name="Strong_20_Emphasis">Supprimer</text:span> : supprimer le bénéficiaire sélectionné<text:span text:style-name="Strong_20_Emphasis">Bouton de menu</text:span><text:span text:style-name="Strong_20_Emphasis">Import</text:span> : Importer et fusionner certains bénéficiaires à partir d'un fichier csv<text:span text:style-name="Strong_20_Emphasis">Export</text:span> : exporter toute la liste des bénéficiaires dans un fichier csv<text:span text:style-name="Strong_20_Emphasis">Supprimer inutilisé</text:span> : supprimer tous les bénéficiaires inutilisés</text:p>
      <text:h text:style-name="Heading_20_2" text:outline-level="2"><text:bookmark-start text:name="__RefHeading___categories_9"/><text:bookmark-start text:name="categories"/>Catégories<text:bookmark-end text:name="__RefHeading___categories_9"/><text:bookmark-end text:name="categories"/></text:h>
      <text:p text:style-name="Text_20_body">La boîte de dialogue des catégories permet d'ajouter, de modifier et de gérer les catégories du portefeuille actuel.</text:p>
      <text:p text:style-name="Text_20_body"><text:span text:style-name="Strong_20_Emphasis">Appel</text:span> : menu principal : Gérer / Catégories ou Barre d'outils de la fenêtre principale<text:span text:style-name="Strong_20_Emphasis">Utilisation</text:span> :<text:span text:style-name="Strong_20_Emphasis">Sélecteur de dépenses/revenus</text:span> : Basculer la liste des catégories entre les catégories Dépenses/Revenus uniquement<text:span text:style-name="Strong_20_Emphasis">Nom de catégorie</text:span> : tapez un nouveau nom de catégorie et appuyez sur retour pour ajouter<text:span text:style-name="Strong_20_Emphasis">Nom de la sous-catégorie</text:span> :sélectionnez la catégorie à laquelle ajouter une sous-catégorie dans la liste des catégoriestapez un nouveau nom de sous-catégorie et appuyez sur retour pour ajouter<text:span text:style-name="Strong_20_Emphasis">Liste des catégories</text:span> : affiche le nom de la catégorie et le nombre d'utilisations<text:span text:style-name="Strong_20_Emphasis">Boutons</text:span> :<text:span text:style-name="Strong_20_Emphasis">Modifier</text:span> : ouvrir une boîte de dialogue pour modifier la catégorie sélectionnée<text:span text:style-name="Strong_20_Emphasis">Fusionner</text:span> : fusionner la catégorie actuelle avec une nouvelle que vous sélectionnerez<text:span text:style-name="Strong_20_Emphasis">Supprimer</text:span> : supprimer la branche ou les catégories sélectionnées, c'est-à-dire que si une catégorie est sélectionnée, toutes les sous-catégories seront supprimées<text:span text:style-name="Strong_20_Emphasis">Bouton de menu</text:span><text:span text:style-name="Strong_20_Emphasis">Import</text:span> : Importer et fusionner certaines catégories à partir d'un fichier csv<text:span text:style-name="Strong_20_Emphasis">Export</text:span> : exporter toute la liste des catégories dans un fichier csv<text:span text:style-name="Strong_20_Emphasis">Supprimer inutilisé</text:span> : supprimer toutes les catégories inutilisées</text:p>
      <text:h text:style-name="Heading_20_2" text:outline-level="2"><text:bookmark-start text:name="__RefHeading___affectations_10"/><text:bookmark-start text:name="affectations"/>Affectations<text:bookmark-end text:name="__RefHeading___affectations_10"/><text:bookmark-end text:name="affectations"/></text:h>
      <text:p text:style-name="Text_20_body">La boîte de dialogue des affectations permet d'ajouter, éditer et gérer les règles d'affectation du portefeuille en cours. Pour plus de détails sur l'utilisation de la fonction d'attribution automatique, voir la section Utilisation de la fonction d'attribution automatique.</text:p>
      <text:p text:style-name="Text_20_body"><text:span text:style-name="Strong_20_Emphasis">Appel</text:span> : Menu Gérer / Affectations… ou barre d'outils de la fenêtre principale.<text:span text:style-name="Strong_20_Emphasis">Utilisation</text:span> :<text:span text:style-name="Strong_20_Emphasis">Liste des affectations</text:span> : affiche la liste des affectations dans le portefeuille, triée par ordre alphabétique.<text:span text:style-name="Strong_20_Emphasis">Boutons</text:span> :<text:span text:style-name="Strong_20_Emphasis">Ajouter</text:span> : ajouter une nouvelle affectation vide.<text:span text:style-name="Strong_20_Emphasis">Supprimer</text:span> :	supprimer l'affectation active.<text:span text:style-name="Strong_20_Emphasis">Condition</text:span><text:span text:style-name="Strong_20_Emphasis">Champ</text:span> : Mémo/Bénéficiaire<text:span text:style-name="Strong_20_Emphasis">Contient</text:span> : texte à rechercher<text:span text:style-name="Strong_20_Emphasis">Sensible à la casse</text:span> : définir la recherche pour considérer les majuscules et les minuscules différentes, sinon identiques<text:span text:style-name="Strong_20_Emphasis">Affectations automatiques</text:span><text:span text:style-name="Strong_20_Emphasis">Catégorie</text:span> : catégorie à attribuer éventuellement<text:span text:style-name="Strong_20_Emphasis">Bénéficiaire</text:span> : bénéficiaire à attribuer éventuellement</text:p>
      <text:h text:style-name="Heading_20_2" text:outline-level="2"><text:bookmark-start text:name="__RefHeading___budget_11"/><text:bookmark-start text:name="budget"/>Budget<text:bookmark-end text:name="__RefHeading___budget_11"/><text:bookmark-end text:name="budget"/></text:h>
      <text:p text:style-name="Text_20_body">La boîte de dialogue du budget est l'interface principale pour éditer, modifier et gérer votre budget. Consultez la section “Utilisation de la fonction budget” pour plus de détails sur l'utilisation de cette fonction.</text:p>
      <text:p text:style-name="Text_20_body"><text:span text:style-name="Strong_20_Emphasis">Appel</text:span> : menu <text:span text:style-name="Strong_20_Emphasis">Gérer → Budget</text:span> ou barre d'outils<text:span text:style-name="Strong_20_Emphasis">Utilisation</text:span><text:span text:style-name="Strong_20_Emphasis">Liste des catégories</text:span> : affiche la liste des catégories et sous-catégories du portefeuille actuel. les transactions budgétées sont affichées en gras et marquées d'une icône d'enveloppe d'argent : <draw:frame draw:style-name="media" draw:name="9" text:anchor-type="as-char" draw:z-index="9" svg:width="0.42333333333333cm" svg:height="0.42333333333333cm"><draw:image xlink:href="Pictures/a189ea47c3e90b04dc298a28cc7a5800.png" xlink:type="simple" xlink:show="embed" xlink:actuate="onLoad"/></draw:frame><text:span text:style-name="Strong_20_Emphasis">Bascule dépenses/revenus</text:span> : Basculer la liste des catégories avec les catégories Dépenses/Revenus uniquement<text:span text:style-name="Strong_20_Emphasis">Budget pour chaque mois</text:span> :<text:span text:style-name="Strong_20_Emphasis">est le même</text:span> : le budget de la catégorie sera le même pour chaque mois : Jan → Dec<text:line-break/>vous pouvez alors remplir le montant ci-dessous<text:span text:style-name="Strong_20_Emphasis">Effacer l'entrée</text:span> : effacer tout budget pour la catégorie sélectionnée<text:span text:style-name="Strong_20_Emphasis">est différent</text:span> : le budget de la catégorie sera spécifique chaque mois ; vous pourrez alors remplir le montant de chaque mois<text:span text:style-name="Strong_20_Emphasis">Jan à Déc</text:span> : montant pour chaque mois<text:span text:style-name="Strong_20_Emphasis">Options</text:span><text:span text:style-name="Strong_20_Emphasis">Forcer la surveillance de cette catégorie</text:span> : Par défaut, si une transaction n'a pas de montant (0,00), elle ne s'affiche pas dans le rapport budgétaire. Cette case à cocher change cela et peut gérer un tel cas.<text:span text:style-name="Strong_20_Emphasis">Bouton de menu</text:span><text:span text:style-name="Strong_20_Emphasis">Importer</text:span> : importer le budget à partir d'un fichier csv. Voir format de fichier csv pour plus de détails.<text:span text:style-name="Strong_20_Emphasis">Exporter</text:span> : exporter le budget dans un fichier csv. Voir format de fichier csv pour plus de détails.</text:p>
      <text:h text:style-name="Heading_20_2" text:outline-level="2"><text:bookmark-start text:name="__RefHeading___preferences_12"/><text:bookmark-start text:name="preferences"/>Préférences<text:bookmark-end text:name="__RefHeading___preferences_12"/><text:bookmark-end text:name="preferences"/></text:h>
      <text:p text:style-name="Text_20_body">La boîte de dialogue des préférences est accessible depuis le menu <text:span text:style-name="Strong_20_Emphasis">édition → préférences</text:span>. Il vous permet de personnaliser de nombreux aspects du fonctionnement de HomeBank. Les sections suivantes détaillent les paramètres que vous pouvez personnaliser et ce qu'ils affectent.</text:p>
      <text:p text:style-name="Text_20_body"><text:span text:style-name="Strong_20_Emphasis">Général</text:span> :<draw:frame draw:style-name="mediacenter" draw:name="10" text:anchor-type="paragraph" draw:z-index="10" svg:width="10.583333333333cm" svg:height="10.002167630058cm"><draw:image xlink:href="Pictures/417048cc1815026acbe9965c35e6b118.png" xlink:type="simple" xlink:show="embed" xlink:actuate="onLoad"/></draw:frame><text:span text:style-name="Strong_20_Emphasis">Début du programme</text:span> :<text:span text:style-name="Strong_20_Emphasis">Afficher l'écran de démarrage</text:span> : afficher un écran de démarrage au démarrage de HomeBank<text:span text:style-name="Strong_20_Emphasis">Charger le dernier fichier ouvert</text:span> : charger le dernier fichier ouvert au démarrage de HomeBank<text:span text:style-name="Strong_20_Emphasis">Exécuter les transactions planifiées en attente</text:span> : ajouter la transaction planifiée aux comptes au démarrage de HomeBank<text:span text:style-name="Strong_20_Emphasis">Exercice fiscal</text:span> :<text:span text:style-name="Strong_20_Emphasis">Démarre au</text:span> : jour et mois de début de l'année fiscale<text:span text:style-name="Strong_20_Emphasis">Rapports de la fenêtre principale</text:span><text:span text:style-name="Strong_20_Emphasis">Plage de dates</text:span> : valeur initiale de la plage par défaut pour les rapports de la fenêtre principale<text:span text:style-name="Strong_20_Emphasis">Dossier Fichiers</text:span><text:span text:style-name="Strong_20_Emphasis">Défaut</text:span> : dossier par défaut pour charger/enregistrer les fichiers HomeBank<text:span text:style-name="Strong_20_Emphasis">Interface</text:span><draw:frame draw:style-name="mediacenter" draw:name="11" text:anchor-type="paragraph" draw:z-index="11" svg:width="10.583333333333cm" svg:height="10.002167630058cm"><draw:image xlink:href="Pictures/cd567b60b8c6bb7b0007a91066c405f2.png" xlink:type="simple" xlink:show="embed" xlink:actuate="onLoad"/></draw:frame><text:span text:style-name="Strong_20_Emphasis">Général</text:span><text:span text:style-name="Strong_20_Emphasis">Langue</text:span> : langue à utiliser pour l'interface<text:span text:style-name="Strong_20_Emphasis">Barre d'outils</text:span> : style de barre d'outils à utiliser<text:span text:style-name="Strong_20_Emphasis">Activer les lignes en couleurs alternées</text:span> : spécifier si les couleurs de lignes alternées doivent être utilisées pour l'arborescence/la liste (cela dépend du thème GTK+ actuel et peut ne pas fonctionner)<text:span text:style-name="Strong_20_Emphasis">Couleurs des montants</text:span><text:span text:style-name="Strong_20_Emphasis">Utiliser des couleurs personnalisées</text:span> : préciser si les montants doivent être affichés avec des couleurs ci-dessous<text:span text:style-name="Strong_20_Emphasis">Préréglé</text:span> : contient des préréglages de couleur Tango pour définir rapidement les couleurs des montants<text:span text:style-name="Strong_20_Emphasis">Dépenses</text:span> : couleur utilisée pour les dépenses<text:span text:style-name="Strong_20_Emphasis">Revenus</text:span> : couleur utilisée pour les revenus<text:span text:style-name="Strong_20_Emphasis">Avertissement</text:span> : couleur utilisée pour un montant en avertissement (découvert)<text:span text:style-name="Strong_20_Emphasis">Transactions</text:span><draw:frame draw:style-name="mediacenter" draw:name="12" text:anchor-type="paragraph" draw:z-index="12" svg:width="10.583333333333cm" svg:height="10.002167630058cm"><draw:image xlink:href="Pictures/31b52bbd239b2734d8627f9cee923f75.png" xlink:type="simple" xlink:show="embed" xlink:actuate="onLoad"/></draw:frame><text:span text:style-name="Strong_20_Emphasis">Fenêtre de transaction</text:span> :<text:span text:style-name="Strong_20_Emphasis">Plage de dates</text:span> : plage par défaut à utiliser<text:span text:style-name="Strong_20_Emphasis">Masquer les transactions rapprochées</text:span> : filtrer pour ne pas afficher les transactions rapprochées<text:span text:style-name="Strong_20_Emphasis">Toujours afficher les rappels d'opérations</text:span> : afficher les transactions de rappel (ignorer les filtres)<text:span text:style-name="Strong_20_Emphasis">Ajout multiple</text:span> :<text:span text:style-name="Strong_20_Emphasis">Garder la dernière date</text:span> : Conserver la date lors d'ajout successif de plusieurs transactions<text:span text:style-name="Strong_20_Emphasis">Liste des colonnes</text:span> : colonnes à afficher et leur ordre dans la liste des transactions<text:span text:style-name="Strong_20_Emphasis">Format d'affichage</text:span><draw:frame draw:style-name="mediacenter" draw:name="13" text:anchor-type="paragraph" draw:z-index="13" svg:width="10.583333333333cm" svg:height="10.002167630058cm"><draw:image xlink:href="Pictures/05b48aa51060a3327a80a657ffd55815.png" xlink:type="simple" xlink:show="embed" xlink:actuate="onLoad"/></draw:frame><text:span text:style-name="Strong_20_Emphasis">Options de date</text:span> :<text:span text:style-name="Strong_20_Emphasis">Date format</text:span> : format d'affichage pour la date (Un exemple s'affiche)<text:span text:style-name="Strong_20_Emphasis">Options numériques</text:span><text:span text:style-name="Strong_20_Emphasis">Symbole</text:span> : Symbole qui préfixe le montant<text:span text:style-name="Strong_20_Emphasis">Est le préfixe</text:span> : définit si le symbole est un préfixe<text:span text:style-name="Strong_20_Emphasis">Caractère décimal</text:span> : Caractère à utiliser comme séparateur décimal<text:span text:style-name="Strong_20_Emphasis">Caractère de groupement</text:span> : Caractère à utiliser comme séparateur de groupe<text:span text:style-name="Strong_20_Emphasis">Chiffres décimaux</text:span> : Nombre de chiffres après le séparateur décimal (Un exemple s'affiche)<text:span text:style-name="Strong_20_Emphasis">Unités de mesure</text:span><text:span text:style-name="Strong_20_Emphasis">Utiliser des km pour le compteur</text:span> : utiliser des km et leurs abbréviations pour le coût du véhicule<text:span text:style-name="Strong_20_Emphasis">Utiliser des litres pour le carburant</text:span> : utiliser des litres et leurs abbréviations pour le coût du véhicule<text:span text:style-name="Strong_20_Emphasis">Importer / Exporter</text:span><draw:frame draw:style-name="mediacenter" draw:name="14" text:anchor-type="paragraph" draw:z-index="14" svg:width="10.583333333333cm" svg:height="10.002167630058cm"><draw:image xlink:href="Pictures/b88574222e02c958787f4ea021b33847.png" xlink:type="simple" xlink:show="embed" xlink:actuate="onLoad"/></draw:frame><text:span text:style-name="Strong_20_Emphasis">Options de date</text:span><text:span text:style-name="Strong_20_Emphasis">ordre des dates</text:span> : définir l'ordre de date par défaut pour l'importation de fichiers (j-m-a, m-j-a,a-m-j)<text:span text:style-name="Strong_20_Emphasis">Options OFX/QFX</text:span><text:span text:style-name="Strong_20_Emphasis">Champ Mémo</text:span> : définir ce qu'il faut faire pour le champ mémo lors de l'importation : ignorer, ajouter au mémo, ajouter aux informations<text:span text:style-name="Strong_20_Emphasis">Dossier pour les fichiers</text:span><text:span text:style-name="Strong_20_Emphasis">Import</text:span> : dossier par défaut pour charger les fichiers à importer<text:span text:style-name="Strong_20_Emphasis">Export</text:span> : dossier par défaut pour enregistrer les fichiers à exporter<text:span text:style-name="Strong_20_Emphasis">Rapport</text:span><draw:frame draw:style-name="mediacenter" draw:name="15" text:anchor-type="paragraph" draw:z-index="15" svg:width="10.583333333333cm" svg:height="10.002167630058cm"><draw:image xlink:href="Pictures/2a55aeb6b94321577b6fe4c2e22fc45c.png" xlink:type="simple" xlink:show="embed" xlink:actuate="onLoad"/></draw:frame><text:span text:style-name="Strong_20_Emphasis">Filtre initial</text:span><text:span text:style-name="Strong_20_Emphasis">Plage de dates</text:span> : plage par défaut à utiliser pour la fenêtre de compte<text:span text:style-name="Strong_20_Emphasis">Options de graphiques</text:span><text:span text:style-name="Strong_20_Emphasis">Schéma de couleur</text:span> : jeu de couleurs par défaut à appliquer pour les graphiques (HomeBank, Money, SAP, Quicken, Office 2010, Office 2013, Analytics)<text:span text:style-name="Strong_20_Emphasis">Options statistiques</text:span><text:span text:style-name="Strong_20_Emphasis">Afficher par montant</text:span> : cocher par défaut la bascule par montant sur la fenêtre des statistiques<text:span text:style-name="Strong_20_Emphasis">Afficher la colonne des taux</text:span> : afficher par défaut la colonne de taux<text:span text:style-name="Strong_20_Emphasis">Afficher les détails</text:span> : cocher par défaut la bascule de détail sur la fenêtre des statistiques<text:span text:style-name="Strong_20_Emphasis">Options budgétaires</text:span><text:span text:style-name="Strong_20_Emphasis">Afficher les détails</text:span> : cocher par défaut la bascule de détail sur la fenêtre du budget<text:span text:style-name="Strong_20_Emphasis">Euro mineur</text:span><draw:frame draw:style-name="mediacenter" draw:name="16" text:anchor-type="paragraph" draw:z-index="16" svg:width="10.583333333333cm" svg:height="10.002167630058cm"><draw:image xlink:href="Pictures/88bda72b10399deb27f665a9b39bdf29.png" xlink:type="simple" xlink:show="embed" xlink:actuate="onLoad"/></draw:frame><text:span text:style-name="Strong_20_Emphasis">Général</text:span><text:span text:style-name="Strong_20_Emphasis">Activer</text:span> : activer la prise en charge de la devise mineure en euro dans HomeBank. Voir devise mineure pour plus de détails.<text:span text:style-name="Strong_20_Emphasis">Remplir à partir de</text:span> : présélection des paramètres pour cet onglet<text:span text:style-name="Strong_20_Emphasis">Pays</text:span> : rappel du pays<text:span text:style-name="Strong_20_Emphasis">Valeur</text:span> : taux de change (valeur de 1 euro dans votre ancienne monnaie nationale)<text:span text:style-name="Strong_20_Emphasis">Format des nombres</text:span><text:span text:style-name="Strong_20_Emphasis">Symbole</text:span> : Symbole qui préfixe le montant<text:span text:style-name="Strong_20_Emphasis">Est un préfixe</text:span> : définit que le symbole est un préfixe<text:span text:style-name="Strong_20_Emphasis">Caractère décimal</text:span> : Caractère à utiliser comme séparateur décimal<text:span text:style-name="Strong_20_Emphasis">Caractère de groupement</text:span> : Caractère à utiliser comme séparateur de groupe<text:span text:style-name="Strong_20_Emphasis">Chiffres décimaux</text:span> : Nombre de chiffres après le séparateur décimal (Un exemple s'affiche)</text:p>
      <text:h text:style-name="Heading_20_2" text:outline-level="2"><text:bookmark-start text:name="__RefHeading___filtre_13"/><text:bookmark-start text:name="filtre"/>Filtre<text:bookmark-end text:name="__RefHeading___filtre_13"/><text:bookmark-end text:name="filtre"/></text:h>
      <text:p text:style-name="Text_20_body">La boîte de dialogue du filtre permet d'ajuster le filtre pour les transactions de la fenêtre des comptes et de la fenêtre des statistiques.</text:p>
      <text:p text:style-name="Text_20_body"><text:span text:style-name="Strong_20_Emphasis">Filtre de date</text:span><draw:frame draw:style-name="mediacenter" draw:name="17" text:anchor-type="paragraph" draw:z-index="17" svg:width="10.583333333333cm" svg:height="10.340038314176cm"><draw:image xlink:href="Pictures/455a1facc6bce845a3c1e1a83357d90e.png" xlink:type="simple" xlink:show="embed" xlink:actuate="onLoad"/></draw:frame><text:span text:style-name="Strong_20_Emphasis">Option</text:span> : statut du filtre : inactif / inclure / exclure<text:span text:style-name="Strong_20_Emphasis">De</text:span> : valeur minimale de la date<text:span text:style-name="Strong_20_Emphasis">À</text:span> : valeur maximale de la date<text:span text:style-name="Strong_20_Emphasis">Mois</text:span> : un mois précis<text:span text:style-name="Strong_20_Emphasis">Année</text:span> : une année précise<text:span text:style-name="Strong_20_Emphasis">Filtre sur l'état</text:span><draw:frame draw:style-name="mediacenter" draw:name="18" text:anchor-type="paragraph" draw:z-index="18" svg:width="10.583333333333cm" svg:height="10.340038314176cm"><draw:image xlink:href="Pictures/cf94913e14129bf82b5fb7cedbc55b82.png" xlink:type="simple" xlink:show="embed" xlink:actuate="onLoad"/></draw:frame><text:span text:style-name="Strong_20_Emphasis">Option</text:span> : statut du filtre : inactif / inclure / exclure<text:span text:style-name="Strong_20_Emphasis">rapproché</text:span> : sélectionner les transactions rapprochées<text:span text:style-name="Strong_20_Emphasis">pointé</text:span> : sélectionner les transactions pointées<text:span text:style-name="Strong_20_Emphasis">Forcer l'affichage 'Ajouté'</text:span> : forcer à toujours afficher les transactions ayant le statut “ajouté”.<text:span text:style-name="Strong_20_Emphasis">Forcer l'affichage 'Édité'</text:span> : forcer à toujours afficher les transactions ayant le statut 'édité'<text:span text:style-name="Strong_20_Emphasis">Forcer l'affichage 'Rappel'</text:span> : forcer à toujours afficher les transactions ayant le statut 'Rappel'<text:span text:style-name="Strong_20_Emphasis">Filtrage des paiements</text:span><draw:frame draw:style-name="mediacenter" draw:name="19" text:anchor-type="paragraph" draw:z-index="19" svg:width="10.583333333333cm" svg:height="10.340038314176cm"><draw:image xlink:href="Pictures/05e1da10c8f984a1d9824cb30d03c996.png" xlink:type="simple" xlink:show="embed" xlink:actuate="onLoad"/></draw:frame><text:span text:style-name="Strong_20_Emphasis">Option</text:span> : statut de filtre : inactif / inclure / exclure<text:span text:style-name="Strong_20_Emphasis">paiement</text:span> : voir le lexique pour le détail du paiement<text:span text:style-name="Strong_20_Emphasis">Filtrage du montant</text:span><draw:frame draw:style-name="mediacenter" draw:name="20" text:anchor-type="paragraph" draw:z-index="20" svg:width="10.583333333333cm" svg:height="10.340038314176cm"><draw:image xlink:href="Pictures/d15200ae205d3ffe2f5e17e4cbe81a33.png" xlink:type="simple" xlink:show="embed" xlink:actuate="onLoad"/></draw:frame><text:span text:style-name="Strong_20_Emphasis">Option</text:span> : définir le statut de ce filtre : inactif / inclure / exclure<text:span text:style-name="Strong_20_Emphasis">Depuis</text:span> : montant minimal<text:span text:style-name="Strong_20_Emphasis">Jusqu'à</text:span> : montant maximum<text:span text:style-name="Strong_20_Emphasis">Filtrer le texte</text:span><draw:frame draw:style-name="mediacenter" draw:name="21" text:anchor-type="paragraph" draw:z-index="21" svg:width="10.583333333333cm" svg:height="10.340038314176cm"><draw:image xlink:href="Pictures/6af3e7653f91cf1b3efdd20c9dd1526e.png" xlink:type="simple" xlink:show="embed" xlink:actuate="onLoad"/></draw:frame><text:span text:style-name="Strong_20_Emphasis">Option</text:span> : statut de filtre : inactif / inclure / exclure<text:span text:style-name="Strong_20_Emphasis">Memo</text:span> : chaîne de mémo à rechercher<text:span text:style-name="Strong_20_Emphasis">Info</text:span> : chaîne d'information à rechercher<text:span text:style-name="Strong_20_Emphasis">étiquette</text:span> : chaîne d'étiquette à rechercher<text:span text:style-name="Strong_20_Emphasis">Filtrer Catégorie/Bénéficiaire/Compte</text:span> : Ces onglets fonctionnent tous de la même manière. Vous pouvez les filtrer à l'aide d'une liste d'éléments, incluant ou excluant les éléments sélectionnés. L'onglet de compte n'est pas affiché lorsque vous filtrez à partir de la fenêtre de compte, il n'est affiché qu'à partir de la boite de dialogue des statistiques.<draw:frame draw:style-name="mediacenter" draw:name="22" text:anchor-type="paragraph" draw:z-index="22" svg:width="10.583333333333cm" svg:height="10.340038314176cm"><draw:image xlink:href="Pictures/830fd1e4b649234e72e1b7f285730da8.png" xlink:type="simple" xlink:show="embed" xlink:actuate="onLoad"/></draw:frame><text:span text:style-name="Strong_20_Emphasis">Option</text:span> : statut de filtre : inactif / inclure / exclure<text:span text:style-name="Strong_20_Emphasis">Tous</text:span> : tous les éléments de la liste<text:span text:style-name="Strong_20_Emphasis">Aucun</text:span> : désélectionne tous les éléments de la liste<text:span text:style-name="Strong_20_Emphasis">Inverser</text:span> : inverse tous les éléments de la liste</text:p>
      <text:h text:style-name="Heading_20_2" text:outline-level="2"><text:bookmark-start text:name="__RefHeading___proprietes_14"/><text:bookmark-start text:name="proprietes"/>Propriétés<text:bookmark-end text:name="__RefHeading___proprietes_14"/><text:bookmark-end text:name="proprietes"/></text:h>
      <text:p text:style-name="Text_20_body">La boite de dialogue des propriétés permet d'éditer, modifier et gérer les propriétés du portefeuille.</text:p>
      <text:p text:style-name="Text_20_body"><text:span text:style-name="Strong_20_Emphasis">Appel</text:span> : menu principal : Fichier<text:span text:style-name="Strong_20_Emphasis">Utilisation</text:span><draw:frame draw:style-name="mediacenter" draw:name="23" text:anchor-type="paragraph" draw:z-index="23" svg:width="10.583333333333cm" svg:height="7.4752168525403cm"><draw:image xlink:href="Pictures/36ed6c031186f57b908366fff3545038.png" xlink:type="simple" xlink:show="embed" xlink:actuate="onLoad"/></draw:frame><text:span text:style-name="Strong_20_Emphasis">Général</text:span><text:span text:style-name="Strong_20_Emphasis">Propriétaire</text:span> : titre du portefeuille, il sera utilisé comme titre de la fenêtre principale.<text:span text:style-name="Strong_20_Emphasis">Opération planifiée</text:span> :<text:span text:style-name="Strong_20_Emphasis">Ajouter jusqu'au xx de chaque mois (exclu)</text:span> : spécifier le numéro du jour du mois jusqu'auquel l'opération planifiée sera automatiquement ajoutée.<text:span text:style-name="Strong_20_Emphasis">Ajouter x jours à l'avance</text:span> : nombre de jours à ajouter à la date d'aujourd'hui (limite d'insertion) lorsque HomeBank insère des transactions automatisées. Par exemple, si vous spécifiez 30 jours, HomeBank insérera des transactions automatisées qui doivent avoir lieu jusqu'à aujourd'hui + 30 jours.<text:span text:style-name="Strong_20_Emphasis">Coût du véhicule</text:span><text:span text:style-name="Strong_20_Emphasis">Catégorie</text:span> : catégorie par défaut pour le rapport Coût du véhicule.</text:p>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6:47</meta:creation-date>
    <dc:creator>Generated</dc:creator>
    <dc:date>2026-09-15T13::56:47</dc:date>
    <dc:language>en-US</dc:language>
    <meta:editing-cycles>1</meta:editing-cycles>
    <meta:editing-duration>PT0S</meta:editing-duration>
    <dc:title>logiciel:compta:homebank:aide:dialog:start</dc:title>
  </office:meta>
</office:document-meta>
</file>