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9816d8d22dc6278641c6ed40fee90.png"/>
  <manifest:file-entry manifest:media-type="image/png" manifest:full-path="Pictures/52b98136035e576ebaf7b5cca7a960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edit:nano:start"/><text:bookmark-start text:name="__RefHeading___nano_l_editeur_de_texte_du_debutant_1"/><text:bookmark-start text:name="nano_l_editeur_de_texte_du_debutant"/>Nano, l'éditeur de texte du débutant<text:bookmark-end text:name="__RefHeading___nano_l_editeur_de_texte_du_debutant_1"/><text:bookmark-end text:name="nano_l_editeur_de_texte_du_debutant"/></text:h>
      <text:p text:style-name="Text_20_body"><text:span text:style-name="Strong_20_Emphasis">Nano</text:span> est un tout petit éditeur de texte, très simple comparé à <text:span text:style-name="Strong_20_Emphasis">Vim</text:span> et <text:span text:style-name="Strong_20_Emphasis">Emacs</text:span>,parfait pour démarrer. Il a peu de fonctions comparativement aux deux autres logiciels mais suffisamment pour commencer.</text:p>
      <text:p text:style-name="Text_20_body">Un éditeur de texte est un programme qui permet de modifier des fichiers de texte brut, sans mise en forme (gras, italique, souligné …).</text:p>
      <text:p text:style-name="Text_20_body">Le nom complet de Nano est <text:span text:style-name="Strong_20_Emphasis">GNU nano</text:span>. Il s'inspire de <text:span text:style-name="Strong_20_Emphasis">pico</text:span>, un éditeur de texte plus ancien.</text:p>
      <text:p text:style-name="Text_20_body">Comme tous les éditeurs de texte, il permet :</text:p>
      <text:p text:style-name="Text_20_body">aux programmeurs d'éditer des fichiers.c,.cpp,.h,.rb,.py, etc. (selon le langage de programmation)à tous de modifier des fichiers de configuration.À titre d'exercice, nous éditerons les fichiers de configuration <text:span text:style-name="Strong_20_Emphasis">nanorc</text:span> et <text:span text:style-name="Strong_20_Emphasis">bashrc</text:span> qui nous permettront de personnaliser <text:span text:style-name="Strong_20_Emphasis">Nano</text:span> et la consol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Nano fait partie de Linux. Il n'y a donc pas d'installation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fichier_de_configuration_5"/><text:bookmark-start text:name="fichier_de_configuration"/>Fichier de configuration<text:bookmark-end text:name="__RefHeading___fichier_de_configuration_5"/><text:bookmark-end text:name="fichier_de_configuration"/></text:h>
      <text:p text:style-name="Text_20_body">Chaque utilisateur de la machine peut créer son propre fichier de configuration <text:span text:style-name="Strong_20_Emphasis">~/.nanorc</text:span> dans son répertoire personnel (home).</text:p>
      <text:p text:style-name="Text_20_body">Le mieux est d'éditer le fichier <text:span text:style-name="Strong_20_Emphasis">~/.nanorc</text:span> pour y régler les paramètres</text:p>
      <text:p text:style-name="Text_20_body"><text:span text:style-name="Strong_20_Emphasis">Voir : <text:a xlink:type="simple" xlink:href="https://doc.wikis.frapp.fr/doku.php?id=tutoriel:man:5-fmt:nanorc:start" text:style-name="Internet_20_link" text:visited-style-name="Visited_20_Internet_20_Link">Fichier nanorc (page de man)</text:a></text:span><text:span text:style-name="Strong_20_Emphasis"><text:a xlink:type="simple" xlink:href="https://doc.wikis.frapp.fr/doku.php?id=logiciel:bureautique:edit:nano:nanorc:exemple:start" text:style-name="Internet_20_link" text:visited-style-name="Visited_20_Internet_20_Link">Fichier nanorc exemple</text:a></text:span>Pour le créer ou l'ouvrir, tapez :</text:p>
      <text:p text:style-name="Command Line Interface"><text:span text:style-name="PluginODTAutoStyle_span_1">$ </text:span><text:span text:style-name="PluginODTAutoStyle_span_2">nano .nanorc</text:span></text:p>
      <text:p text:style-name="Text_20_body">Chaque commande commence par un set (pour activer) ou un unset (pour désactiver) suivi de l'option concernée. Par exemple :</text:p>
      <text:p text:style-name="Preformatted_20_Text">set mouse<text:line-break/>set autoindent<text:line-break/>set smarthome<text:line-break/>set tabsize 4</text:p>
      <text:p text:style-name="Text_20_body">charge automatiquement <text:span text:style-name="Strong_20_Emphasis">nano</text:span> avec les paramètres les plus utiles.</text:p>
      <text:p text:style-name="Text_20_body">Quittez nano en enregistrant le fichier avec <text:span text:style-name="Plugin_Keyboard___keyboard">Ctrl</text:span>+<text:span text:style-name="Plugin_Keyboard___keyboard">X</text:span>, répondez <text:span text:style-name="Plugin_Keyboard___keyboard">O</text:span> puis <text:span text:style-name="Plugin_Keyboard___keyboard">Retour</text:span>.</text:p>
      <text:p text:style-name="Text_20_body">Ces options seront prises en compte au démarrage de nano.</text:p>
      <text:p text:style-name="Text_20_body">Pour que les mêmes réglages soient pris en compte avec sudo nano, copiez  ~/.nanorc :</text:p>
      <text:p text:style-name="Command Line Interface"><text:span text:style-name="PluginODTAutoStyle_span_3">USER@MACHINE:~$ </text:span><text:span text:style-name="PluginODTAutoStyle_span_4">sudo cp ~/.nanorc /root/.nanorc</text:span></text:p>
      <text:h text:style-name="Heading_20_3" text:outline-level="3"><text:bookmark-start text:name="__RefHeading___coloration_syntaxique_6"/><text:bookmark-start text:name="coloration_syntaxique"/>Coloration syntaxique<text:bookmark-end text:name="__RefHeading___coloration_syntaxique_6"/><text:bookmark-end text:name="coloration_syntaxique"/></text:h>
      <text:p text:style-name="Text_20_body">Inspirez-vous du fichier <text:span text:style-name="Strong_20_Emphasis">/etc/nanorc</text:span> qui comporte toutes les options, commentées.</text:p>
      <text:p text:style-name="Text_20_body">Pour inclure toutes les définitions de syntaxe existantes, vous pouvez ajouter à votre fichier <text:span text:style-name="Strong_20_Emphasis">~/.nanorc</text:span> :</text:p>
      <text:p text:style-name="Preformatted_20_Text">include "/usr/share/nano/*.nanorc"</text:p>
      <text:p text:style-name="Text_20_body">Cela active la coloration intelligente de vos fichiers selon leur type (fichiers HTML colorés, fichiers C colorés, fichiers nanorc colorés, etc.)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p text:style-name="Text_20_body">Pour démarrer le logiciel, tapez dans la console :</text:p>
      <text:p text:style-name="Command Line Interface"><text:span text:style-name="PluginODTAutoStyle_span_5">USER@MACHINE:~$ </text:span><text:span text:style-name="PluginODTAutoStyle_span_6">nano</text:span></text:p>
      <text:p text:style-name="Text_20_body"><draw:frame draw:style-name="mediacenter" draw:name="0" text:anchor-type="paragraph" draw:z-index="0" svg:width="10.583333333333cm" svg:height="6.746875cm"><draw:image xlink:href="Pictures/d879816d8d22dc6278641c6ed40fee90.png" xlink:type="simple" xlink:show="embed" xlink:actuate="onLoad"/></draw:frame></text:p>
      <text:h text:style-name="Heading_20_3" text:outline-level="3"><text:bookmark-start text:name="__RefHeading___parametres_de_la_commande_nano_8"/><text:bookmark-start text:name="parametres_de_la_commande_nano"/>Paramètres de la commande nano<text:bookmark-end text:name="__RefHeading___parametres_de_la_commande_nano_8"/><text:bookmark-end text:name="parametres_de_la_commande_nano"/></text:h>
      <text:p text:style-name="Command Line Interface"><text:span text:style-name="PluginODTAutoStyle_span_7">USER@MACHINE:~$ </text:span><text:span text:style-name="PluginODTAutoStyle_span_8">nano /chemin/du/FICHIER</text:span></text:p>
      <text:p text:style-name="Text_20_body">ouvre le fichier /chemin/du/FICHIER. Si le fichier n'existe pas, il sera créé par Nano lors du premier enregistrement.</text:p>
      <text:p text:style-name="Text_20_body"><draw:frame draw:style-name="PluginODTAutoStyle_Frame_9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tres paramètres :</text:p><text:list text:style-name="List_20_1" text:continue-numbering="false"><text:list-item><text:p text:style-name="List_20_1_Content_First"><text:span text:style-name=""> -m</text:span></text:p><text:line-break/><text:p text:style-name="List_20_1_Content"> autorise l'utilisation de la souris sous Nano en console. Vous pouvez cliquer avec votre souris sur la zone de texte où vous voulez placer votre curseur.</text:p></text:list-item><text:list-item><text:p text:style-name="List_20_1_Content"><text:span text:style-name=""> -i</text:span></text:p><text:line-break/><text:p text:style-name="List_20_1_Content"> indentation automatique : la tabulation de la ligne précédente sera conservée lorsque vous irez à la ligne.</text:p></text:list-item><text:list-item><text:p text:style-name="List_20_1_Content"><text:span text:style-name=""> -A</text:span></text:p><text:line-break/><text:p text:style-name="List_20_1_Content_Last"> retour intelligent au début de la ligne : quand vous appuyez sur <text:span text:style-name="Plugin_Keyboard___keyboard">Home</text:span>, le curseur se positionne au début de l'alinéa.</text:p></text:list-item></text:list><text:line-break/><text:p text:style-name="Text_20_body">Pour activer tous ces paramètres à la fois, éditez le fichier <text:span text:style-name="Strong_20_Emphasis">~/.nanorc</text:span> pour y écrire :</text:p><text:p text:style-name="Preformatted_20_Text">set mouse<text:line-break/>set autoindent<text:line-break/>set smarthome</text:p></table:table-cell></table:table-row></table:table></draw:text-box></draw:frame></text:p>
      <text:h text:style-name="Heading_20_3" text:outline-level="3"><text:bookmark-start text:name="__RefHeading___commandes_9"/><text:bookmark-start text:name="commandes"/>Commandes<text:bookmark-end text:name="__RefHeading___commandes_9"/><text:bookmark-end text:name="commandes"/></text:h>
      <text:p text:style-name="Text_20_body">En bas de l'écran figure un aide-mémoire des commandes principales de <text:span text:style-name="Strong_20_Emphasis">Nano</text:span> :<draw:frame draw:style-name="mediacenter" draw:name="1" text:anchor-type="paragraph" draw:z-index="1" svg:width="10.583333333333cm" svg:height="0.555625cm"><draw:image xlink:href="Pictures/52b98136035e576ebaf7b5cca7a96005.png" xlink:type="simple" xlink:show="embed" xlink:actuate="onLoad"/></draw:frame>Pour gagner de la place en cachant l'aide-mémoire, appuyez sur  <text:span text:style-name="Plugin_Keyboard___keyboard">Échap</text:span> puis <text:span text:style-name="Plugin_Keyboard___keyboard">X</text:span>. La même suite de touches ré-affiche l'aide-mémoire.</text:p>
      <text:h text:style-name="Heading_20_4" text:outline-level="4"><text:bookmark-start text:name="__RefHeading___commandes_de_base_10"/><text:bookmark-start text:name="commandes_de_base"/>Commandes de base<text:bookmark-end text:name="__RefHeading___commandes_de_base_10"/><text:bookmark-end text:name="commandes_de_bas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</text:p>
          </table:table-cell>
          <table:table-cell office:value-type="string" table:style-name="tableheader">
            <text:p text:style-name="Table_20_Heading"> Raccourcis clavier                                </text:p>
          </table:table-cell>
          <table:table-cell office:value-type="string" table:style-name="tableheader">
            <text:p text:style-name="Table_20_Heading"> Raccourcis clavier bis                         </text:p>
          </table:table-cell>
        </table:table-row>
        <table:table-row>
          <table:table-cell office:value-type="string" table:style-name="tablecell">
            <text:p text:style-name="tablealignleft"> Afficher l'aide                     </text:p>
          </table:table-cell>
          <table:table-cell office:value-type="string" table:style-name="tablecell">
            <text:p text:style-name="tablealignleft"> <text:span text:style-name="Plugin_Keyboard___keyboard">F1</text:span>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G</text:span>                                 </text:p>
          </table:table-cell>
        </table:table-row>
        <table:table-row>
          <table:table-cell office:value-type="string" table:style-name="tablecell">
            <text:p text:style-name="tablealignleft"> Sauvegarder avec confirmation       </text:p>
          </table:table-cell>
          <table:table-cell office:value-type="string" table:style-name="tablecell">
            <text:p text:style-name="tablealignleft"> <text:span text:style-name="Plugin_Keyboard___keyboard">F3</text:span> puis valider par <text:span text:style-name="Plugin_Keyboard___keyboard">↵ Entrée</text:span>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O</text:span>, valider par <text:span text:style-name="Plugin_Keyboard___keyboard">↵ Entrée</text:span>  </text:p>
          </table:table-cell>
        </table:table-row>
        <table:table-row>
          <table:table-cell office:value-type="string" table:style-name="tablecell">
            <text:p text:style-name="tablealignleft"> Sauvegarder sans confirmation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S</text:span>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ermer l'espace en cours / Quitter  </text:p>
          </table:table-cell>
          <table:table-cell office:value-type="string" table:style-name="tablecell">
            <text:p text:style-name="tablealignleft"> <text:span text:style-name="Plugin_Keyboard___keyboard">F2</text:span>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X</text:span>                                 </text:p>
          </table:table-cell>
        </table:table-row>
      </table:table>
      <text:h text:style-name="Heading_20_4" text:outline-level="4"><text:bookmark-start text:name="__RefHeading___deplacement_11"/><text:bookmark-start text:name="deplacement"/>Déplacement<text:bookmark-end text:name="__RefHeading___deplacement_11"/><text:bookmark-end text:name="deplace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éplacer le curseur                                                 </text:p>
          </table:table-cell>
          <table:table-cell office:value-type="string" table:style-name="tableheader">
            <text:p text:style-name="Table_20_Heading"> Raccourcis clavier                                                 </text:p>
          </table:table-cell>
          <table:table-cell office:value-type="string" table:style-name="tableheader">
            <text:p text:style-name="Table_20_Heading"> Raccourcis clavier bis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aut, bas, gauche, droite                                           </text:p>
          </table:table-cell>
          <table:table-cell office:value-type="string" table:style-name="tablecell">
            <text:p text:style-name="tablealignleft">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P</text:span>, <text:span text:style-name="Plugin_Keyboard___keyboard">Ctrl</text:span>+<text:span text:style-name="Plugin_Keyboard___keyboard">N</text:span>, <text:span text:style-name="Plugin_Keyboard___keyboard">Ctrl</text:span>+<text:span text:style-name="Plugin_Keyboard___keyboard">B</text:span>, <text:span text:style-name="Plugin_Keyboard___keyboard">Ctrl</text:span>+<text:span text:style-name="Plugin_Keyboard___keyboard">F</text:span><text:line-break/>(Previous, Next, Backward, Forward)  </text:p>
          </table:table-cell>
        </table:table-row>
        <table:table-row>
          <table:table-cell office:value-type="string" table:style-name="tablecell">
            <text:p text:style-name="tablealignleft"> début de ligne, fin de ligne                                        </text:p>
          </table:table-cell>
          <table:table-cell office:value-type="string" table:style-name="tablecell">
            <text:p text:style-name="tablealignleft"> <text:span text:style-name="Plugin_Keyboard___keyboard">Début</text:span>, <text:span text:style-name="Plugin_Keyboard___keyboard">Fin</text:span>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</text:span>, <text:span text:style-name="Plugin_Keyboard___keyboard">Ctrl</text:span>+<text:span text:style-name="Plugin_Keyboard___keyboard">E</text:span>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ran précédent, écran suivant                                      </text:p>
          </table:table-cell>
          <table:table-cell office:value-type="string" table:style-name="tablecell">
            <text:p text:style-name="tablealignleft"> <text:span text:style-name="Plugin_Keyboard___keyboard">Pgup</text:span>, <text:span text:style-name="Plugin_Keyboard___keyboard">Pgdown</text:span>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Y</text:span>, <text:span text:style-name="Plugin_Keyboard___keyboard">Ctrl</text:span>+<text:span text:style-name="Plugin_Keyboard___keyboard">V</text:span>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but du fichier, fin du fichier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Début</text:span>, <text:span text:style-name="Plugin_Keyboard___keyboard">Ctrl</text:span>+<text:span text:style-name="Plugin_Keyboard___keyboard">Fin</text:span>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_</text:span>, <text:span text:style-name="Plugin_Keyboard___keyboard">Alt</text:span>+<text:span text:style-name="Plugin_Keyboard___keyboard">Shift</text:span>+<text:span text:style-name="Plugin_Keyboard___keyboard">:</text:span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 mot en avant, un mot en arrière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&amp;rarr;</text:span>, <text:span text:style-name="Plugin_Keyboard___keyboard">Ctrl</text:span>+<text:span text:style-name="Plugin_Keyboard___keyboard">&amp;larr;</text:span>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Espace</text:span>, <text:span text:style-name="Plugin_Keyboard___keyboard">Alt</text:span>+<text:span text:style-name="Plugin_Keyboard___keyboard">Espace</text:span>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ragraphe précédent, paragraphe suivant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&amp;uarr;</text:span>, <text:span text:style-name="Plugin_Keyboard___keyboard">Ctrl</text:span>+<text:span text:style-name="Plugin_Keyboard___keyboard">&amp;darr;</text:span>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but du paragraphe, fin du paragraphe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(</text:span>, <text:span text:style-name="Plugin_Keyboard___keyboard">Alt</text:span>+<text:span text:style-name="Plugin_Keyboard___keyboard">)</text:span>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gne l (et colonne c)       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G</text:span> puis l,c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ochet (accolade, parenthèse, … ) adjoint à celui sous le curseur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)</text:span>                                               </text:p>
          </table:table-cell>
          <table:table-cell office:value-type="string" table:style-name="tablecell"/>
        </table:table-row>
      </table:table>
      <text:p text:style-name="Text_20_body">Pour <text:span text:style-name="Strong_20_Emphasis">afficher l'emplacement actuel du curseur</text:span> (numéro de ligne, colonne) : <text:span text:style-name="Plugin_Keyboard___keyboard">Ctrl</text:span>+<text:span text:style-name="Plugin_Keyboard___keyboard">C</text:span></text:p>
      <text:h text:style-name="Heading_20_4" text:outline-level="4"><text:bookmark-start text:name="__RefHeading___suppression_12"/><text:bookmark-start text:name="suppression"/>Suppression<text:bookmark-end text:name="__RefHeading___suppression_12"/><text:bookmark-end text:name="suppress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pprimer                      </text:p>
          </table:table-cell>
          <table:table-cell office:value-type="string" table:style-name="tableheader">
            <text:p text:style-name="Table_20_Heading"> Raccourcis clavier  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caractère sous le curseur      </text:p>
          </table:table-cell>
          <table:table-cell office:value-type="string" table:style-name="tablecell">
            <text:p text:style-name="tablealignleft"> <text:span text:style-name="Plugin_Keyboard___keyboard">Suppr</text:span>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D</text:span>          </text:p>
          </table:table-cell>
        </table:table-row>
        <table:table-row>
          <table:table-cell office:value-type="string" table:style-name="tablecell">
            <text:p text:style-name="tablealignleft"> caractère à gauche du curseur  </text:p>
          </table:table-cell>
          <table:table-cell office:value-type="string" table:style-name="tablecell">
            <text:p text:style-name="tablealignleft"> <text:span text:style-name="Plugin_Keyboard___keyboard">Shift</text:span>+<text:span text:style-name="Plugin_Keyboard___keyboard">Suppr</text:span>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H</text:span>          </text:p>
          </table:table-cell>
        </table:table-row>
        <table:table-row>
          <table:table-cell office:value-type="string" table:style-name="tablecell">
            <text:p text:style-name="tablealignleft"> mot à gauche du curseur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Shift</text:span>+<text:span text:style-name="Plugin_Keyboard___keyboard">Suppr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t à droite du curseur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Suppr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gne courante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Suppr</text:span>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annulation_13"/><text:bookmark-start text:name="annulation"/>Annulation<text:bookmark-end text:name="__RefHeading___annulation_13"/><text:bookmark-end text:name="annul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</text:p>
          </table:table-cell>
          <table:table-cell office:value-type="string" table:style-name="tableheader">
            <text:p text:style-name="Table_20_Heading"> Raccourcis clavier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Annuler la dernière opération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U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faire la dernière opération annulée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E</text:span>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dition_presse-papiers_14"/><text:bookmark-start text:name="edition_presse-papiers"/>Édition (presse-papiers)<text:bookmark-end text:name="__RefHeading___edition_presse-papiers_14"/><text:bookmark-end text:name="edition_presse-papier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                                                </text:p>
          </table:table-cell>
          <table:table-cell office:value-type="string" table:style-name="tableheader">
            <text:p text:style-name="Table_20_Heading"> Raccourcis clavier    </text:p>
          </table:table-cell>
          <table:table-cell office:value-type="string" table:style-name="tableheader">
            <text:p text:style-name="Table_20_Heading"> Raccourcis clavier bis   </text:p>
          </table:table-cell>
        </table:table-row>
        <table:table-row>
          <table:table-cell office:value-type="string" table:style-name="tablecell">
            <text:p text:style-name="tablealignleft"> Marquer le texte à partir de la position courante du curseur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</text:span>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⇧ Shift</text:span>+<text:span text:style-name="Plugin_Keyboard___keyboard">-</text:span>  </text:p>
          </table:table-cell>
        </table:table-row>
        <table:table-row>
          <table:table-cell office:value-type="string" table:style-name="tablecell">
            <text:p text:style-name="tablealignleft"> Couper la ligne courante ou la zone sélectionnée                                       </text:p>
          </table:table-cell>
          <table:table-cell office:value-type="string" table:style-name="tablecell">
            <text:p text:style-name="tablealignleft"> <text:span text:style-name="Plugin_Keyboard___keyboard">F9</text:span>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K</text:span>        </text:p>
          </table:table-cell>
        </table:table-row>
        <table:table-row>
          <table:table-cell office:value-type="string" table:style-name="tablecell">
            <text:p text:style-name="tablealignleft"> Couper le texte à partir de la position courante du curseur jusqu'à la fin du fichier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T</text:span>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pier la ligne courante ou la zone sélectionnée                                       </text:p>
          </table:table-cell>
          <table:table-cell office:value-type="string" table:style-name="tablecell">
            <text:p text:style-name="tablealignleft"> <text:span text:style-name="Plugin_Keyboard___keyboard">Maj</text:span>+<text:span text:style-name="Plugin_Keyboard___keyboard">Alt</text:span>+<text:span text:style-name="Plugin_Keyboard___keyboard">-</text:span>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ç</text:span>   </text:p>
          </table:table-cell>
        </table:table-row>
        <table:table-row>
          <table:table-cell office:value-type="string" table:style-name="tablecell">
            <text:p text:style-name="tablealignleft"> Insérer le contenu du presse-papiers à la position du curseur                          </text:p>
          </table:table-cell>
          <table:table-cell office:value-type="string" table:style-name="tablecell">
            <text:p text:style-name="tablealignleft"> <text:span text:style-name="Plugin_Keyboard___keyboard">F10</text:span>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U</text:span>        </text:p>
          </table:table-cell>
        </table:table-row>
      </table:table>
      <text:p text:style-name="Text_20_body"><text:span text:style-name="Strong_20_Emphasis">Sélectionner, copier et coller</text:span> du texte :
</text:p>
      <text:p text:style-name="Text_20_body">Se placer à l'endroit voulu avec les flèches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Marquer le début de la sélection avec <text:span text:style-name="Plugin_Keyboard___keyboard">Alt</text:span>+<text:span text:style-name="Plugin_Keyboard___keyboard">A</text:span> ou <text:span text:style-name="Plugin_Keyboard___keyboard">Ctrl</text:span>+<text:span text:style-name="Plugin_Keyboard___keyboard">Shift</text:span>+<text:span text:style-name="Plugin_Keyboard___keyboard">-</text:span>Sélectionner la zone à copier avec les flèches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Copier cette sélection avec <text:span text:style-name="Plugin_Keyboard___keyboard">Alt</text:span>+<text:span text:style-name="Plugin_Keyboard___keyboard">Shift</text:span>+<text:span text:style-name="Plugin_Keyboard___keyboard">-</text:span>Coller avec <text:span text:style-name="Plugin_Keyboard___keyboard">Ctrl</text:span>+<text:span text:style-name="Plugin_Keyboard___keyboard">U</text:span></text:p>
      <text:h text:style-name="Heading_20_4" text:outline-level="4"><text:bookmark-start text:name="__RefHeading___insertion_15"/><text:bookmark-start text:name="insertion"/>Insertion<text:bookmark-end text:name="__RefHeading___insertion_15"/><text:bookmark-end text:name="inser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nsertion                                               </text:p>
          </table:table-cell>
          <table:table-cell office:value-type="string" table:style-name="tableheader">
            <text:p text:style-name="Table_20_Heading"> Raccourcis clavier                    </text:p>
          </table:table-cell>
          <table:table-cell office:value-type="string" table:style-name="tableheader">
            <text:p text:style-name="Table_20_Heading"> Raccourcis clavier bis                 </text:p>
          </table:table-cell>
        </table:table-row>
        <table:table-row>
          <table:table-cell office:value-type="string" table:style-name="tablecell">
            <text:p text:style-name="tablealignleft"> Insérer une tabulation à la position du curseur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I</text:span>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érer un passage à la ligne à la position du curseur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M</text:span>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érer un autre fichier dans l'espace en cours         </text:p>
          </table:table-cell>
          <table:table-cell office:value-type="string" table:style-name="tablecell">
            <text:p text:style-name="tablealignleft"> <text:span text:style-name="Plugin_Keyboard___keyboard">F5</text:span> puis chemin du fichier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R</text:span> puis chemin du fichier  </text:p>
          </table:table-cell>
        </table:table-row>
        <table:table-row>
          <table:table-cell office:value-type="string" table:style-name="tablecell">
            <text:p text:style-name="tablealignleft"> Auto-Complétion    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ltGr</text:span>+<text:span text:style-name="Plugin_Keyboard___keyboard">)</text:span>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recherche_et_remplacement_16"/><text:bookmark-start text:name="recherche_et_remplacement"/>Recherche et remplacement<text:bookmark-end text:name="__RefHeading___recherche_et_remplacement_16"/><text:bookmark-end text:name="recherche_et_remplace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cherche / remplacement                             </text:p>
          </table:table-cell>
          <table:table-cell office:value-type="string" table:style-name="tableheader">
            <text:p text:style-name="Table_20_Heading"> Raccourcis clavier                                                      </text:p>
          </table:table-cell>
          <table:table-cell office:value-type="string" table:style-name="tableheader">
            <text:p text:style-name="Table_20_Heading"> Raccourcis clavier bis                   </text:p>
          </table:table-cell>
        </table:table-row>
        <table:table-row>
          <table:table-cell office:value-type="string" table:style-name="tablecell">
            <text:p text:style-name="tablealignleft"> Rechercher une chaîne ou une expression rationnelle  </text:p>
          </table:table-cell>
          <table:table-cell office:value-type="string" table:style-name="tablecell">
            <text:p text:style-name="tablealignleft"> <text:span text:style-name="Plugin_Keyboard___keyboard">F6</text:span> puis chaîne à rechercher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W</text:span> puis chaîne à rechercher  </text:p>
          </table:table-cell>
        </table:table-row>
        <table:table-row>
          <table:table-cell office:value-type="string" table:style-name="tablecell">
            <text:p text:style-name="tablealignleft"> Suivant       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W</text:span>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écédent     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Q</text:span>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placer une chaîne ou une expression rationnelle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ltGr</text:span>+<text:span text:style-name="Plugin_Keyboard___keyboard">_</text:span> puis chaîne à rechercher, puis chaîne à remplacer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mmandes_speciales_17"/><text:bookmark-start text:name="commandes_speciales"/>Commandes spéciales<text:bookmark-end text:name="__RefHeading___commandes_speciales_17"/><text:bookmark-end text:name="commandes_special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                                 </text:p>
          </table:table-cell>
          <table:table-cell office:value-type="string" table:style-name="tableheader">
            <text:p text:style-name="Table_20_Heading"> Raccourcis clavier    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Indenter la ligne courante ou les lignes sélectionnées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=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sindenter la ligne courante ou les lignes sélectionnées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'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er ou décommenter la ligne courante ou les lignes sélectionnées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⇧ Shift</text:span>+<text:span text:style-name="Plugin_Keyboard___keyboard">“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marrer/Arrêter l'enregistrement d'une macro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: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cer la macro                  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;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cer le correcteur orthographique (Voir aussi le fichier nanorc)      </text:p>
          </table:table-cell>
          <table:table-cell office:value-type="string" table:style-name="tablecell">
            <text:p text:style-name="tablealignleft"> <text:span text:style-name="Plugin_Keyboard___keyboard">F12</text:span>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T</text:span>       </text:p>
          </table:table-cell>
        </table:table-row>
      </table:table>
      <text:h text:style-name="Heading_20_2" text:outline-level="2"><text:bookmark-start text:name="__RefHeading___desinstallation_18"/><text:bookmark-start text:name="desinstallation"/>Désinstallation<text:bookmark-end text:name="__RefHeading___desinstallation_18"/><text:bookmark-end text:name="desinstallation"/></text:h>
      <text:h text:style-name="Heading_20_2" text:outline-level="2"><text:bookmark-start text:name="__RefHeading___problemes_connus_19"/><text:bookmark-start text:name="problemes_connus"/>Problèmes connus<text:bookmark-end text:name="__RefHeading___problemes_connus_19"/><text:bookmark-end text:name="problemes_connus"/></text:h>
      <text:h text:style-name="Heading_20_2" text:outline-level="2"><text:bookmark-start text:name="__RefHeading___voir_aussi_20"/><text:bookmark-start text:name="voir_aussi"/>Voir aussi<text:bookmark-end text:name="__RefHeading___voir_aussi_20"/><text:bookmark-end text:name="voir_aussi"/></text:h>
      <text:p text:style-name="Text_20_body"><text:span text:style-name="Strong_20_Emphasis">(fr)</text:span> <text:a xlink:type="simple" xlink:href="https://debian-facile.org/doc:editeurs:nano" text:style-name="Internet_20_link" text:visited-style-name="Visited_20_Internet_20_Link">https://debian-facile.org/doc:editeurs:nano</text:a><text:span text:style-name="Strong_20_Emphasis">(fr)</text:span> <text:a xlink:type="simple" xlink:href="https://ia904501.us.archive.org/6/items/pdfbackup_18_aout-2014/Nano__l_editeur_de_texte_du_debutant.pdf" text:style-name="Internet_20_link" text:visited-style-name="Visited_20_Internet_20_Link">https://ia904501.us.archive.org/6/items/pdfbackup_18_aout-2014/Nano__l_editeur_de_texte_du_debutant.pdf</text:a><text:span text:style-name="Strong_20_Emphasis">(en)</text:span> <text:a xlink:type="simple" xlink:href="https://www.howtogeek.com/howto/42980/the-beginners-guide-to-nano-the-linux-command-line-text-editor/" text:style-name="Internet_20_link" text:visited-style-name="Visited_20_Internet_20_Link">https://www.howtogeek.com/howto/42980/the-beginners-guide-to-nano-the-linux-command-line-text-editor/</text:a></text:p>
      <text:p text:style-name="Horizontal_20_Line"/>
      <text:p text:style-name="Text_20_body"><text:span text:style-name="Emphasis">Basé sur « <text:a xlink:type="simple" xlink:href="https://ia904501.us.archive.org/6/items/pdfbackup_18_aout-2014/Nano__l_editeur_de_texte_du_debutant.pdf" text:style-name="Internet_20_link" text:visited-style-name="Visited_20_Internet_20_Link">NANO, L'ÉDITEUR DE TEXTE DU DÉBUTANT</text:a> » par OC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2:54</meta:creation-date>
    <dc:creator>Generated</dc:creator>
    <dc:date>2026-09-15T12::32:54</dc:date>
    <dc:language>en-US</dc:language>
    <meta:editing-cycles>1</meta:editing-cycles>
    <meta:editing-duration>PT0S</meta:editing-duration>
    <dc:title>logiciel:bureautique:edit:nano:start</dc:title>
  </office:meta>
</office:document-meta>
</file>